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Lohit Hindi1" svg:font-family="'Lohit Hindi'"/>
    <style:font-face style:name="URW Chancery L" svg:font-family="'URW Chancery L'"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automatic-styles>
    <style:style style:name="P1" style:family="paragraph" style:parent-style-name="Text_20_body">
      <style:paragraph-properties fo:line-height="100%" fo:text-align="justify" style:justify-single-word="false"/>
      <style:text-properties style:font-name="Liberation Serif" fo:font-size="12pt" fo:font-style="normal" fo:font-weight="normal" style:font-size-asian="12pt" style:font-style-asian="normal" style:font-weight-asian="normal" style:font-size-complex="12pt" style:font-style-complex="normal" style:font-weight-complex="normal"/>
    </style:style>
    <style:style style:name="P2" style:family="paragraph" style:parent-style-name="Text_20_body">
      <style:paragraph-properties fo:line-height="100%" fo:text-align="justify" style:justify-single-word="false"/>
      <style:text-properties style:font-name="Liberation Serif"/>
    </style:style>
    <style:style style:name="P3" style:family="paragraph" style:parent-style-name="Text_20_body">
      <style:text-properties fo:font-size="11pt" style:font-size-asian="11pt" style:font-size-complex="11pt"/>
    </style:style>
    <style:style style:name="P4" style:family="paragraph" style:parent-style-name="Text_20_body">
      <style:paragraph-properties fo:margin-top="0in" fo:margin-bottom="0in" fo:line-height="100%" fo:text-align="justify" style:justify-single-word="false"/>
      <style:text-properties style:font-name="Liberation Serif" fo:font-size="12pt" fo:font-weight="normal" style:font-size-asian="12pt" style:font-weight-asian="normal" style:font-size-complex="12pt" style:font-weight-complex="normal"/>
    </style:style>
    <style:style style:name="P5" style:family="paragraph" style:parent-style-name="Text_20_body">
      <style:paragraph-properties fo:margin-top="0in" fo:margin-bottom="0in" fo:line-height="100%" fo:text-align="justify" style:justify-single-word="false"/>
      <style:text-properties style:font-name="Liberation Serif" fo:font-size="14pt" style:font-size-asian="14pt" style:font-size-complex="14pt"/>
    </style:style>
    <style:style style:name="P6" style:family="paragraph" style:parent-style-name="Text_20_body">
      <style:paragraph-properties fo:margin-top="0in" fo:margin-bottom="0.1in" fo:line-height="100%" fo:text-align="justify" style:justify-single-word="false"/>
      <style:text-properties style:font-name="Liberation Serif" fo:font-size="12pt" fo:font-style="normal" fo:font-weight="normal" style:font-size-asian="12pt" style:font-style-asian="normal" style:font-weight-asian="normal" style:font-size-complex="12pt" style:font-style-complex="normal" style:font-weight-complex="normal"/>
    </style:style>
    <style:style style:name="P7" style:family="paragraph" style:parent-style-name="Frame_20_contents">
      <style:paragraph-properties fo:text-align="center" style:justify-single-word="false" fo:background-color="#ffff66">
        <style:background-image/>
      </style:paragraph-properties>
      <style:text-properties style:use-window-font-color="true" style:font-name="URW Chancery L" fo:font-size="30pt" fo:background-color="transparent" style:font-size-asian="30pt" style:font-size-complex="30pt"/>
    </style:style>
    <style:style style:name="P8" style:family="paragraph" style:parent-style-name="Heading_20_3">
      <style:text-properties fo:font-size="13pt" fo:font-weight="normal" style:font-size-asian="13pt" style:font-weight-asian="normal" style:font-size-complex="13pt" style:font-weight-complex="normal"/>
    </style:style>
    <style:style style:name="P9" style:family="paragraph" style:parent-style-name="Heading_20_3">
      <style:paragraph-properties fo:margin-top="0in" fo:margin-bottom="0in"/>
      <style:text-properties fo:font-size="2pt" style:font-size-asian="1.75pt" style:font-size-complex="2pt"/>
    </style:style>
    <style:style style:name="P10" style:family="paragraph" style:parent-style-name="Text_20_body">
      <style:paragraph-properties fo:line-height="100%" fo:text-align="start" style:justify-single-word="false"/>
      <style:text-properties style:font-name="Liberation Serif" fo:font-size="12pt" fo:font-style="normal" fo:font-weight="normal" style:font-size-asian="12pt" style:font-style-asian="normal" style:font-weight-asian="normal" style:font-size-complex="12pt" style:font-style-complex="normal" style:font-weight-complex="normal"/>
    </style:style>
    <style:style style:name="P11" style:family="paragraph" style:parent-style-name="Text_20_body">
      <style:text-properties style:font-name="Liberation Serif"/>
    </style:style>
    <style:style style:name="P12" style:family="paragraph" style:parent-style-name="Text_20_body">
      <style:paragraph-properties fo:padding="0.0291in" fo:border-left="none" fo:border-right="none" fo:border-top="none" fo:border-bottom="0.99pt solid #000000" style:join-border="false"/>
      <style:text-properties fo:font-size="11pt" fo:font-weight="bold" style:font-size-asian="11pt" style:font-weight-asian="bold" style:font-size-complex="11pt" style:font-weight-complex="bold"/>
    </style: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T3" style:family="text">
      <style:text-properties fo:font-size="12pt" style:font-size-asian="12pt" style:font-size-complex="12pt"/>
    </style:style>
    <style:style style:name="fr1" style:family="graphic" style:parent-style-name="Frame">
      <style:graphic-properties fo:margin-top="0.0799in" fo:margin-bottom="0.2799in" style:vertical-pos="from-top" style:vertical-rel="page" style:horizontal-pos="from-left" style:horizontal-rel="page" fo:background-color="#ffff66" style:background-transparency="0%" fo:padding="0.0598in" fo:border="0.79pt solid #000000" style:shadow="none">
        <style:background-image/>
      </style:graphic-properties>
    </style:style>
    <style:style style:name="Sect1" style:family="section">
      <style:section-properties text:dont-balance-text-columns="false" style:editable="false">
        <style:columns fo:column-count="2" fo:column-gap="0.2in">
          <style:column style:rel-width="32767*" fo:start-indent="0in" fo:end-indent="0.1in"/>
          <style:column style:rel-width="32768*" fo:start-indent="0.1in" fo:end-indent="0in"/>
        </style:columns>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draw:frame draw:style-name="fr1" draw:name="Frame1" text:anchor-type="page" text:anchor-page-number="1" svg:x="0.2799in" svg:y="0.2937in" svg:width="4.9398in" draw:z-index="0">
        <draw:text-box fo:min-height="0.6866in">
          <text:p text:style-name="P7">The Holy Guardian Angels</text:p>
        </draw:text-box>
      </draw:frame>
      <text:h text:style-name="P9" text:outline-level="3"/>
      <text:h text:style-name="P8" text:outline-level="3">The Collect</text:h>
      <text:p text:style-name="P11">O God, who of thy ineffable providence dost vouchsafe to send thy holy Angels to be our guardians: Grant to us thy humble servants; that we may in this life ever be defended by their protection, and rejoice in their everlasting company in heaven, through Jesus Christ our Lord.... Amen.</text:p>
      <text:h text:style-name="P8" text:outline-level="3">The Old Testament Reading: Exodus 23:20-23</text:h>
      <text:section text:style-name="Sect1" text:name="Section2">
        <text:p text:style-name="P4">“Behold, I send an angel before you, to guard you on the way and to bring you to the place which I have prepared. <text:bookmark text:name="en-RSV-2166"/>Give heed to him and hearken to his voice, do not rebel against him, for he will not pardon your transgression; for my name is in him.<text:bookmark text:name="en-RSV-2167"/> “But if you hearken attentively to his voice and do all that I say, then I will be an enemy to your enemies and an adversary to your adversaries. <text:span text:style-name="T2">“For my angel shall go before you...</text:span></text:p>
      </text:section>
      <text:h text:style-name="P8" text:outline-level="3">The Psalter: Psalm 103:19-23</text:h>
      <text:section text:style-name="Sect1" text:name="Section4">
        <text:p text:style-name="P10">The LORD hath prepared his seat in heaven, * and his kingdom ruleth over all.<text:line-break/><text:line-break/>O praise the LORD, ye angels of his, ye that excel in strength; <text:line-break/>* ye that fulfil his commandment, and hearken unto the voice of <text:line-break/>his word.<text:line-break/>O praise the LORD, all ye his hosts; * ye servants of his that do his pleasure.<text:line-break/><text:line-break/>O speak good of the LORD, all ye works of his, in all places of his dominion: * praise thou the LORD, O my soul. </text:p>
      </text:section>
      <text:h text:style-name="P8" text:outline-level="3">The New Testament Reading: Revelation12:7-12</text:h>
      <text:section text:style-name="Sect1" text:name="Section1">
        <text:p text:style-name="P5"><text:span text:style-name="T3">Now war arose in heaven, Michael and his angels fighting against the dragon; and the dragon and his angels fought, but they were defeated and there was no longer any place for them in heaven. And the great dragon was thrown down, that ancient serpent, who is called the Devil and Satan, the deceiver of the whole world—he was thrown down to the earth, and his angels were thrown down with him. </text:span><text:bookmark text:name="en-RSV-30879"/><text:span text:style-name="T3">And I heard a loud voice in heaven, saying, “Now the salvation and the power and the kingdom of our God and the authority of his Christ have come, for the accuser of our brethren has been thrown down, who accuses them day and night before our God. And they have conquered him by the blood of the Lamb and by the word of their testimony, for they loved not their lives even unto death. </text:span><text:bookmark text:name="en-RSV-30881"/><text:span text:style-name="T3">Rejoice then, O heaven and you that dwell therein! But woe to you, O earth and sea, for the devil has come down to you in great wrath, because he knows that his time is short!”</text:span></text:p>
      </text:section>
      <text:h text:style-name="P8" text:outline-level="3">The Gospel Reading: St. Matthew 18:1-10</text:h>
      <text:section text:style-name="Sect1" text:name="Section3">
        <text:p text:style-name="P6">At that time the disciples came to Jesus, saying, “Who is the greatest in the kingdom of heaven?” <text:bookmark text:name="en-RSV-23727"/>And calling to him a child, he put him in the midst of them, <text:bookmark text:name="en-RSV-23728"/>and said, “Truly, I say to you, unless you turn and become like children, you will never enter the kingdom of heaven. <text:bookmark text:name="en-RSV-23729"/>Whoever humbles himself like this child, he is the greatest in the kingdom of heaven.</text:p>
        <text:p text:style-name="P2">“Whoever receives one such child in my name receives me; <text:bookmark text:name="en-RSV-23731"/>but whoever causes one of these little ones who believe in me to sin, it would be better for him to have a great millstone fastened round his neck and to be drowned in the depth of the sea.</text:p>
        <text:p text:style-name="P2"><text:bookmark text:name="en-RSV-23732"/>“Woe to the world for temptations to sin! For it is necessary that temptations come, but woe to the man by whom the temptation comes! <text:bookmark text:name="en-RSV-23733"/>And if your hand or your foot causes you to sin, cut it off and throw it away; it is better for you to enter life maimed or lame than with two hands or two feet to be thrown into the eternal fire. <text:bookmark text:name="en-RSV-23734"/>And if your eye causes you to sin, pluck it out and throw it away; it is better for you to enter life with one eye than with two eyes to be thrown into the hell of fire.</text:p>
        <text:p text:style-name="P2">“See that you do not despise one of these little ones; for I tell you that in heaven their angels always behold the face of my Father who is in heaven.</text:p>
        <text:p text:style-name="P1"/>
      </text:section>
      <text:p text:style-name="P12"/>
      <text:p text:style-name="P3"><text:span text:style-name="T1">Guardian Angels:</text:span> The belief that God assigns to every man an angel to guard him in body and soul was believed by Plato and by the Jewish world. In the New Testament the belief in Guardian Angels is reflected in Acts 12 and confirmed by our Lord in Matthew 18:10. Early Christian writers often expressed belief in Guardian Angels, examples being The Sheperd of Hermas, St. Ambrose, <text:line-break/>St. Jerome, St. Thomas Aquinas, and others. The function of Guardian Angels <text:line-break/><text:soft-page-break/>is the protection of body and soul and the presentation of prayers to God (Rev.8:3ff). <text:span text:style-name="T2">Ed. from The Oxford Dictionary of the Christian Church, p. 606</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Lohit Hindi1" svg:font-family="'Lohit Hindi'"/>
    <style:font-face style:name="URW Chancery L" svg:font-family="'URW Chancery L'"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styles>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Droid Sans"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Droid Sans" style:font-size-asian="14pt" style:font-name-complex="Lohit Hindi"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size-asian="12pt" style:font-name-complex="Lohit Hindi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ohit Hind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style>
    <style:style style:name="Frame_20_contents" style:display-name="Frame contents" style:family="paragraph" style:parent-style-name="Text_20_body" style:class="extra"/>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padding="0.0591in" fo:border="0.06pt solid #000000"/>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11in" fo:page-height="8.5in" style:num-format="1" style:print-orientation="landscape" fo:margin="0.25in" fo:margin-top="0.25in" fo:margin-bottom="0.25in" fo:margin-left="0.25in" fo:margin-right="0.25in" style:writing-mode="lr-tb" style:footnote-max-height="0in">
        <style:columns fo:column-count="2" fo:column-gap="0.5in">
          <style:column style:rel-width="32767*" fo:start-indent="0in" fo:end-indent="0.25in"/>
          <style:column style:rel-width="32768*" fo:start-indent="0.25in" fo:end-indent="0in"/>
        </style:columns>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Brad Cunningham</meta:initial-creator>
    <meta:creation-date>2013-09-30T10:58:06</meta:creation-date>
    <dc:date>2013-10-02T21:58:51</dc:date>
    <dc:creator>Brad Cunningham</dc:creator>
    <meta:editing-duration>PT1H40M1S</meta:editing-duration>
    <meta:editing-cycles>5</meta:editing-cycles>
    <meta:generator>LibreOffice/3.5$Linux_x86 LibreOffice_project/350m1$Build-2</meta:generator>
    <meta:printed-by>Brad Cunningham</meta:printed-by>
    <meta:print-date>2013-09-30T11:48:12</meta:print-date>
    <meta:document-statistic meta:table-count="0" meta:image-count="0" meta:object-count="0" meta:page-count="2" meta:paragraph-count="15" meta:word-count="791" meta:character-count="4140" meta:non-whitespace-character-count="3357"/>
  </office:meta>
</office:document-meta>
</file>