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3" style:family="paragraph" style:parent-style-name="Standard">
      <style:paragraph-properties fo:line-height="150%" fo:text-align="center" style:justify-single-word="false"/>
      <style:text-properties fo:font-size="6pt" fo:font-style="italic" style:font-size-asian="5.25pt" style:font-style-asian="italic" style:font-size-complex="6pt" style:font-style-complex="italic"/>
    </style:style>
    <style:style style:name="P4" style:family="paragraph" style:parent-style-name="Standard">
      <style:paragraph-properties fo:line-height="150%"/>
      <style:text-properties fo:font-size="13pt" style:font-size-asian="13pt" style:font-size-complex="13pt"/>
    </style:style>
    <style:style style:name="P5" style:family="paragraph" style:parent-style-name="Standard">
      <style:paragraph-properties fo:margin-top="0in" fo:margin-bottom="0.1in" fo:line-height="150%"/>
      <style:text-properties fo:font-size="14pt" style:font-size-asian="14pt" style:font-size-complex="14pt"/>
    </style:style>
    <style:style style:name="P6"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7"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8" style:family="paragraph" style:parent-style-name="Standard">
      <style:paragraph-properties fo:margin-top="0in" fo:margin-bottom="0.1in"/>
      <style:text-properties fo:font-weight="bold"/>
    </style:style>
    <style:style style:name="P9" style:family="paragraph" style:parent-style-name="Standard">
      <style:paragraph-properties fo:margin-top="0in" fo:margin-bottom="0.1in" fo:line-height="150%" fo:break-before="page"/>
      <style:text-properties fo:font-size="14pt" style:font-size-asian="14pt" style:font-size-complex="14pt"/>
    </style:style>
    <style:style style:name="P10" style:family="paragraph" style:parent-style-name="Standard">
      <style:paragraph-properties fo:line-height="150%" fo:text-align="center" style:justify-single-word="false" fo:break-before="page"/>
      <style:text-properties fo:font-size="14pt" style:font-size-asian="14pt" style:font-size-complex="14pt"/>
    </style:style>
    <style:style style:name="P11" style:family="paragraph" style:parent-style-name="Text_20_body">
      <style:paragraph-properties fo:line-height="0.3in"/>
      <style:text-properties fo:font-size="14pt" style:font-size-asian="14pt" style:font-size-complex="14pt"/>
    </style:style>
    <style:style style:name="P12"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13" style:family="paragraph" style:parent-style-name="Standard">
      <style:text-properties fo:font-size="16pt" style:font-size-asian="16pt" style:font-size-complex="16pt"/>
    </style:style>
    <style:style style:name="P14" style:family="paragraph" style:parent-style-name="Text_20_body">
      <style:text-properties fo:font-size="16pt" style:font-size-asian="16pt" style:font-size-complex="16pt"/>
    </style:style>
    <style:style style:name="P15" style:family="paragraph" style:parent-style-name="Text_20_body">
      <style:paragraph-properties fo:line-height="0.3in"/>
      <style:text-properties fo:font-size="16pt" style:font-size-asian="16pt" style:font-size-complex="16pt"/>
    </style:style>
    <style:style style:name="T1" style:family="text">
      <style:text-properties fo:font-style="italic"/>
    </style:style>
    <style:style style:name="T2" style:family="text">
      <style:text-properties fo:font-variant="small-caps"/>
    </style:style>
    <style:style style:name="T3"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Saint Bartholomew</text:p>
      <text:p text:style-name="P4">The Reading from the Book of Deuteronomy, Chapter 18, beginning at the 15th verse.</text:p>
      <text:p text:style-name="P4">This passage may be found in the pew bible on page 226.</text:p>
      <text:p text:style-name="P2">(Pause to allow parishioners to find the page.)</text:p>
      <text:p text:style-name="P3"/>
      <text:section text:style-name="Sect1" text:name="Section2">
        <text:p text:style-name="P15">“The <text:span text:style-name="T2">Lord</text:span> your God will raise up for you a Prophet like me from your midst, from your brethren. Him you shall hear, <text:bookmark text:name="en-NKJV-5401"/>according to all you desired of the <text:span text:style-name="T2">Lord</text:span> your God in Horeb in the day of the assembly, saying, ‘Let me not hear again the voice of the <text:span text:style-name="T2">Lord</text:span> my God, nor let me see this great fire anymore, lest I die.’</text:p>
        <text:p text:style-name="P14"><text:bookmark text:name="en-NKJV-5402"/>“And the <text:span text:style-name="T2">Lord</text:span> said to me: ‘What they have spoken is good. <text:bookmark text:name="en-NKJV-5403"/>I will raise up for them a Prophet like you from among their brethren, and will put My words in His mouth, and He shall speak to them all that I command Him. <text:bookmark text:name="en-NKJV-5404"/>And it shall be <text:span text:style-name="T1">that</text:span> whoever will not hear My words, which He speaks in My name, I will require <text:span text:style-name="T1">it</text:span> of him. </text:p>
        <text:p text:style-name="P15"/>
      </text:section>
      <text:p text:style-name="P2">(Pause for a count of 5)</text:p>
      <text:p text:style-name="P1">This is the word of the Lord.</text:p>
      <text:p text:style-name="P10">Psalm 91</text:p>
      <text:p text:style-name="P8">WHOSO dwelleth under the defence of the Most High, * shall abide under the shadow of the Almighty.<text:line-break/>  <text:span text:style-name="T3"><text:line-break/></text:span>I will say unto the LORD, Thou art my hope, and my stronghold; * my God, in him will I trust.<text:line-break/>  <text:span text:style-name="T3"><text:line-break/></text:span>For he shall deliver thee from the snare of the hunter, * and from the noisome pestilence.<text:line-break/>  <text:span text:style-name="T3"><text:line-break/></text:span>He shall defend thee under his wings, and thou shalt be safe under his feathers; * his faithfulness and truth shall be thy shield and buckler.<text:line-break/>  <text:span text:style-name="T3"><text:line-break/></text:span>Thou shalt not be afraid for any terror by night, * nor for the arrow that flieth by day;<text:line-break/>  <text:span text:style-name="T3"><text:line-break/></text:span>For the pestilence that walketh in darkness, * nor for the sickness that destroyeth in the noon-day.<text:line-break/>  <text:span text:style-name="T3"><text:line-break/></text:span>A thousand shall fall beside thee, and ten thousand at thy right hand; * but it shall not come nigh thee.<text:line-break/>  <text:span text:style-name="T3"><text:line-break/></text:span>Yea, with thine eyes shalt thou behold, * and see the reward of the ungodly.<text:line-break/>  <text:span text:style-name="T3"><text:line-break/></text:span>For thou, LORD, art my hope; * thou hast set thine house of defence very high.<text:line-break/>  <text:span text:style-name="T3"><text:line-break/></text:span>There shall no evil happen unto thee, * neither shall any plague come nigh thy dwelling.<text:line-break/>  <text:span text:style-name="T3"><text:line-break/></text:span>For he shall give his angels charge over thee, * to keep thee in all thy ways.<text:line-break/>  <text:span text:style-name="T3"><text:line-break/></text:span>They shall bear thee in their hands, * that thou hurt not thy foot against a stone.<text:line-break/>  <text:span text:style-name="T3"><text:line-break/></text:span>Thou shalt go upon the lion and adder: * the young lion and the dragon shalt thou tread under thy feet.<text:line-break/>  <text:span text:style-name="T3"><text:line-break/></text:span>Because he hath set his love upon me, therefore will I deliver him; * I will set him up, because he hath known my Name.<text:line-break/>  <text:span text:style-name="T3"><text:line-break/></text:span>He shall call upon me, and I will hear him; * yea, I am with him in trouble; I will deliver him, and bring him to honour.<text:line-break/>  <text:span text:style-name="T3"><text:line-break/></text:span>With long life will I satisfy him, * and show him my salvation. </text:p>
      <text:p text:style-name="P9">A reading from the Acts of the Apostles, chapter 5, beginning at the 12th verse.</text:p>
      <text:p text:style-name="P5">This passage may be found in the Book of Common Prayer on page 266.</text:p>
      <text:p text:style-name="P7">(Pause to allow parishioners to find the page.)</text:p>
      <text:section text:style-name="Sect2" text:name="Section1">
        <text:p text:style-name="P14"><text:bookmark text:name="en-KJV-27072"/>by the hands of the apostles were many signs and wonders wrought among the people; (and they were all with one accord in Solomon's porch.</text:p>
        <text:p text:style-name="P14"><text:bookmark text:name="en-KJV-27073"/>And of the rest durst no man join himself to them: but the people magnified them.</text:p>
        <text:p text:style-name="P14"/>
        <text:p text:style-name="P14"><text:bookmark text:name="en-KJV-27074"/>And believers were the more added to the Lord, multitudes both of men and women.)</text:p>
        <text:p text:style-name="P14"><text:bookmark text:name="en-KJV-27075"/>Insomuch that they brought forth the sick into the streets, and laid them on beds and couches, that at the least the shadow of Peter passing by might overshadow some of them.</text:p>
        <text:p text:style-name="P13"/>
      </text:section>
      <text:p text:style-name="P7"/>
      <text:p text:style-name="P7">(Pause for a count of 5)</text:p>
      <text:p text:style-name="P6">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4-08-24T07:28:59</dc:date>
    <dc:creator>Brad Cunningham</dc:creator>
    <meta:editing-duration>PT4H18M47S</meta:editing-duration>
    <meta:editing-cycles>5</meta:editing-cycles>
    <meta:generator>LibreOffice/3.5$Linux_x86 LibreOffice_project/350m1$Build-2</meta:generator>
    <meta:printed-by>Diana Cunnning</meta:printed-by>
    <meta:print-date>2013-07-22T11:42:20</meta:print-date>
    <meta:document-statistic meta:table-count="0" meta:image-count="0" meta:object-count="0" meta:page-count="3" meta:paragraph-count="19" meta:word-count="628" meta:character-count="3208" meta:non-whitespace-character-count="2552"/>
  </office:meta>
</office:document-meta>
</file>