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Hindi1" svg:font-family="'Lohit Hindi'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roid Sans" svg:font-family="'Droid Sans'" style:font-family-generic="system" style:font-pitch="variable"/>
    <style:font-face style:name="Lohit Hindi" svg:font-family="'Lohit Hindi'" style:font-family-generic="system" style:font-pitch="variable"/>
  </office:font-face-decls>
  <office:automatic-styles>
    <style:style style:name="P1" style:family="paragraph" style:parent-style-name="Standard">
      <style:paragraph-properties fo:margin-top="0in" fo:margin-bottom="0.1in" fo:line-height="150%" fo:text-align="start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P2" style:family="paragraph" style:parent-style-name="Standard">
      <style:paragraph-properties fo:margin-top="0in" fo:margin-bottom="0.1in" fo:line-height="150%"/>
      <style:text-properties fo:font-size="14pt" style:font-size-asian="14pt" style:font-size-complex="14pt"/>
    </style:style>
    <style:style style:name="P3" style:family="paragraph" style:parent-style-name="Standard">
      <style:paragraph-properties fo:margin-top="0in" fo:margin-bottom="0.1in" fo:line-height="150%" fo:text-align="center" style:justify-single-word="false"/>
      <style:text-properties fo:font-size="12pt" fo:font-style="italic" style:font-size-asian="12pt" style:font-style-asian="italic" style:font-size-complex="12pt" style:font-style-complex="italic"/>
    </style:style>
    <style:style style:name="P4" style:family="paragraph" style:parent-style-name="Standard">
      <style:paragraph-properties fo:margin-top="0in" fo:margin-bottom="0.1in" fo:line-height="150%" fo:text-align="center" style:justify-single-word="false" fo:break-before="page"/>
      <style:text-properties fo:font-size="14pt" fo:font-weight="bold" style:font-size-asian="14pt" style:font-weight-asian="bold" style:font-size-complex="14pt" style:font-weight-complex="bold"/>
    </style:style>
    <style:style style:name="P5" style:family="paragraph" style:parent-style-name="Text_20_body">
      <style:text-properties fo:font-size="15pt" style:font-size-asian="15pt" style:font-size-complex="15pt"/>
    </style:style>
    <style:style style:name="P6" style:family="paragraph" style:parent-style-name="Text_20_body">
      <style:paragraph-properties fo:margin-top="0in" fo:margin-bottom="0in" fo:line-height="100%"/>
      <style:text-properties fo:font-size="16pt" style:font-size-asian="16pt" style:font-size-complex="16pt"/>
    </style:style>
    <style:style style:name="P7" style:family="paragraph" style:parent-style-name="Text_20_body">
      <style:text-properties fo:font-size="16pt" style:font-size-asian="16pt" style:font-size-complex="16pt"/>
    </style:style>
    <style:style style:name="Sect1" style:family="section">
      <style:section-properties text:dont-balance-text-columns="false" style:editable="false">
        <style:columns fo:column-count="2" fo:column-gap="0.2in">
          <style:column style:rel-width="32767*" fo:start-indent="0in" fo:end-indent="0.1in"/>
          <style:column style:rel-width="32768*" fo:start-indent="0.1in" fo:end-indent="0in"/>
        </style:columns>
      </style:section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The Feast of the Venerable Bede</text:p>
      <text:p text:style-name="P2">A reading from the book of Wisdom, chapter 7, beginning at the 15th verse.</text:p>
      <text:p text:style-name="P3"/>
      <text:p text:style-name="P3">(Pause to allow parishioners to find the page.)</text:p>
      <text:p text:style-name="P3"/>
      <text:section text:style-name="Sect1" text:name="Section1">
        <text:p text:style-name="P6">May God grant that I speak with judgment<text:line-break/>and have thoughts worthy of what I have received,<text:line-break/>for he is the guide even of wisdom<text:line-break/>and the corrector of the wise.<text:line-break/><text:bookmark text:name="en-RSVCE-18386"/>For both we and our words are in his hand,<text:line-break/>as are all understanding and skill in crafts.<text:line-break/><text:bookmark text:name="en-RSVCE-18387"/>For it is he who gave me unerring knowledge of what exists,<text:line-break/>to know the structure of the world and the activity of the elements;<text:line-break/><text:bookmark text:name="en-RSVCE-18388"/>the beginning and end and middle of times,<text:line-break/>the alternations of the solstices and the changes of the seasons,<text:line-break/><text:bookmark text:name="en-RSVCE-18389"/>the cycles of the year and the constellations of the stars,<text:line-break/><text:bookmark text:name="en-RSVCE-18390"/>the natures of animals and the tempers of wild beasts,<text:line-break/>the powers of spirits and the reasonings of men,<text:line-break/>the varieties of plants and the virtues of roots;<text:line-break/><text:bookmark text:name="en-RSVCE-18391"/>I learned both what is secret and what is manifest,<text:line-break/><text:bookmark text:name="en-RSVCE-18392"/>for wisdom, the fashioner of all things, taught me.</text:p>
        <text:p text:style-name="P6"/>
        <text:p text:style-name="P7">For in her there is a spirit that is intelligent, holy,<text:line-break/>unique, manifold, subtle,<text:line-break/>mobile, clear, unpolluted,<text:line-break/>distinct, invulnerable, loving the good, keen,<text:line-break/>irresistible, </text:p>
        <text:p text:style-name="P6"/>
      </text:section>
      <text:p text:style-name="P3"/>
      <text:p text:style-name="P3">(Pause for a count of 5)</text:p>
      <text:p text:style-name="P1">This is the word of the Lord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Lohit Hindi1" svg:font-family="'Lohit Hindi'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roid Sans" svg:font-family="'Droid Sans'" style:font-family-generic="system" style:font-pitch="variable"/>
    <style:font-face style:name="Lohit Hindi" svg:font-family="'Lohit Hindi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Droid Sans" style:font-size-asian="10.5pt" style:language-asian="zh" style:country-asian="CN" style:font-name-complex="Lohit Hind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Droid Sans" style:font-size-asian="14pt" style:font-name-complex="Lohit Hindi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size-asian="12pt" style:font-name-complex="Lohit Hindi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Lohit Hindi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Hindi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Brad Cunningham</meta:initial-creator>
    <meta:creation-date>2013-09-17T10:30:44</meta:creation-date>
    <dc:date>2014-05-23T11:05:56</dc:date>
    <dc:creator>Brad Cunningham</dc:creator>
    <meta:editing-duration>PT44S</meta:editing-duration>
    <meta:editing-cycles>5</meta:editing-cycles>
    <meta:generator>LibreOffice/3.5$Linux_x86 LibreOffice_project/350m1$Build-2</meta:generator>
    <meta:printed-by>Brad Cunningham</meta:printed-by>
    <meta:print-date>2014-05-23T11:05:36</meta:print-date>
    <meta:document-statistic meta:table-count="0" meta:image-count="0" meta:object-count="0" meta:page-count="1" meta:paragraph-count="7" meta:word-count="216" meta:character-count="1176" meta:non-whitespace-character-count="966"/>
  </office:meta>
</office:document-meta>
</file>