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margin-top="0in" fo:margin-bottom="0.1in" fo:line-height="150%"/>
      <style:text-properties fo:font-size="16pt" style:font-size-asian="16pt" style:font-size-complex="16pt"/>
    </style:style>
    <style:style style:name="P3" style:family="paragraph" style:parent-style-name="Standard">
      <style:paragraph-properties fo:margin-top="0in" fo:margin-bottom="0.1in" fo:line-height="150%" fo:text-align="center" style:justify-single-word="false" fo:break-before="page"/>
      <style:text-properties fo:color="#ff0000" fo:font-size="12pt" style:font-size-asian="12pt" style:font-size-complex="12pt"/>
    </style:style>
    <style:style style:name="P4" style:family="paragraph" style:parent-style-name="Text_20_body">
      <style:paragraph-properties fo:margin-top="0in" fo:margin-bottom="0in" fo:line-height="150%"/>
      <style:text-properties fo:font-size="14pt" style:font-size-asian="14pt" style:font-size-complex="14pt"/>
    </style:style>
    <style:style style:name="P5" style:family="paragraph" style:parent-style-name="Text_20_body">
      <style:text-properties fo:font-size="16pt" style:font-size-asian="16pt" style:font-size-complex="16pt"/>
    </style:style>
    <style:style style:name="P6" style:family="paragraph" style:parent-style-name="Standard">
      <style:paragraph-properties fo:text-align="end" style:justify-single-word="false"/>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Text_20_body">
      <style:text-properties fo:color="#ff0000"/>
    </style:style>
    <style:style style:name="T1" style:family="text">
      <style:text-properties fo:font-size="14pt" style:font-size-asian="14pt" style:font-size-complex="14pt"/>
    </style:style>
    <style:style style:name="T2" style:family="text">
      <style:text-properties fo:font-size="16pt" style:font-size-asian="16pt" style:font-size-complex="16pt"/>
    </style:style>
    <style:style style:name="T3" style:family="text">
      <style:text-properties fo:color="#ff0000"/>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Charles Simeon</text:p>
      <text:p text:style-name="P2">A reading from Romans, chapter 10, beginning at the 8th verse.</text:p>
      <text:p text:style-name="P1"/>
      <text:section text:style-name="Sect1" text:name="Section1">
        <text:p text:style-name="P8"><text:span text:style-name="T1">[Pause] </text:span><text:bookmark text:name="en-NKJV-28197"/><text:span text:style-name="T1"><text:s/></text:span></text:p>
        <text:p text:style-name="Text_20_body"><text:span text:style-name="T2">If you confess with your mouth the Lord Jesus and believe in your heart that God has raised Him from the dead, you will be saved. </text:span><text:bookmark text:name="en-NKJV-28199"/><text:span text:style-name="T2">For with the heart one believes unto righteousness, and with the mouth confession is made unto salvation. </text:span><text:bookmark text:name="en-NKJV-28200"/><text:span text:style-name="T2">For the Scripture says, “Whoever believes on Him will not be put to shame.” </text:span><text:bookmark text:name="en-NKJV-28201"/><text:span text:style-name="T2">For there is no distinction between Jew and Greek, for the same Lord over all is rich to all who call upon Him. </text:span><text:bookmark text:name="en-NKJV-28202"/><text:span text:style-name="T2">For “whoever calls on the name of the Lord shall be saved.”</text:span></text:p>
        <text:p text:style-name="P5">How then shall they call on Him in whom they have not believed? And how shall they believe in Him of whom they have not heard? And how shall they hear without a preacher? <text:bookmark text:name="en-NKJV-28204"/>And how shall they preach unless they are sent? As it is written:</text:p>
        <text:p text:style-name="P5">“How beautiful are the feet of those who preach the gospel of peace,<text:line-break/>Who bring glad tidings of good things!”</text:p>
        <text:p text:style-name="P5"><text:bookmark text:name="en-NKJV-28205"/>But they have not all obeyed the gospel. For Isaiah says, “Lord, who has believed our report?” <text:bookmark text:name="en-NKJV-28206"/>So then faith comes by hearing, and hearing by the word of God.</text:p>
        <text:p text:style-name="P4"/>
        <text:p text:style-name="P4"><text:span text:style-name="T3">[Pause] </text:span><text:s/>This is the word of the Lord</text:p>
      </text:section>
      <text:p text:style-name="P1"/>
      <text:p text:style-name="P1"/>
      <text:p text:style-name="P7"/>
      <text:p text:style-name="P7"/>
      <text:p text:style-name="P7"/>
      <text:p text:style-name="P7"/>
      <text:p text:style-name="P6">Psalm 145:8-13</text:p>
      <text:p text:style-name="P6">St. John 21:15-17</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29T13:05:30</meta:creation-date>
    <dc:date>2014-11-11T12:28:20</dc:date>
    <dc:creator>Brad Cunningham</dc:creator>
    <meta:editing-duration>PT57S</meta:editing-duration>
    <meta:editing-cycles>4</meta:editing-cycles>
    <meta:generator>LibreOffice/3.5$Linux_x86 LibreOffice_project/350m1$Build-2</meta:generator>
    <meta:printed-by>Brad Cunningham</meta:printed-by>
    <meta:print-date>2014-11-11T12:27:31</meta:print-date>
    <meta:document-statistic meta:table-count="0" meta:image-count="0" meta:object-count="0" meta:page-count="1" meta:paragraph-count="10" meta:word-count="216" meta:character-count="1138" meta:non-whitespace-character-count="929"/>
  </office:meta>
</office:document-meta>
</file>