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Century Schoolbook" svg:font-family="'Century Schoolbook', Georgia, serif"/>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line-height="150%" fo:text-align="center" style:justify-single-word="false"/>
      <style:text-properties fo:font-size="12pt" fo:font-style="italic" style:font-size-asian="12pt" style:font-style-asian="italic" style:font-size-complex="12pt" style:font-style-complex="italic"/>
    </style:style>
    <style:style style:name="P2" style:family="paragraph" style:parent-style-name="Standard">
      <style:paragraph-properties fo:line-height="150%"/>
      <style:text-properties fo:font-size="14pt" style:font-size-asian="14pt" style:font-size-complex="14pt"/>
    </style:style>
    <style:style style:name="P3" style:family="paragraph" style:parent-style-name="Standard">
      <style:paragraph-properties fo:line-height="150%" fo:text-align="center" style:justify-single-word="false"/>
      <style:text-properties fo:font-size="14pt" style:font-size-asian="14pt" style:font-size-complex="14pt"/>
    </style:style>
    <style:style style:name="P4" style:family="paragraph" style:parent-style-name="Standard">
      <style:paragraph-properties fo:line-height="150%" fo:text-align="start" style:justify-single-word="false"/>
      <style:text-properties fo:font-weight="bold"/>
    </style:style>
    <style:style style:name="P5" style:family="paragraph" style:parent-style-name="Standard">
      <style:paragraph-properties fo:line-height="150%" fo:text-align="center" style:justify-single-word="false"/>
      <style:text-properties fo:font-size="2pt" fo:font-style="italic" style:font-size-asian="1.75pt" style:font-style-asian="italic" style:font-size-complex="2pt" style:font-style-complex="italic"/>
    </style:style>
    <style:style style:name="P6" style:family="paragraph" style:parent-style-name="Standard">
      <style:paragraph-properties fo:line-height="150%" fo:text-align="center" style:justify-single-word="false"/>
      <style:text-properties fo:font-size="4pt" style:font-size-asian="3.5pt" style:font-size-complex="4pt"/>
    </style:style>
    <style:style style:name="P7" style:family="paragraph" style:parent-style-name="Standard">
      <style:paragraph-properties fo:margin-top="0in" fo:margin-bottom="0.1in" fo:line-height="100%"/>
      <style:text-properties fo:font-size="14pt" style:font-size-asian="14pt" style:font-size-complex="14pt"/>
    </style:style>
    <style:style style:name="P8" style:family="paragraph" style:parent-style-name="Standard">
      <style:paragraph-properties fo:margin-top="0in" fo:margin-bottom="0.1in" fo:line-height="100%" fo:text-align="center" style:justify-single-word="false"/>
      <style:text-properties fo:font-size="12pt" fo:font-style="italic" style:font-size-asian="12pt" style:font-style-asian="italic" style:font-size-complex="12pt" style:font-style-complex="italic"/>
    </style:style>
    <style:style style:name="P9" style:family="paragraph" style:parent-style-name="Standard">
      <style:paragraph-properties fo:margin-top="0in" fo:margin-bottom="0.1in" fo:line-height="100%" fo:text-align="center" style:justify-single-word="false"/>
      <style:text-properties fo:font-size="12pt" fo:font-style="normal" fo:font-weight="bold" style:font-size-asian="12pt" style:font-style-asian="normal" style:font-weight-asian="bold" style:font-size-complex="12pt" style:font-style-complex="normal" style:font-weight-complex="bold"/>
    </style:style>
    <style:style style:name="P10" style:family="paragraph" style:parent-style-name="Standard">
      <style:paragraph-properties fo:margin-top="0in" fo:margin-bottom="0.1in" fo:line-height="100%" fo:text-align="start" style:justify-single-word="false"/>
      <style:text-properties fo:font-size="16pt" style:font-size-asian="16pt" style:font-size-complex="16pt"/>
    </style:style>
    <style:style style:name="P11" style:family="paragraph" style:parent-style-name="Standard">
      <style:paragraph-properties fo:margin-top="0in" fo:margin-bottom="0.1in" fo:line-height="150%" fo:text-align="center" style:justify-single-word="false"/>
      <style:text-properties fo:font-size="16pt" fo:font-style="italic" style:font-size-asian="16pt" style:font-style-asian="italic" style:font-size-complex="16pt" style:font-style-complex="italic"/>
    </style:style>
    <style:style style:name="P12" style:family="paragraph" style:parent-style-name="Standard">
      <style:paragraph-properties fo:margin-top="0in" fo:margin-bottom="0.3in" fo:line-height="150%" fo:text-align="start" style:justify-single-word="false"/>
      <style:text-properties fo:font-size="14pt" fo:font-weight="bold" style:font-size-asian="14pt" style:font-size-complex="14pt"/>
    </style:style>
    <style:style style:name="P13" style:family="paragraph" style:parent-style-name="Standard">
      <style:paragraph-properties style:writing-mode="lr-tb"/>
      <style:text-properties style:font-name="serif" fo:font-size="12pt"/>
    </style:style>
    <style:style style:name="P14" style:family="paragraph" style:parent-style-name="Standard">
      <style:paragraph-properties style:writing-mode="lr-tb"/>
      <style:text-properties style:font-name="Liberation Serif" fo:font-size="16pt" fo:font-weight="normal" style:font-size-asian="16pt" style:font-weight-asian="normal" style:font-size-complex="16pt" style:font-weight-complex="normal"/>
    </style:style>
    <style:style style:name="P15" style:family="paragraph" style:parent-style-name="Horizontal_20_Line">
      <style:paragraph-properties fo:line-height="150%" fo:text-align="start" style:justify-single-word="false"/>
      <style:text-properties style:font-name="serif" fo:font-size="12pt"/>
    </style:style>
    <style:style style:name="P16" style:family="paragraph" style:parent-style-name="Text_20_body">
      <style:paragraph-properties fo:margin-top="0in" fo:margin-bottom="0.0402in" fo:line-height="100%">
        <style:tab-stops>
          <style:tab-stop style:position="0.2709in"/>
          <style:tab-stop style:position="0.5in"/>
          <style:tab-stop style:position="0.698in"/>
        </style:tab-stops>
      </style:paragraph-properties>
      <style:text-properties fo:font-size="16pt" style:font-size-asian="16pt" style:font-size-complex="16pt"/>
    </style:style>
    <style:style style:name="P17" style:family="paragraph" style:parent-style-name="Standard">
      <style:paragraph-properties fo:margin-top="0in" fo:margin-bottom="0.1in" fo:line-height="150%" fo:text-align="center" style:justify-single-word="false" fo:break-before="page"/>
      <style:text-properties fo:color="#ff0000" fo:font-size="12pt" fo:font-style="normal" fo:font-weight="bold" style:font-size-asian="12pt" style:font-style-asian="normal" style:font-weight-asian="bold" style:font-size-complex="12pt" style:font-style-complex="normal" style:font-weight-complex="bold"/>
    </style:style>
    <style:style style:name="P18" style:family="paragraph" style:parent-style-name="Standard">
      <style:paragraph-properties fo:margin-top="0in" fo:margin-bottom="0.1in" fo:line-height="150%" fo:text-align="center" style:justify-single-word="false"/>
      <style:text-properties fo:font-size="14pt" fo:font-style="italic" style:font-size-asian="14pt" style:font-style-asian="italic" style:font-size-complex="14pt" style:font-style-complex="italic"/>
    </style:style>
    <style:style style:name="P19" style:family="paragraph" style:parent-style-name="Standard">
      <style:paragraph-properties style:writing-mode="lr-tb"/>
      <style:text-properties style:font-name="Liberation Serif" fo:font-size="16pt" fo:font-weight="bold" style:font-size-asian="16pt" style:font-weight-asian="normal" style:font-size-complex="16pt" style:font-weight-complex="normal"/>
    </style:style>
    <style:style style:name="P20" style:family="paragraph" style:parent-style-name="Text_20_body">
      <style:text-properties fo:font-size="16pt" style:font-size-asian="16pt" style:font-size-complex="16pt"/>
    </style:style>
    <style:style style:name="P21" style:family="paragraph" style:parent-style-name="Text_20_body">
      <style:paragraph-properties fo:margin-top="0in" fo:margin-bottom="0.0402in" fo:line-height="100%">
        <style:tab-stops>
          <style:tab-stop style:position="0.2709in"/>
          <style:tab-stop style:position="0.5in"/>
          <style:tab-stop style:position="0.698in"/>
        </style:tab-stops>
      </style:paragraph-properties>
      <style:text-properties fo:font-size="16pt" style:font-size-asian="16pt" style:font-size-complex="16pt"/>
    </style:style>
    <style:style style:name="T1" style:family="text">
      <style:text-properties fo:font-variant="small-caps"/>
    </style:style>
    <style:style style:name="T2" style:family="text">
      <style:text-properties fo:font-style="italic"/>
    </style:style>
    <style:style style:name="T3" style:family="text">
      <style:text-properties fo:font-style="italic" style:font-style-asian="italic" style:font-style-complex="italic"/>
    </style:style>
    <style:style style:name="T4" style:family="text">
      <style:text-properties fo:font-size="7pt"/>
    </style:style>
    <style:style style:name="T5" style:family="text">
      <style:text-properties fo:font-size="16pt" style:font-size-asian="16pt" style:font-size-complex="16pt"/>
    </style:style>
    <style:style style:name="T6" style:family="text">
      <style:text-properties fo:color="#ff0000"/>
    </style:style>
    <style:style style:name="T7" style:family="text">
      <style:text-properties style:use-window-font-color="true"/>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style:style style:name="Sect2"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7">The Feast of the Epiphany</text:p>
      <text:p text:style-name="P2">A reading from the Book of Isaiah, chapter 60, beginning at the 1st verse.</text:p>
      <text:p text:style-name="P2">This passage may be found in the pew bible on page 855.</text:p>
      <text:p text:style-name="P5"/>
      <text:p text:style-name="P1">(Pause to allow parishioners to find the page.)</text:p>
      <text:section text:style-name="Sect1" text:name="Section2">
        <text:p text:style-name="P16"><text:bookmark text:name="en-KJV-18823"/><text:span text:style-name="T6">[PAUSE] </text:span>Arise, shine; for thy light is come, and the glory of the <text:span text:style-name="T1">Lord</text:span> is risen upon thee.</text:p>
        <text:p text:style-name="P20"><text:bookmark text:name="en-KJV-18824"/>For, behold, the darkness shall cover the earth, and gross darkness the people: but the <text:span text:style-name="T1">Lord</text:span> shall arise upon thee, and his glory shall be seen upon thee.</text:p>
        <text:p text:style-name="P20"><text:bookmark text:name="en-KJV-18825"/>And the Gentiles shall come to thy light, and kings to the brightness of thy rising.</text:p>
        <text:p text:style-name="P20"><text:bookmark text:name="en-KJV-18826"/>Lift up thine eyes round about, and see: all they gather themselves together, they come to thee: thy sons shall come from far, and thy daughters shall be nursed at thy side.</text:p>
        <text:p text:style-name="P20"><text:bookmark text:name="en-KJV-18827"/>Then thou shalt see, and flow together, and thine heart shall fear, and be enlarged; because the abundance of the sea shall be converted unto thee, the forces of the Gentiles shall come unto thee.</text:p>
        <text:p text:style-name="P20"><text:bookmark text:name="en-KJV-18828"/>The multitude of camels shall cover thee, the dromedaries of Midian and Ephah; all they from Sheba shall come: they shall bring gold and incense; and they shall shew forth the praises of the <text:span text:style-name="T1">Lord</text:span>.</text:p>
        <text:p text:style-name="P20"><text:bookmark text:name="en-KJV-18829"/>All the flocks of Kedar shall be gathered together unto thee, the rams of Nebaioth shall minister unto thee: they shall come up with acceptance on mine altar, and I will glorify the house of my glory.</text:p>
        <text:p text:style-name="P20"><text:bookmark text:name="en-KJV-18830"/>Who are these that fly as a cloud, and as the doves to their windows?</text:p>
        <text:p text:style-name="P20"><text:bookmark text:name="en-KJV-18831"/>Surely the isles shall wait for me, and the ships of Tarshish first, to bring thy sons from far, their silver and their gold with them, unto the name of the <text:span text:style-name="T1">Lord</text:span> thy God, and to the Holy One of Israel, because he hath glorified thee.</text:p>
        <text:p text:style-name="P16"><text:span text:style-name="T6">[PAUSE] </text:span><text:span text:style-name="T7">This is the word of the Lord. </text:span><text:line-break/></text:p>
      </text:section>
      <text:p text:style-name="P6"/>
      <text:p text:style-name="P3">This is the word of the Lord.</text:p>
      <text:p text:style-name="P17">The Feast of the Epiphany</text:p>
      <text:p text:style-name="P4">The Psalter – Psalm 46</text:p>
      <text:p text:style-name="P15"/>
      <text:section text:style-name="Sect2" text:name="Section3">
        <text:p text:style-name="P19">GOD is our hope and strength, * a very present help in trouble.<text:line-break/>  <text:span text:style-name="T4"><text:line-break/></text:span>Therefore will we not fear, though the earth be moved, * and though the hills be carried into the midst of the sea;<text:line-break/>  <text:span text:style-name="T4"><text:line-break/></text:span>Though the waters thereof rage and swell, * and though the mountains shake at the tempest of the same.<text:line-break/>  <text:span text:style-name="T4"><text:line-break/></text:span>There is a river, the streams whereof make glad the city of God; * the holy place of the tabernacle of the Most Highest.<text:line-break/>  <text:span text:style-name="T4"><text:line-break/></text:span>God is in the midst of her, therefore shall she not be removed; * God shall help her, and that right early.<text:line-break/>  <text:span text:style-name="T4"><text:line-break/></text:span>The nations make much ado, and the kingdoms are moved; * but God hath showed his voice, and the earth shall melt away.<text:line-break/>  <text:span text:style-name="T4"><text:line-break/></text:span>The LORD of hosts is with us; * the God of Jacob is our refuge.<text:line-break/>  <text:span text:style-name="T4"><text:line-break/></text:span>O come hither, and behold the works of the LORD, * what destruction he hath brought upon the earth.<text:line-break/>  <text:span text:style-name="T4"><text:line-break/></text:span>He maketh wars to cease in all the world; * he breaketh the bow, and knappeth the spear in sunder, and burneth the chariots in the fire.<text:line-break/>  <text:span text:style-name="T4"><text:line-break/></text:span>Be still then, and know that I am God: * I will be exalted among the nations, and I will be exalted in the earth.<text:line-break/>  <text:span text:style-name="T4"><text:line-break/></text:span>The LORD of hosts is with us; * the God of Jacob is our refuge. </text:p>
        <text:p text:style-name="P14"/>
        <text:p text:style-name="P14"/>
        <text:p text:style-name="P14"/>
        <text:p text:style-name="P14"/>
        <text:p text:style-name="P14"/>
        <text:p text:style-name="P13"/>
        <text:p text:style-name="P12"/>
      </text:section>
      <text:p text:style-name="P9"/>
      <text:p text:style-name="P17">The Feast of the Epiphany</text:p>
      <text:p text:style-name="P7">A reading from St. Paul's Epistle to the Ephesians, chapter 3, beginning <text:line-break/>at the first verse.</text:p>
      <text:p text:style-name="P7">This passage may be found in the Book of Common Prayer on page 135.</text:p>
      <text:p text:style-name="P8"/>
      <text:p text:style-name="P8">(Pause to allow parishioners to find the page.)</text:p>
      <text:p text:style-name="P10"/>
      <text:section text:style-name="Sect2" text:name="Section1">
        <text:p text:style-name="P20"><text:bookmark text:name="en-KJV-29253"/><text:span text:style-name="T6">[PAUSE] </text:span>For this cause I Paul, the prisoner of Jesus Christ for you Gentiles,</text:p>
        <text:p text:style-name="P20"><text:bookmark text:name="en-KJV-29254"/>If ye have heard of the dispensation of the grace of God which is given me to you-ward:</text:p>
        <text:p text:style-name="P20"><text:bookmark text:name="en-KJV-29255"/>How that by revelation he made known unto me the mystery; (as I wrote afore in few words,</text:p>
        <text:p text:style-name="P20"><text:bookmark text:name="en-KJV-29256"/>Whereby, when ye read, ye may understand my knowledge in the mystery of Christ)</text:p>
        <text:p text:style-name="P20"><text:bookmark text:name="en-KJV-29257"/>Which in other ages was not made known unto the sons of men, as it is now revealed unto his holy apostles and prophets by the Spirit;</text:p>
        <text:p text:style-name="P20"><text:bookmark text:name="en-KJV-29258"/>That the Gentiles should be fellowheirs, and of the same body, and partakers of his promise in Christ by the gospel:</text:p>
        <text:p text:style-name="P20"><text:bookmark text:name="en-KJV-29259"/>Whereof I was made a minister, according to the gift of the grace of God given unto me by the effectual working of his power.</text:p>
        <text:p text:style-name="P20"><text:bookmark text:name="en-KJV-29260"/>Unto me, who am less than the least of all saints, is this grace given, that I should preach among the Gentiles the unsearchable riches of Christ;</text:p>
        <text:p text:style-name="P20"><text:bookmark text:name="en-KJV-29261"/>And to make all men see what is the fellowship of the mystery, which from the beginning of the world hath been hid in God, who created all things by Jesus Christ:</text:p>
        <text:p text:style-name="P20"><text:bookmark text:name="en-KJV-29262"/>To the intent that now unto the principalities and powers in heavenly places might be known by the church the manifold wisdom of God,</text:p>
        <text:p text:style-name="P20"><text:bookmark text:name="en-KJV-29263"/>According to the eternal purpose which he purposed in Christ Jesus our Lord:</text:p>
        <text:p text:style-name="P20"><text:bookmark text:name="en-KJV-29264"/>In whom we have boldness and access with confidence by the faith of him.</text:p>
        <text:p text:style-name="P16"><text:span text:style-name="T6">[PAUSE] </text:span><text:span text:style-name="T7">This is the word of the Lord. </text:span></text:p>
      </text:section>
      <text:p text:style-name="P11"/>
      <text:p text:style-name="P1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Century Schoolbook" svg:font-family="'Century Schoolbook', Georgia, serif"/>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100%" fo:margin-left="0.3937in" fo:margin-right="0.3937in" fo:margin-top="0in" fo:margin-bottom="0.1965in"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roid Sans" style:font-size-asian="12pt" style:font-weight-asian="bold" style:font-name-complex="Lohit Hindi" style:font-size-complex="12pt" style:font-weight-complex="bold"/>
    </style:style>
    <style:style style:name="Heading_20_3" style:display-name="Heading 3" style:family="paragraph" style:parent-style-name="Heading" style:next-style-name="Text_20_body" style:default-outline-level="3" style:list-style-name="" style:class="text">
      <style:text-properties style:font-name="Liberation Serif" fo:font-size="14pt" fo:font-weight="bold" style:font-name-asian="Droid Sans" style:font-size-asian="14pt" style:font-weight-asian="bold" style:font-name-complex="Lohit Hindi"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6pt double #808080" text:number-lines="false" text:line-number="0" style:join-border="false"/>
      <style:text-properties fo:font-size="6pt" style:font-size-asian="6pt" style:font-size-complex="6pt"/>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4-12-16T13:54:46</dc:date>
    <dc:creator>Brad Cunningham</dc:creator>
    <meta:editing-duration>PT9H19M58S</meta:editing-duration>
    <meta:editing-cycles>34</meta:editing-cycles>
    <meta:generator>LibreOffice/3.5$Linux_x86 LibreOffice_project/350m1$Build-2</meta:generator>
    <meta:printed-by>Brad Cunningham</meta:printed-by>
    <meta:print-date>2013-09-23T11:29:22</meta:print-date>
    <meta:document-statistic meta:table-count="0" meta:image-count="0" meta:object-count="0" meta:page-count="3" meta:paragraph-count="35" meta:word-count="849" meta:character-count="4416" meta:non-whitespace-character-count="3567"/>
  </office:meta>
</office:document-meta>
</file>