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text-properties fo:font-size="16pt" style:font-size-asian="16pt" style:font-size-complex="16pt"/>
    </style:style>
    <style:style style:name="P2" style:family="paragraph" style:parent-style-name="Standard">
      <style:paragraph-properties fo:text-align="center" style:justify-single-word="false"/>
      <style:text-properties fo:color="#800000"/>
    </style:style>
    <style:style style:name="P3" style:family="paragraph" style:parent-style-name="Standard">
      <style:paragraph-properties fo:text-align="end" style:justify-single-word="false"/>
      <style:text-properties fo:color="#800000" fo:font-size="16pt" style:font-size-asian="16pt" style:font-size-complex="16pt"/>
    </style:style>
    <style:style style:name="P4" style:family="paragraph" style:parent-style-name="Standard">
      <style:paragraph-properties fo:margin-left="0.9945in" fo:margin-right="0.9189in" fo:text-indent="0in" style:auto-text-indent="false"/>
      <style:text-properties fo:font-size="16pt" style:font-size-asian="16pt" style:font-size-complex="16pt"/>
    </style:style>
    <style:style style:name="T1" style:family="text">
      <style:text-properties fo:color="#800000"/>
    </style:style>
    <style:style style:name="T2" style:family="text">
      <style:text-properties style:use-window-font-color="true"/>
    </style:style>
    <style:style style:name="T3" style:family="text">
      <style:text-properties style:text-underline-style="solid" style:text-underline-width="auto" style:text-underline-color="font-color"/>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Bishop James Hannington and his Companion <text:span text:style-name="T3">Martyrs of Uganda</text:span></text:p>
      <text:p text:style-name="P2">October 29</text:p>
      <text:p text:style-name="P1"/>
      <text:p text:style-name="P1">A reading from the first Epistle of St. Peter, chapter 3, beginning at the 14th verse. </text:p>
      <text:p text:style-name="Standard"/>
      <text:p text:style-name="P4"><text:bookmark text:name="en-RSVCE-34596"/><text:span text:style-name="T1">[Pause]</text:span> <text:s/>if you suffer for righteousness’ sake, you will be blessed. Have no fear of (those who would harm you), nor be troubled, <text:bookmark text:name="en-RSVCE-34597"/>but in your hearts reverence Christ as Lord. Always be prepared to make a defense to any one who calls you to account for the hope that is in you, yet do it with gentleness and reverence; <text:bookmark text:name="en-RSVCE-34598"/>and keep your conscience clear, so that, when you are abused, those who revile your good behavior in Christ may be put to shame. <text:bookmark text:name="en-RSVCE-34599"/>For it is better to suffer for doing right, if that should be God’s will, than for doing wrong. <text:bookmark text:name="en-RSVCE-34600"/>For Christ also died for sins once for all, the righteous for the unrighteous, that he might bring us to God, being put to death in the flesh but made alive in the spirit;... <text:bookmark text:name="en-RSVCE-34604"/>who has gone into heaven and is at the right hand of God, with angels, authorities, and powers subject to him. <text:span text:style-name="T1">[Pause] </text:span><text:span text:style-name="T2">This is the word of the Lord. </text:span></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3">Gospel: St. Matthew 10:16-22</text:p>
      <text:p text:style-name="P3">Psalm 116:1-8</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rad Cunningham</meta:initial-creator>
    <meta:creation-date>2014-10-29T10:54:08</meta:creation-date>
    <dc:date>2014-10-29T11:03:34</dc:date>
    <dc:creator>Brad Cunningham</dc:creator>
    <meta:editing-duration>PT3M7S</meta:editing-duration>
    <meta:editing-cycles>2</meta:editing-cycles>
    <meta:generator>LibreOffice/3.5$Linux_x86 LibreOffice_project/350m1$Build-2</meta:generator>
    <meta:document-statistic meta:table-count="0" meta:image-count="0" meta:object-count="0" meta:page-count="1" meta:paragraph-count="6" meta:word-count="199" meta:character-count="1064" meta:non-whitespace-character-count="868"/>
  </office:meta>
</office:document-meta>
</file>