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Times New Roman" svg:font-family="'Times New Roman'"/>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50%" fo:text-align="center" style:justify-single-word="false"/>
      <style:text-properties fo:font-size="16pt" fo:font-style="italic" style:font-size-asian="16pt" style:font-style-asian="italic" style:font-size-complex="16pt" style:font-style-complex="italic"/>
    </style:style>
    <style:style style:name="P2" style:family="paragraph" style:parent-style-name="Standard">
      <style:paragraph-properties fo:margin-top="0in" fo:margin-bottom="0.1in" fo:line-height="150%" fo:text-align="center" style:justify-single-word="false"/>
      <style:text-properties fo:font-size="14pt" fo:font-style="italic" style:font-size-asian="14pt" style:font-style-asian="italic" style:font-size-complex="14pt" style:font-style-complex="italic"/>
    </style:style>
    <style:style style:name="P3" style:family="paragraph" style:parent-style-name="Standard">
      <style:paragraph-properties fo:margin-top="0in" fo:margin-bottom="0.1in" fo:line-height="100%" fo:text-align="center" style:justify-single-word="false"/>
      <style:text-properties style:font-name="Liberation Serif" fo:font-size="12pt" fo:font-style="italic" style:font-size-asian="12pt" style:font-style-asian="italic" style:font-size-complex="12pt" style:font-style-complex="italic"/>
    </style:style>
    <style:style style:name="P4" style:family="paragraph" style:parent-style-name="Standard">
      <style:paragraph-properties fo:margin-top="0in" fo:margin-bottom="0.1in" fo:line-height="100%"/>
      <style:text-properties style:font-name="Liberation Serif" fo:font-size="14pt" style:font-size-asian="14pt" style:font-size-complex="14pt"/>
    </style:style>
    <style:style style:name="P5" style:family="paragraph" style:parent-style-name="Standard">
      <style:paragraph-properties fo:margin-top="0in" fo:margin-bottom="0.1in" fo:line-height="100%" fo:text-align="start" style:justify-single-word="false"/>
      <style:text-properties style:font-name="Liberation Serif" fo:font-size="16pt" style:font-size-asian="16pt" style:font-size-complex="16pt"/>
    </style:style>
    <style:style style:name="P6" style:family="paragraph" style:parent-style-name="Standard">
      <style:text-properties style:font-name="Liberation Serif" fo:font-size="14pt" style:font-size-asian="14pt" style:font-size-complex="14pt"/>
    </style:style>
    <style:style style:name="P7" style:family="paragraph" style:parent-style-name="Standard">
      <style:paragraph-properties fo:line-height="150%"/>
      <style:text-properties style:font-name="Liberation Serif" fo:font-size="14pt" style:font-size-asian="14pt" style:font-size-complex="14pt"/>
    </style:style>
    <style:style style:name="P8" style:family="paragraph" style:parent-style-name="Standard">
      <style:paragraph-properties fo:line-height="150%" fo:text-align="start" style:justify-single-word="false"/>
      <style:text-properties style:font-name="Liberation Serif" fo:font-weight="bold"/>
    </style:style>
    <style:style style:name="P9" style:family="paragraph" style:parent-style-name="Standard">
      <style:paragraph-properties fo:line-height="100%"/>
      <style:text-properties style:font-name="Liberation Serif" fo:font-size="10pt" style:font-size-asian="8.75pt" style:font-size-complex="10pt"/>
    </style:style>
    <style:style style:name="P10" style:family="paragraph" style:parent-style-name="Standard">
      <style:paragraph-properties fo:margin-top="0in" fo:margin-bottom="0.0402in" fo:line-height="100%" fo:text-align="center" style:justify-single-word="false"/>
      <style:text-properties style:font-name="Liberation Serif" fo:font-size="15pt" fo:font-style="italic" style:font-size-asian="15pt" style:font-style-asian="italic" style:font-size-complex="15pt" style:font-style-complex="italic"/>
    </style:style>
    <style:style style:name="P11" style:family="paragraph" style:parent-style-name="Text_20_body">
      <style:paragraph-properties fo:margin-top="0in" fo:margin-bottom="0.0402in" fo:line-height="100%" fo:text-align="start" style:justify-single-word="false">
        <style:tab-stops>
          <style:tab-stop style:position="0.2709in"/>
          <style:tab-stop style:position="0.5in"/>
          <style:tab-stop style:position="0.698in"/>
        </style:tab-stops>
      </style:paragraph-properties>
      <style:text-properties style:font-name="Liberation Serif" fo:font-size="15pt" style:font-size-asian="15pt" style:font-size-complex="15pt"/>
    </style:style>
    <style:style style:name="P12"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style:font-name="Liberation Serif" fo:font-size="14pt" style:font-size-asian="14pt" style:font-size-complex="14pt"/>
    </style:style>
    <style:style style:name="P13"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style>
    <style:style style:name="P14" style:family="paragraph" style:parent-style-name="Standard">
      <style:paragraph-properties style:writing-mode="lr-tb"/>
      <style:text-properties style:font-name="Liberation Serif" fo:font-size="12pt"/>
    </style:style>
    <style:style style:name="P15" style:family="paragraph" style:parent-style-name="Standard">
      <style:paragraph-properties fo:margin-top="0in" fo:margin-bottom="0.3in" fo:line-height="150%" fo:text-align="start" style:justify-single-word="false"/>
      <style:text-properties style:font-name="Liberation Serif" fo:font-size="14pt" fo:font-weight="bold" style:font-size-asian="14pt" style:font-size-complex="14pt"/>
    </style:style>
    <style:style style:name="P16" style:family="paragraph" style:parent-style-name="Text_20_body">
      <style:text-properties style:font-name="Liberation Serif" fo:font-size="14pt" style:font-size-asian="14pt" style:font-size-complex="14pt"/>
    </style:style>
    <style:style style:name="P17" style:family="paragraph" style:parent-style-name="Horizontal_20_Line">
      <style:text-properties style:font-name="Liberation Serif" fo:font-size="14pt" style:font-size-asian="14pt" style:font-size-complex="14pt"/>
    </style:style>
    <style:style style:name="P18" style:family="paragraph" style:parent-style-name="Standard">
      <style:paragraph-properties fo:line-height="150%" fo:text-align="center" style:justify-single-word="false"/>
      <style:text-properties fo:color="#800000" style:font-name="Liberation Serif" fo:font-size="12pt" fo:font-style="normal" fo:font-weight="bold" style:font-size-asian="12pt" style:font-style-asian="normal" style:font-weight-asian="bold" style:font-size-complex="12pt" style:font-style-complex="normal" style:font-weight-complex="bold"/>
    </style:style>
    <style:style style:name="P19" style:family="paragraph" style:parent-style-name="Standard">
      <style:text-properties fo:font-size="14pt" style:font-size-asian="14pt" style:font-size-complex="14pt"/>
    </style:style>
    <style:style style:name="P20" style:family="paragraph" style:parent-style-name="Standard">
      <style:paragraph-properties fo:margin-top="0in" fo:margin-bottom="0.1in" fo:line-height="150%" fo:text-align="center" style:justify-single-word="false"/>
      <style:text-properties style:font-name="Liberation Serif" fo:font-size="12pt" fo:font-style="normal" fo:font-weight="bold" style:font-size-asian="12pt" style:font-style-asian="normal" style:font-weight-asian="bold" style:font-size-complex="12pt" style:font-style-complex="normal" style:font-weight-complex="bold"/>
    </style:style>
    <style:style style:name="T1" style:family="text">
      <style:text-properties fo:font-style="italic"/>
    </style:style>
    <style:style style:name="T2" style:family="text">
      <style:text-properties fo:font-variant="small-caps"/>
    </style:style>
    <style:style style:name="T3" style:family="text">
      <style:text-properties fo:font-variant="small-caps" style:font-name="Liberation Serif" fo:font-size="14pt" style:font-size-asian="14pt" style:font-size-complex="14pt"/>
    </style:style>
    <style:style style:name="T4" style:family="text">
      <style:text-properties fo:color="#ff0000"/>
    </style:style>
    <style:style style:name="T5" style:family="text">
      <style:text-properties fo:color="#ff0000" fo:font-size="15pt" style:font-size-asian="15pt" style:font-size-complex="15pt"/>
    </style:style>
    <style:style style:name="T6" style:family="text">
      <style:text-properties fo:color="#ff0000" style:font-name="Liberation Serif" fo:font-size="15pt" style:font-size-asian="15pt" style:font-size-complex="15pt"/>
    </style:style>
    <style:style style:name="T7" style:family="text">
      <style:text-properties style:use-window-font-color="true"/>
    </style:style>
    <style:style style:name="T8" style:family="text">
      <style:text-properties style:font-name="Liberation Serif" fo:font-size="15pt" style:font-size-asian="15pt" style:font-size-complex="15pt"/>
    </style:style>
    <style:style style:name="T9" style:family="text">
      <style:text-properties style:font-name="Liberation Serif" fo:font-size="14pt" style:font-size-asian="14pt" style:font-size-complex="14pt"/>
    </style:style>
    <style:style style:name="T10" style:family="text">
      <style:text-properties style:font-name="Liberation Serif" fo:font-size="14pt" fo:font-style="italic" style:font-size-asian="14pt" style:font-size-complex="14pt"/>
    </style:style>
    <style:style style:name="T11" style:family="text">
      <style:text-properties fo:color="#800000"/>
    </style:style>
    <style:style style:name="T12" style:family="text">
      <style:text-properties fo:color="#800000" style:font-name="Liberation Serif" fo:font-size="15pt" style:font-size-asian="15pt" style:font-size-complex="15pt"/>
    </style:style>
    <style:style style:name="T13" style:family="text">
      <style:text-properties fo:color="#800000" fo:font-size="15pt" style:font-size-asian="15pt" style:font-size-complex="15pt"/>
    </style:style>
    <style:style style:name="T14" style:family="text">
      <style:text-properties fo:font-size="7pt"/>
    </style:style>
    <style:style style:name="T15" style:family="text">
      <style:text-properties fo:font-size="12pt" style:font-size-asian="12pt" style:font-size-complex="12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The Second Sunday in Advent</text:p>
      <text:p text:style-name="P9"/>
      <text:p text:style-name="P7">A reading from the Prophet Isaiah, chapter 55, beginning at the 1st verse.</text:p>
      <text:p text:style-name="P7">This passage may be found in the pew bible on page 849.</text:p>
      <text:p text:style-name="P10"/>
      <text:section text:style-name="Sect1" text:name="Section2">
        <text:p text:style-name="P13"><text:span text:style-name="T12">[Pause]</text:span><text:span text:style-name="T8"> </text:span><text:span text:style-name="T9">“Ho! Everyone who thirsts,<text:line-break/>Come to the waters; And you who have no money, Come, buy and eat.<text:line-break/>Yes, come, buy wine and milk<text:line-break/>Without money and without price.<text:line-break/></text:span><text:bookmark text:name="en-NKJV-18743"/><text:span text:style-name="T9">2 Why do you spend money for </text:span><text:span text:style-name="T10">what is</text:span><text:span text:style-name="T9"> not bread, And your wages for </text:span><text:span text:style-name="T10">what</text:span><text:span text:style-name="T9"> does not satisfy?<text:line-break/>Listen carefully to Me, and eat </text:span><text:span text:style-name="T10">what is</text:span><text:span text:style-name="T9"> good, And let your soul delight itself in abundance.<text:line-break/></text:span><text:bookmark text:name="en-NKJV-18744"/><text:span text:style-name="T9">3 Incline your ear, and come to Me.<text:line-break/>Hear, and your soul shall live;<text:line-break/>And I will make an everlasting covenant with you—<text:line-break/>The sure mercies of David.<text:line-break/></text:span><text:bookmark text:name="en-NKJV-18745"/><text:span text:style-name="T9">4 Indeed I have given him </text:span><text:span text:style-name="T10">as</text:span><text:span text:style-name="T9"> a witness to the people,<text:line-break/>A leader and commander for the people.<text:line-break/></text:span><text:bookmark text:name="en-NKJV-18746"/><text:span text:style-name="T9">5 Surely you shall call a nation you do <text:line-break/>not know,<text:line-break/>And nations </text:span><text:span text:style-name="T10">who</text:span><text:span text:style-name="T9"> do not know you shall run to you,<text:line-break/>Because of the </text:span><text:span text:style-name="T3">Lord</text:span><text:span text:style-name="T9"> your God,<text:line-break/>And the Holy One of Israel;<text:line-break/>For He has glorified you.”</text:span></text:p>
        <text:p text:style-name="P16"><text:bookmark text:name="en-NKJV-18747"/>6 Seek the <text:span text:style-name="T2">Lord</text:span> while He may be found,<text:line-break/>Call upon Him while He is near.<text:line-break/><text:bookmark text:name="en-NKJV-18748"/>7 Let the wicked forsake his way,<text:line-break/>And the unrighteous man his thoughts;<text:line-break/>Let him return to the <text:span text:style-name="T2">Lord</text:span>,<text:line-break/>And He will have mercy on him;<text:line-break/>And to our God,<text:line-break/>For He will abundantly pardon.</text:p>
        <text:p text:style-name="P16"><text:bookmark text:name="en-NKJV-18749"/>8 “For My thoughts <text:span text:style-name="T1">are</text:span> not your thoughts,<text:line-break/>Nor <text:span text:style-name="T1">are</text:span> your ways My ways,” <text:line-break/>says the <text:span text:style-name="T2">Lord</text:span>.<text:line-break/><text:bookmark text:name="en-NKJV-18750"/>9 “For <text:span text:style-name="T1">as</text:span> the heavens are higher than <text:line-break/>the earth,<text:line-break/>So are My ways higher than your ways,<text:line-break/>And My thoughts than your thoughts.</text:p>
        <text:p text:style-name="P16"><text:bookmark text:name="en-NKJV-18751"/>10 “For as the rain comes down, and the snow from heaven,<text:line-break/>And do not return there,<text:line-break/>But water the earth,<text:line-break/>And make it bring forth and bud,<text:line-break/>That it may give seed to the sower<text:line-break/>And bread to the eater,<text:line-break/><text:bookmark text:name="en-NKJV-18752"/>11 So shall My word be that goes forth from My mouth;<text:line-break/>It shall not return to Me void,<text:line-break/>But it shall accomplish what I please,<text:line-break/>And it shall prosper <text:span text:style-name="T1">in the thing</text:span> for which I sent it.</text:p>
        <text:p text:style-name="P16"><text:bookmark text:name="en-NKJV-18753"/>12 “For you shall go out with joy,<text:line-break/>And be led out with peace;<text:line-break/>The mountains and the hills<text:line-break/>Shall break forth into singing before you,<text:line-break/>And all the trees of the field shall clap <text:span text:style-name="T1">their</text:span> hands.<text:line-break/><text:bookmark text:name="en-NKJV-18754"/>13 Instead of the thorn shall come up the cypress tree,<text:line-break/>And instead of the brier shall come up the myrtle tree;<text:line-break/>And it shall be to the <text:span text:style-name="T2">Lord</text:span> for a name,<text:line-break/>For an everlasting sign <text:span text:style-name="T1">that</text:span> shall not be cut off.”</text:p>
        <text:p text:style-name="P12"/>
        <text:p text:style-name="P11"><text:span text:style-name="T11">[Pause] </text:span><text:span text:style-name="T7">This is the word of the Lord. </text:span></text:p>
      </text:section>
      <text:p text:style-name="P18"><text:soft-page-break/>The Second Sunday in Advent</text:p>
      <text:p text:style-name="P8">The Psalter – Psalm 25:1-9</text:p>
      <text:p text:style-name="P17"/>
      <text:section text:style-name="Sect2" text:name="Section3">
        <text:p text:style-name="P19">UNTO thee, O LORD, will I lift up my soul; my God, I have put my trust in thee: * O let me not be confounded, neither let mine enemies triumph over me.<text:line-break/>  <text:line-break/>For all they that hope in thee shall not be ashamed; * but such as transgress without a cause shall be put to confusion.<text:line-break/>  <text:line-break/>Show me thy ways, O LORD, * and teach me thy paths.<text:line-break/>  <text:line-break/>Lead me forth in thy truth, and learn me: * for thou art the God of my salvation; in thee hath been my hope all the day long.<text:line-break/>  <text:line-break/>Call to remembrance, O LORD, thy tender mercies, * and thy loving-kindnesses, which have been ever of old.<text:line-break/>  <text:line-break/>O remember not the sins and offences of my youth; * but according to thy mercy think thou upon me, O LORD, for thy goodness.<text:line-break/>  <text:line-break/>Gracious and righteous is the LORD; * therefore, will he teach sinners in the way.<text:line-break/>  <text:line-break/>Them that are meek shall he guide in judgment; * and such as are gentle, them shall he learn his way.<text:line-break/>  <text:line-break/>All the paths of the LORD are mercy and truth, * unto such as keep his covenant and his testimonies.<text:line-break/><text:span text:style-name="T15">For thy Name's sake, O LORD, * be merciful unto my sin; for it is great.<text:line-break/>  <text:line-break/>What man is he that feareth the LORD? * him shall he teach in the way that he shall choose.<text:line-break/>  <text:line-break/>His soul shall dwell at ease, * and his seed shall inherit the land.<text:line-break/>  <text:line-break/>The secret of the LORD is among them that fear him; * and he will show them his covenant.<text:line-break/>  <text:line-break/>Mine eyes are ever looking unto the LORD; * for he shall pluck my feet out of the net.<text:line-break/>  <text:line-break/>Turn thee unto me, and have mercy upon me; * for I am desolate, and in misery.<text:line-break/>  <text:line-break/>The sorrows of my heart are enlarged: * O bring thou me out of my troubles.<text:line-break/>  <text:line-break/>Look upon my adversity and misery, * and forgive me all my sin.<text:line-break/>  <text:line-break/>Consider mine enemies, how many they are; * and they bear a tyrannous hate against me.<text:line-break/>  <text:line-break/>O keep my soul, and deliver me: * let me not be confounded, for I have put my trust in thee.<text:line-break/>  <text:line-break/>Let perfectness and righteous dealing wait upon me; * for my hope hath been in thee.<text:line-break/>  <text:line-break/>Deliver Israel, O God, * out of all his troubles.</text:span></text:p>
        <text:p text:style-name="P6"/>
        <text:p text:style-name="P6"/>
        <text:p text:style-name="P6"/>
        <text:p text:style-name="P14"/>
        <text:p text:style-name="P15"/>
      </text:section>
      <text:p text:style-name="P20"><text:soft-page-break/><text:span text:style-name="T11">The Second Sunday in Advent</text:span></text:p>
      <text:p text:style-name="P4">A reading from St. Paul's Epistle to the Romans, chapter 15, beginning at the 4th <text:s/>verse.</text:p>
      <text:p text:style-name="P4">This passage may be found in the Book of Common Prayer on page 121.</text:p>
      <text:p text:style-name="P3"/>
      <text:p text:style-name="P5"/>
      <text:section text:style-name="Sect2" text:name="Section1">
        <text:p text:style-name="P5"><text:span text:style-name="T13">[Pause]</text:span><text:span text:style-name="T5"> </text:span>WHATSOEVER things were written aforetime, were written for our learning; that we, through patience, and comfort of the Scriptures, might have hope.  Now the God of patience and consolation grant you to be like-minded one towards another, according to Christ Jesus: that ye may with one mind and one mouth glorify God, even the Father of our Lord Jesus Christ.  Wherefore receive ye one another, as Christ also received us, to the glory of God.  Now I say, that Jesus Christ was a minister of the circumcision for the truth of God, to confirm the promises made unto the fathers; and that the Gentiles might glorify God for his mercy; as it is written, For this cause I will confess to thee among the Gentiles, and sing unto thy Name.  And again he saith, Rejoice, ye Gentiles, with his people.  And again, Praise the Lord, all ye Gentiles; and laud him, all ye people.  And again, Esaias saith, There shall be a Root of Jesse, and he that shall rise to reign over the Gentiles, in him shall the Gentiles trust.  Now the God of hope fill you with all joy and peace in believing, that ye may abound in hope, through the power of the Holy Ghost.</text:p>
        <text:p text:style-name="P5"/>
        <text:p text:style-name="P11"><text:span text:style-name="T11">[Pause]</text:span><text:span text:style-name="T7"> This is the word of the Lord. </text:span></text:p>
      </text:section>
      <text:p text:style-name="P1"/>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Times New Roman" svg:font-family="'Times New Roman'"/>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11-25T12:11:13</dc:date>
    <dc:creator>Brad Cunningham</dc:creator>
    <meta:editing-duration>PT4H54M21S</meta:editing-duration>
    <meta:editing-cycles>28</meta:editing-cycles>
    <meta:generator>LibreOffice/3.5$Linux_x86 LibreOffice_project/350m1$Build-2</meta:generator>
    <meta:printed-by>Brad Cunningham</meta:printed-by>
    <meta:print-date>2014-12-02T14:04:12</meta:print-date>
    <meta:document-statistic meta:table-count="0" meta:image-count="0" meta:object-count="0" meta:page-count="3" meta:paragraph-count="17" meta:word-count="1095" meta:character-count="5579" meta:non-whitespace-character-count="4431"/>
  </office:meta>
</office:document-meta>
</file>