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serif" svg:font-family="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2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3" style:family="paragraph" style:parent-style-name="Standard">
      <style:paragraph-properties fo:line-height="150%" fo:text-align="start" style:justify-single-word="false"/>
      <style:text-properties fo:font-weight="bold"/>
    </style:style>
    <style:style style:name="P4" style:family="paragraph" style:parent-style-name="Standard">
      <style:paragraph-properties fo:line-height="150%" fo:text-align="center" style:justify-single-word="false"/>
      <style:text-properties fo:font-size="2pt" fo:font-style="italic" style:font-size-asian="1.75pt" style:font-style-asian="italic" style:font-size-complex="2pt" style:font-style-complex="italic"/>
    </style:style>
    <style:style style:name="P5" style:family="paragraph" style:parent-style-name="Standard">
      <style:paragraph-properties fo:line-height="150%" fo:text-align="center" style:justify-single-word="false"/>
      <style:text-properties fo:color="#ff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6" style:family="paragraph" style:parent-style-name="Standard">
      <style:paragraph-properties fo:margin-top="0in" fo:margin-bottom="0.1in" fo:line-height="150%" fo:text-align="start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7" style:family="paragraph" style:parent-style-name="Standard">
      <style:paragraph-properties fo:margin-top="0in" fo:margin-bottom="0.1in" fo:line-height="100%"/>
      <style:text-properties fo:font-size="14pt" style:font-size-asian="14pt" style:font-size-complex="14pt"/>
    </style:style>
    <style:style style:name="P8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9" style:family="paragraph" style:parent-style-name="Standard">
      <style:paragraph-properties fo:margin-top="0in" fo:margin-bottom="0.1in" fo:line-height="10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10" style:family="paragraph" style:parent-style-name="Standard">
      <style:paragraph-properties fo:margin-top="0in" fo:margin-bottom="0.1in" fo:line-height="100%"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1" style:family="paragraph" style:parent-style-name="Standard">
      <style:paragraph-properties fo:margin-top="0in" fo:margin-bottom="0.1in" fo:line-height="100%" fo:text-align="start" style:justify-single-word="false"/>
      <style:text-properties fo:font-size="16pt" style:font-size-asian="16pt" style:font-size-complex="16pt"/>
    </style:style>
    <style:style style:name="P12" style:family="paragraph" style:parent-style-name="Standard">
      <style:paragraph-properties fo:margin-top="0in" fo:margin-bottom="0.1in" fo:line-height="150%" fo:text-align="center" style:justify-single-word="false"/>
      <style:text-properties fo:font-size="16pt" fo:font-style="italic" style:font-size-asian="16pt" style:font-style-asian="italic" style:font-size-complex="16pt" style:font-style-complex="italic"/>
    </style:style>
    <style:style style:name="P13" style:family="paragraph" style:parent-style-name="Standard">
      <style:paragraph-properties fo:margin-top="0in" fo:margin-bottom="0.1in" fo:line-height="150%" fo:text-align="center" style:justify-single-word="false" fo:break-before="page"/>
      <style:text-properties fo:color="#ff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4" style:family="paragraph" style:parent-style-name="Standard">
      <style:paragraph-properties fo:margin-top="0in" fo:margin-bottom="0.3in" fo:line-height="150%" fo:text-align="start" style:justify-single-word="false"/>
      <style:text-properties fo:font-size="14pt" fo:font-weight="bold" style:font-size-asian="14pt" style:font-size-complex="14pt"/>
    </style:style>
    <style:style style:name="P15" style:family="paragraph" style:parent-style-name="Standard">
      <style:paragraph-properties style:writing-mode="lr-tb"/>
      <style:text-properties style:font-name="serif" fo:font-size="12pt"/>
    </style:style>
    <style:style style:name="P16" style:family="paragraph" style:parent-style-name="Standard">
      <style:paragraph-properties style:writing-mode="lr-tb"/>
      <style:text-properties style:font-name="serif" fo:font-size="14pt" fo:font-weight="normal" style:font-size-asian="14pt" style:font-weight-asian="normal" style:font-size-complex="14pt" style:font-weight-complex="normal"/>
    </style:style>
    <style:style style:name="P17" style:family="paragraph" style:parent-style-name="Horizontal_20_Line">
      <style:paragraph-properties fo:line-height="150%" fo:text-align="start" style:justify-single-word="false"/>
      <style:text-properties style:font-name="serif" fo:font-size="12pt"/>
    </style:style>
    <style:style style:name="P18" style:family="paragraph" style:parent-style-name="Standard">
      <style:paragraph-properties fo:line-height="150%" fo:text-align="center" style:justify-single-word="false" fo:break-before="page"/>
      <style:text-properties fo:color="#ff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9" style:family="paragraph" style:parent-style-name="Text_20_body">
      <style:text-properties fo:font-size="16pt" style:font-size-asian="16pt" style:font-size-complex="16pt"/>
    </style:style>
    <style:style style:name="P20" style:family="paragraph" style:parent-style-name="Text_20_body">
      <style:text-properties fo:font-size="15pt" style:font-size-asian="15pt" style:font-size-complex="15pt"/>
    </style:style>
    <style:style style:name="P21" style:family="paragraph" style:parent-style-name="Text_20_body">
      <style:paragraph-properties fo:margin-top="0in" fo:margin-bottom="0.0402in" fo:line-height="10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5pt" style:font-size-asian="15pt" style:font-size-complex="15pt"/>
    </style:style>
    <style:style style:name="P22" style:family="paragraph" style:parent-style-name="Text_20_body">
      <style:paragraph-properties fo:margin-top="0in" fo:margin-bottom="0.0402in" fo:line-height="100%" fo:text-align="start" style:justify-single-word="false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5pt" style:font-size-asian="15pt" style:font-size-complex="15pt"/>
    </style:style>
    <style:style style:name="P23" style:family="paragraph" style:parent-style-name="Text_20_body">
      <style:paragraph-properties fo:margin-top="0in" fo:margin-bottom="0.0402in" fo:line-height="10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style:use-window-font-color="true" fo:font-size="15pt" style:font-size-asian="15pt" style:font-size-complex="15pt"/>
    </style:style>
    <style:style style:name="T1" style:family="text">
      <style:text-properties fo:font-variant="small-caps"/>
    </style:style>
    <style:style style:name="T2" style:family="text">
      <style:text-properties fo:font-variant="small-caps" fo:font-weight="bold" style:font-weight-asian="bold" style:font-weight-complex="bold"/>
    </style:style>
    <style:style style:name="T3" style:family="text">
      <style:text-properties fo:font-style="italic"/>
    </style:style>
    <style:style style:name="T4" style:family="text">
      <style:text-properties fo:font-style="italic" fo:font-weight="bold" style:font-weight-asian="bold" style:font-weight-complex="bold"/>
    </style:style>
    <style:style style:name="T5" style:family="text">
      <style:text-properties fo:color="#ff0000"/>
    </style:style>
    <style:style style:name="T6" style:family="text">
      <style:text-properties fo:color="#ff0000" fo:font-size="15pt" style:font-size-asian="15pt" style:font-size-complex="15pt"/>
    </style:style>
    <style:style style:name="T7" style:family="text">
      <style:text-properties style:use-window-font-color="true"/>
    </style:style>
    <style:style style:name="T8" style:family="text">
      <style:text-properties fo:font-weight="bold" style:font-weight-asian="bold" style:font-weight-complex="bold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  <style:style style:name="Sect2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The Fourth Sunday in Advent</text:p>
      <text:p text:style-name="P5"/>
      <text:p text:style-name="P2">A reading from the Prophet Isaiah, chapter 40, beginning at the 1st verse.</text:p>
      <text:p text:style-name="P2">This passage may be found in the pew bible on page .</text:p>
      <text:p text:style-name="P4"/>
      <text:p text:style-name="P1"/>
      <text:section text:style-name="Sect1" text:name="Section2">
        <text:p text:style-name="P21"><text:span text:style-name="T5">[PAUSE] </text:span>“Comfort, yes, comfort My people!” Says your God.<text:line-break/><text:bookmark text:name="en-NKJV-18423"/>“Speak comfort to Jerusalem, <text:line-break/>and cry out to her,<text:line-break/>That her warfare is ended,<text:line-break/>That her iniquity is pardoned;<text:line-break/>For she has received <text:line-break/>from the <text:span text:style-name="T1">Lord</text:span>’s hand<text:line-break/>Double for all her sins.”</text:p>
        <text:p text:style-name="P20"><text:bookmark text:name="en-NKJV-18424"/>The voice of one crying in <text:line-break/>the wilderness:<text:line-break/>“Prepare the way of the <text:span text:style-name="T1">Lord</text:span>;<text:line-break/>Make straight in the desert<text:line-break/>A highway for our God.<text:line-break/><text:bookmark text:name="en-NKJV-18425"/>Every valley shall be exalted<text:line-break/>And every mountain and hill <text:line-break/>brought low;<text:line-break/>The crooked places shall be <text:line-break/>made straight<text:line-break/>And the rough places smooth;<text:line-break/><text:bookmark text:name="en-NKJV-18426"/>The glory of the <text:span text:style-name="T1">Lord</text:span> shall <text:line-break/>be revealed,<text:line-break/>And all flesh shall see <text:span text:style-name="T3">it</text:span> together;<text:line-break/>For the mouth of the <text:span text:style-name="T1">Lord</text:span> has spoken.”</text:p>
        <text:p text:style-name="P20"><text:bookmark text:name="en-NKJV-18427"/>The voice said, “Cry out!”<text:line-break/>And he said, “What shall I cry?”</text:p>
        <text:p text:style-name="P20">“All flesh <text:span text:style-name="T3">is</text:span> grass,<text:line-break/>And all its loveliness <text:span text:style-name="T3">is</text:span> like the flower of the field.<text:line-break/><text:bookmark text:name="en-NKJV-18428"/>The grass withers, the flower fades,<text:line-break/>Because the breath of the <text:span text:style-name="T1">Lord</text:span> blows upon it;<text:line-break/>Surely the people <text:span text:style-name="T3">are</text:span> grass.<text:line-break/><text:bookmark text:name="en-NKJV-18429"/>The grass withers, the flower fades,<text:line-break/>But the word of our God <text:line-break/>stands forever.”</text:p>
        <text:p text:style-name="P20"><text:bookmark text:name="en-NKJV-18430"/>O Zion,<text:line-break/>You who bring good tidings,<text:line-break/>Get up into the high mountain;<text:line-break/><text:span text:style-name="T8">O Jerusalem,<text:line-break/>You who bring good tidings,<text:line-break/>Lift up your voice with strength,<text:line-break/>Lift </text:span><text:span text:style-name="T4">it</text:span><text:span text:style-name="T8"> up, be not afraid;<text:line-break/>Say to the cities of Judah, “Behold your God!”</text:span></text:p>
        <text:p text:style-name="P20"><text:bookmark text:name="en-NKJV-18431"/><text:span text:style-name="T8">Behold, the Lord </text:span><text:span text:style-name="T2">God</text:span><text:span text:style-name="T8"> shall come with a strong </text:span><text:span text:style-name="T4">hand,</text:span><text:span text:style-name="T8"><text:line-break/>And His arm shall rule for Him;</text:span><text:line-break/>Behold, His reward <text:span text:style-name="T3">is</text:span> with Him,<text:line-break/>And His work before Him.<text:line-break/><text:bookmark text:name="en-NKJV-18432"/>He will feed His flock like a shepherd;<text:line-break/>He will gather the lambs with His arm,<text:line-break/>And carry <text:span text:style-name="T3">them</text:span> in His bosom,<text:line-break/><text:span text:style-name="T3">And</text:span> gently lead those who are with young.</text:p>
        <text:p text:style-name="P21"><text:span text:style-name="T5">[PAUSE] <text:s/></text:span><text:span text:style-name="T7">This is the word of the Lord.</text:span></text:p>
        <text:p text:style-name="P23"/>
        <text:p text:style-name="P23"/>
      </text:section>
      <text:p text:style-name="P18">The Fourth Sunday in Advent</text:p>
      <text:p text:style-name="P3">The Psalter – Psalm 80:1-7</text:p>
      <text:p text:style-name="P17"/>
      <text:section text:style-name="Sect2" text:name="Section3">
        <text:p text:style-name="P16">HEAR, O thou Shepherd of Israel, thou that leadest Joseph like a flock; * show thyself also, thou that sittest upon the Cherubim.<text:line-break/>  <text:line-break/>Before Ephraim, Benjamin, and Manasseh, * stir up thy strength, and come and help us.<text:line-break/>  <text:line-break/>Turn us again, O God; * show the light of thy countenance, and we shall be whole.<text:line-break/>  <text:line-break/>O LORD God of hosts, * how long wilt thou be angry with thy people that prayeth?</text:p>
        <text:p text:style-name="P16"><text:line-break/>Thou feedest them with the bread of tears, * and givest them plenteousness of tears to drink.<text:line-break/>  <text:line-break/>Thou hast made us a very strife unto our neighbours, * and our enemies laugh us to scorn.<text:line-break/>  <text:line-break/>Turn us again, thou God of hosts; * show the light of thy countenance, and we shall be whole.<text:line-break/>  </text:p>
        <text:p text:style-name="P16"/>
        <text:p text:style-name="P16"/>
        <text:p text:style-name="P16"/>
        <text:p text:style-name="P15"/>
        <text:p text:style-name="P14"/>
      </text:section>
      <text:p text:style-name="P10"/>
      <text:p text:style-name="P13">The Fourth Sunday in Advent</text:p>
      <text:p text:style-name="P7">A reading from St. Paul's Epistle to the Philippians, chapter 4, beginning <text:line-break/>at the 4th verse.</text:p>
      <text:p text:style-name="P7">This passage may be found in the Book of Common Prayer on page 123.</text:p>
      <text:p text:style-name="P9"/>
      <text:p text:style-name="P11"/>
      <text:section text:style-name="Sect2" text:name="Section1">
        <text:p text:style-name="P19"><text:bookmark text:name="en-KJV-29447"/><text:span text:style-name="T6">[PAUSE] <text:s/></text:span>Rejoice in the Lord always: and again I say, Rejoice.</text:p>
        <text:p text:style-name="P19"><text:bookmark text:name="en-KJV-29448"/>Let your moderation be known unto all men. The Lord is at hand.</text:p>
        <text:p text:style-name="P19"><text:bookmark text:name="en-KJV-29449"/>Be anxious for nothing; but in every thing by prayer and supplication with thanksgiving let your requests be made known unto God.</text:p>
        <text:p text:style-name="P19"><text:bookmark text:name="en-KJV-29450"/>And the peace of God, which passeth all understanding, shall keep your hearts and minds through Christ Jesus.</text:p>
        <text:p text:style-name="P22"><text:span text:style-name="T5">[PAUSE] <text:s/></text:span><text:span text:style-name="T7">This is the word of the Lord</text:span></text:p>
        <text:p text:style-name="P11"/>
        <text:p text:style-name="P11"/>
      </text:section>
      <text:p text:style-name="P12"/>
      <text:p text:style-name="P8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serif" svg:font-family="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4-12-17T09:24:57</dc:date>
    <dc:creator>Brad Cunningham</dc:creator>
    <meta:editing-duration>PT8H52M25S</meta:editing-duration>
    <meta:editing-cycles>34</meta:editing-cycles>
    <meta:generator>LibreOffice/3.5$Linux_x86 LibreOffice_project/350m1$Build-2</meta:generator>
    <meta:printed-by>Brad Cunningham</meta:printed-by>
    <meta:print-date>2013-09-23T11:29:22</meta:print-date>
    <meta:document-statistic meta:table-count="0" meta:image-count="0" meta:object-count="0" meta:page-count="3" meta:paragraph-count="22" meta:word-count="553" meta:character-count="2956" meta:non-whitespace-character-count="2395"/>
  </office:meta>
</office:document-meta>
</file>