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Century Schoolbook" svg:font-family="'Century Schoolbook', Georgia, serif"/>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6" style:family="paragraph" style:parent-style-name="Standard">
      <style:paragraph-properties fo:line-height="150%" fo:text-align="center" style:justify-single-word="false"/>
      <style:text-properties fo:font-size="4pt" style:font-size-asian="3.5pt" style:font-size-complex="4pt"/>
    </style:style>
    <style:style style:name="P7" style:family="paragraph" style:parent-style-name="Standard">
      <style:paragraph-properties fo:margin-top="0in" fo:margin-bottom="0.1in" fo:line-height="100%"/>
      <style:text-properties fo:font-size="14pt" style:font-size-asian="14pt" style:font-size-complex="14pt"/>
    </style:style>
    <style:style style:name="P8"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1"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2"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3" style:family="paragraph" style:parent-style-name="Standard">
      <style:paragraph-properties style:writing-mode="lr-tb"/>
      <style:text-properties style:font-name="serif" fo:font-size="12pt"/>
    </style:style>
    <style:style style:name="P14" style:family="paragraph" style:parent-style-name="Standard">
      <style:paragraph-properties style:writing-mode="lr-tb"/>
      <style:text-properties style:font-name="Liberation Serif" fo:font-size="16pt" fo:font-weight="normal" style:font-size-asian="16pt" style:font-weight-asian="normal" style:font-size-complex="16pt" style:font-weight-complex="normal"/>
    </style:style>
    <style:style style:name="P15" style:family="paragraph" style:parent-style-name="Horizontal_20_Line">
      <style:paragraph-properties fo:line-height="150%" fo:text-align="start" style:justify-single-word="false"/>
      <style:text-properties style:font-name="serif" fo:font-size="12pt"/>
    </style:style>
    <style:style style:name="P16"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6pt" style:font-size-asian="16pt" style:font-size-complex="16pt"/>
    </style:style>
    <style:style style:name="P17" style:family="paragraph" style:parent-style-name="Standard">
      <style:paragraph-properties fo:margin-top="0in" fo:margin-bottom="0.1in" fo:line-height="15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margin-top="0in" fo:margin-bottom="0.1in" fo:line-height="100%"/>
      <style:text-properties fo:font-size="14pt" style:font-size-asian="14pt" style:font-size-complex="14pt"/>
    </style:style>
    <style:style style:name="P19"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20"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21"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2" style:family="paragraph" style:parent-style-name="Standard">
      <style:paragraph-properties fo:line-height="150%" fo:text-align="start" style:justify-single-word="false"/>
      <style:text-properties fo:font-weight="bold"/>
    </style:style>
    <style:style style:name="P2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24" style:family="paragraph" style:parent-style-name="Standard">
      <style:paragraph-properties style:writing-mode="lr-tb"/>
      <style:text-properties style:font-name="Liberation Serif" fo:font-size="16pt" fo:font-weight="normal" style:font-size-asian="16pt" style:font-weight-asian="normal" style:font-size-complex="16pt" style:font-weight-complex="normal"/>
    </style:style>
    <style:style style:name="P25" style:family="paragraph" style:parent-style-name="Text_20_body">
      <style:paragraph-properties fo:margin-top="0in" fo:margin-bottom="0.0402in" fo:line-height="100%" fo:text-align="start" style:justify-single-word="false">
        <style:tab-stops>
          <style:tab-stop style:position="0.2709in"/>
          <style:tab-stop style:position="0.5in"/>
          <style:tab-stop style:position="0.698in"/>
        </style:tab-stops>
      </style:paragraph-properties>
      <style:text-properties fo:font-size="16pt" style:font-size-asian="16pt" style:font-size-complex="16pt"/>
    </style:style>
    <style:style style:name="T1" style:family="text">
      <style:text-properties fo:font-variant="small-caps"/>
    </style:style>
    <style:style style:name="T2" style:family="text">
      <style:text-properties fo:font-style="italic"/>
    </style:style>
    <style:style style:name="T3" style:family="text">
      <style:text-properties fo:font-style="italic" style:font-style-asian="italic" style:font-style-complex="italic"/>
    </style:style>
    <style:style style:name="T4" style:family="text">
      <style:text-properties fo:font-size="7pt"/>
    </style:style>
    <style:style style:name="T5" style:family="text">
      <style:text-properties fo:color="#ff0000"/>
    </style:style>
    <style:style style:name="T6" style:family="text">
      <style:text-properties fo:color="#ff0000" fo:font-style="italic" style:font-style-asian="italic" style:font-style-complex="italic"/>
    </style:style>
    <style:style style:name="T7" style:family="text">
      <style:text-properties fo:color="#ff0000" fo:font-style="normal" style:font-style-asian="normal" style:font-style-complex="normal"/>
    </style:style>
    <style:style style:name="T8" style:family="text">
      <style:text-properties style:use-window-font-color="true"/>
    </style:style>
    <style:style style:name="T9" style:family="text">
      <style:text-properties fo:font-style="normal" style:font-style-asian="normal" style:font-style-complex="normal"/>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The First Sunday after Epiphany<text:line-break/>of the octave</text:p>
      <text:p text:style-name="P17"/>
      <text:p text:style-name="P2">A reading from the Book of Proverbs, chapter 8, beginning at the 32nd verse.</text:p>
      <text:p text:style-name="P2">This passage may be found in the pew bible on page 733.</text:p>
      <text:p text:style-name="P5"/>
      <text:p text:style-name="P5"/>
      <text:p text:style-name="P1"/>
      <text:section text:style-name="Sect1" text:name="Section2">
        <text:p text:style-name="P16"><text:bookmark text:name="en-NKJV-16635"/><text:span text:style-name="T7">[PAUSE] </text:span><text:span text:style-name="T9"> </text:span><text:span text:style-name="T3">The Wisdom of God says, </text:span>“Now therefore, listen to me, <text:line-break/><text:span text:style-name="T2">my</text:span> children,<text:line-break/>For blessed <text:span text:style-name="T2">are those who</text:span> keep <text:line-break/>my ways.<text:line-break/><text:bookmark text:name="en-NKJV-16636"/>33 Hear instruction and be wise,<text:line-break/>And do not disdain <text:span text:style-name="T2">it.</text:span><text:line-break/><text:bookmark text:name="en-NKJV-16637"/>34 Blessed is the man who listens <text:line-break/>to me,<text:line-break/>Watching daily at my gates,<text:line-break/>Waiting at the posts of my doors.<text:line-break/><text:bookmark text:name="en-NKJV-16638"/>35 For whoever finds me finds life,<text:line-break/>And obtains favor from the <text:span text:style-name="T1">Lord</text:span>;<text:line-break/><text:bookmark text:name="en-NKJV-16639"/>36 But he who sins against me wrongs his own soul;<text:line-break/>All those who hate me love death.”<text:line-break/><text:span text:style-name="T5">[PAUSE] </text:span><text:span text:style-name="T8">This is the word of the Lord. </text:span></text:p>
      </text:section>
      <text:p text:style-name="P6"/>
      <text:p text:style-name="P3"/>
      <text:p text:style-name="P21">The First Sunday after Epiphany<text:line-break/>of the octave</text:p>
      <text:p text:style-name="P4"/>
      <text:p text:style-name="P4">The Psalter – Psalm 72:1-8</text:p>
      <text:p text:style-name="P15"/>
      <text:section text:style-name="Sect2" text:name="Section3">
        <text:p text:style-name="P14">GIVE the King thy judgments, O God, * and thy righteousness unto the King's son.<text:line-break/>  <text:span text:style-name="T4"><text:line-break/></text:span>Then shall he judge thy people according unto right, * and defend the poor.<text:line-break/>  <text:span text:style-name="T4"><text:line-break/></text:span>The mountains also shall bring peace, * and the little hills righteousness unto the people.<text:line-break/>  <text:span text:style-name="T4"><text:line-break/></text:span>He shall keep the simple folk by their right, * defend the children of the poor, and punish the wrong doer.<text:line-break/>  <text:span text:style-name="T4"><text:line-break/></text:span>They shall fear thee, as long as the sun and moon endureth, * from one generation to another.<text:line-break/>  <text:span text:style-name="T4"><text:line-break/></text:span>He shall come down like the rain upon the mown grass, * even as the drops that water the earth.<text:line-break/>  <text:span text:style-name="T4"><text:line-break/></text:span>In his time shall the righteous flourish; * yea, and abundance of peace, so long as the moon endureth.<text:line-break/>  <text:span text:style-name="T4"><text:line-break/></text:span>His dominion shall be also from the one sea to the other, * and from the River unto the world's end.</text:p>
        <text:p text:style-name="P14"/>
        <text:p text:style-name="P14"/>
        <text:p text:style-name="P14"/>
        <text:p text:style-name="P14"/>
        <text:p text:style-name="P14"/>
        <text:p text:style-name="P13"/>
        <text:p text:style-name="P12"/>
      </text:section>
      <text:p text:style-name="P9"/>
      <text:p text:style-name="P21">The First Sunday after Epiphany<text:line-break/>of the octave</text:p>
      <text:p text:style-name="P7"/>
      <text:p text:style-name="P7">A reading from St. Paul's Epistle to the Romans, chapter 12, beginning <text:line-break/>at the first verse.</text:p>
      <text:p text:style-name="P7">This passage may be found in the Book of Common Prayer on page 137.</text:p>
      <text:p text:style-name="P8"/>
      <text:p text:style-name="P8"/>
      <text:p text:style-name="P10"/>
      <text:section text:style-name="Sect2" text:name="Section1">
        <text:p text:style-name="P10"><text:span text:style-name="T5">[PAUSE] </text:span>I beseech you therefore, brethren, by the mercies of God, that ye present your bodies a living sacrifice, holy, acceptable unto God, which is your reasonable service.  And be not conformed to this world; but be ye transformed by the renewing of your mind, that ye may prove what is that good, and acceptable, and perfect will of God.  For I say, through the grace given unto me, to every man that is among you, not to think of himself more highly than he ought to think, but to think soberly, according as God hath dealt to every man the measure of faith.  For as we have many members in one body, and all members have not the same office; so we, being many, are one body in Christ, and every one members one of another.</text:p>
        <text:p text:style-name="P25"><text:span text:style-name="T5">[PAUSE] </text:span><text:span text:style-name="T8">This is the word of the Lord. </text:span></text:p>
      </text:section>
      <text:p text:style-name="P11"/>
      <text:p text:style-name="P1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Century Schoolbook" svg:font-family="'Century Schoolbook', Georgia, serif"/>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12-16T13:59:45</dc:date>
    <dc:creator>Brad Cunningham</dc:creator>
    <meta:editing-duration>PT9H6M41S</meta:editing-duration>
    <meta:editing-cycles>33</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2" meta:word-count="465" meta:character-count="2458" meta:non-whitespace-character-count="1974"/>
  </office:meta>
</office:document-meta>
</file>