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50%" fo:text-align="start" style:justify-single-word="false"/>
      <style:text-properties fo:font-weight="bold"/>
    </style:style>
    <style:style style:name="P4"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5" style:family="paragraph" style:parent-style-name="Standard">
      <style:text-properties fo:font-size="16pt" style:font-size-asian="16pt" style:font-size-complex="16pt"/>
    </style:style>
    <style:style style:name="P6" style:family="paragraph" style:parent-style-name="Standard">
      <style:paragraph-properties fo:margin-top="0in" fo:margin-bottom="0.1in" fo:line-height="100%"/>
      <style:text-properties fo:font-size="14pt" style:font-size-asian="14pt" style:font-size-complex="14pt"/>
    </style:style>
    <style:style style:name="P7"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8"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9"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0" style:family="paragraph" style:parent-style-name="Standard">
      <style:paragraph-properties fo:margin-top="0in" fo:margin-bottom="0.1in" fo:line-height="100%" fo:text-align="start" style:justify-single-word="false"/>
      <style:text-properties fo:font-size="16pt" fo:font-style="normal" style:font-size-asian="16pt" style:font-style-asian="normal" style:font-size-complex="16pt" style:font-style-complex="normal"/>
    </style:style>
    <style:style style:name="P11" style:family="paragraph" style:parent-style-name="Standard">
      <style:paragraph-properties style:writing-mode="lr-tb"/>
      <style:text-properties fo:font-size="16pt" fo:font-style="normal" fo:font-weight="bold" style:font-size-asian="16pt" style:font-style-asian="normal" style:font-weight-asian="bold" style:font-size-complex="16pt" style:font-style-complex="normal" style:font-weight-complex="bold"/>
    </style:style>
    <style:style style:name="P12" style:family="paragraph" style:parent-style-name="Horizontal_20_Line">
      <style:paragraph-properties fo:line-height="150%" fo:text-align="start" style:justify-single-word="false"/>
      <style:text-properties style:font-name="serif" fo:font-size="12pt"/>
    </style:style>
    <style:style style:name="P13"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4pt" style:font-size-asian="3.5pt" style:font-size-complex="4pt"/>
    </style:style>
    <style:style style:name="P14" style:family="paragraph" style:parent-style-name="Text_20_body">
      <style:text-properties fo:font-size="14pt" style:font-size-asian="14pt" style:font-size-complex="14pt"/>
    </style:style>
    <style:style style:name="P15" style:family="paragraph" style:parent-style-name="Quotations">
      <style:text-properties fo:font-size="16pt" fo:font-style="normal" fo:font-weight="bold" style:font-size-asian="16pt" style:font-style-asian="normal" style:font-weight-asian="bold" style:font-size-complex="16pt" style:font-style-complex="normal" style:font-weight-complex="bold"/>
    </style:style>
    <style:style style:name="P16" style:family="paragraph" style:parent-style-name="Standard">
      <style:paragraph-properties fo:line-height="150%" fo:text-align="center" style:justify-single-word="false"/>
      <style:text-properties fo:color="#ff0000" fo:font-size="12pt" fo:font-style="italic" style:font-size-asian="12pt" style:font-style-asian="italic" style:font-size-complex="12pt" style:font-style-complex="italic"/>
    </style:style>
    <style:style style:name="P17" style:family="paragraph" style:parent-style-name="Standard">
      <style:paragraph-properties fo:line-height="15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line-height="150%" fo:text-align="center" style:justify-single-word="false"/>
      <style:text-properties fo:color="#ff0000" fo:font-size="14pt" style:font-size-asian="14pt" style:font-size-complex="14pt"/>
    </style:style>
    <style:style style:name="P19" style:family="paragraph" style:parent-style-name="Standard">
      <style:paragraph-properties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0"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1" style:family="paragraph" style:parent-style-name="Standard">
      <style:paragraph-properties fo:margin-top="0in" fo:margin-bottom="0.1in" fo:line-height="100%" fo:text-align="center" style:justify-single-word="false"/>
      <style:text-properties fo:color="#ff0000" fo:font-size="12pt" fo:font-style="italic" style:font-size-asian="12pt" style:font-style-asian="italic" style:font-size-complex="12pt" style:font-style-complex="italic"/>
    </style:style>
    <style:style style:name="P22" style:family="paragraph" style:parent-style-name="Standard">
      <style:paragraph-properties fo:margin-top="0in" fo:margin-bottom="0.1in" fo:line-height="150%" fo:text-align="center" style:justify-single-word="false"/>
      <style:text-properties fo:color="#ff0000" fo:font-size="12pt" fo:font-style="italic" style:font-size-asian="12pt" style:font-style-asian="italic" style:font-size-complex="12pt" style:font-style-complex="italic"/>
    </style:style>
    <style:style style:name="P23" style:family="paragraph" style:parent-style-name="Standard">
      <style:paragraph-properties fo:margin-top="0in" fo:margin-bottom="0.1in" fo:line-height="150%" fo:text-align="start" style:justify-single-word="false"/>
      <style:text-properties fo:color="#ff0000" fo:font-size="14pt" fo:font-style="italic" style:font-size-asian="14pt" style:font-style-asian="italic" style:font-size-complex="14pt" style:font-style-complex="italic"/>
    </style:style>
    <style:style style:name="T1" style:family="text">
      <style:text-properties fo:font-variant="small-caps"/>
    </style:style>
    <style:style style:name="T2" style:family="text">
      <style:text-properties fo:font-style="italic"/>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Septuagesima</text:p>
      <text:p text:style-name="P1">A reading from the Book of Joshua, chapter 1, beginning at the 1st verse.</text:p>
      <text:p text:style-name="P1">This passage may be found in the pew bible on page 245.</text:p>
      <text:p text:style-name="P4"/>
      <text:p text:style-name="P16">(Pause to allow parishioners to find the page.)</text:p>
      <text:section text:style-name="Sect1" text:name="Section2">
        <text:p text:style-name="P5">After the death of Moses the servant of the <text:span text:style-name="T1">Lord</text:span>, it came to pass that the <text:span text:style-name="T1">Lord</text:span> spoke to Joshua the son of Nun, Moses’ assistant, saying: <text:bookmark text:name="en-NKJV-5854"/>“Moses My servant is dead. Now therefore, arise, go over this Jordan, you and all this people, to the land which I am giving to them—the children of Israel. <text:bookmark text:name="en-NKJV-5855"/>Every place that the sole of your foot will tread upon I have given you, as I said to Moses. <text:bookmark text:name="en-NKJV-5856"/>From the wilderness and this Lebanon as far as the great river, the River Euphrates, all the land of the Hittites, and to the Great Sea toward the going down of the sun, shall be your territory. <text:bookmark text:name="en-NKJV-5857"/>No man shall <text:span text:style-name="T2">be able to</text:span> stand before you all the days of your life; as I was with Moses, <text:span text:style-name="T2">so</text:span> I will be with you. I will not leave you nor forsake you. <text:bookmark text:name="en-NKJV-5858"/>Be strong and of good courage, for to this people you shall divide as an inheritance the land which I swore to their fathers to give them. <text:bookmark text:name="en-NKJV-5859"/>Only be strong and very courageous, that you may observe to do according to all the law which Moses My servant commanded you; do not turn from it to the right hand or to the left, that you may prosper wherever you go. <text:bookmark text:name="en-NKJV-5860"/>This Book of the Law shall not depart from your mouth, but you shall meditate in it day and night, that you may observe to do according to all that is written in it. For then you will make your way prosperous, and then you will have good success. <text:bookmark text:name="en-NKJV-5861"/>Have I not commanded you? Be strong and of good courage; do not be afraid, nor be dismayed, for the <text:span text:style-name="T1">Lord</text:span> your God <text:span text:style-name="T2">is</text:span> with you wherever you go.”</text:p>
        <text:p text:style-name="P14"/>
        <text:p text:style-name="P13"/>
      </text:section>
      <text:p text:style-name="P2"/>
      <text:p text:style-name="P18">This is the word of the Lord.</text:p>
      <text:p text:style-name="P19">Septuagesima</text:p>
      <text:p text:style-name="P3">The Psalter – Psalm 20</text:p>
      <text:p text:style-name="P12"/>
      <text:section text:style-name="Sect2" text:name="Section3">
        <text:p text:style-name="P15">THE LORD hear thee in the day of trouble; * the Name of the God of Jacob defend thee:<text:line-break/>  <text:span text:style-name="T3"><text:line-break/></text:span>Send thee help from the sanctuary, * and strengthen thee out of Sion:<text:line-break/>  <text:span text:style-name="T3"><text:line-break/></text:span>Remember all thy offerings, * and accept thy burnt sacrifice:<text:line-break/>  <text:span text:style-name="T3"><text:line-break/></text:span>Grant thee thy heart's desire, * and fulfil all thy mind.<text:line-break/>  <text:span text:style-name="T3"><text:line-break/></text:span>We will rejoice in thy salvation, and triumph in the Name of the Lord our God: * the LORD perform all thy petitions.<text:line-break/>  <text:span text:style-name="T3"><text:line-break/></text:span>Now know I that the LORD helpeth his anointed, and will hear him from his holy heaven, * even with the wholesome strength of his right hand.<text:line-break/>  <text:span text:style-name="T3"><text:line-break/></text:span>Some put their trust in chariots, and some in horses; * but we will remember the Name of the LORD our God.<text:line-break/>  <text:span text:style-name="T3"><text:line-break/></text:span>They are brought down and fallen; * but we are risen and stand upright.<text:line-break/>  <text:span text:style-name="T3"><text:line-break/></text:span>Save, LORD; and hear us, O King of heaven, * when we call upon thee. </text:p>
        <text:p text:style-name="P15"/>
        <text:p text:style-name="P15"/>
        <text:p text:style-name="P15"/>
        <text:p text:style-name="P15"/>
        <text:p text:style-name="P15"/>
        <text:p text:style-name="P11"/>
        <text:p text:style-name="P11"/>
        <text:p text:style-name="P11"/>
        <text:p text:style-name="P11"/>
        <text:p text:style-name="P11"/>
        <text:p text:style-name="P11"/>
        <text:p text:style-name="P11"/>
        <text:p text:style-name="P11"/>
      </text:section>
      <text:p text:style-name="P20">Septuagesima</text:p>
      <text:p text:style-name="P6">A reading from St. Paul's First Epistle to the Corinthians, chapter 9, beginning <text:line-break/>at the 24th verse.</text:p>
      <text:p text:style-name="P6">This passage may be found in the Book of Common Prayer on page 146.</text:p>
      <text:p text:style-name="P7"/>
      <text:p text:style-name="P21">(Pause to allow parishioners to find the page.)</text:p>
      <text:p text:style-name="P8"/>
      <text:section text:style-name="Sect2" text:name="Section1">
        <text:p text:style-name="P10">KNOW ye not that they which run in a race run all, but one receiveth the prize?  So run, that ye may obtain.  And every man that striveth for the mastery is temperate in all things: now they do it to obtain a corruptible crown, but we an incorruptible.  </text:p>
        <text:p text:style-name="P10">I therefore so run, not as uncertainly; so fight I, not as one that beateth the air: but I keep under my body, and bring it into subjection, lest that by any means, when I have preached to others, I myself should be a cast-away.</text:p>
      </text:section>
      <text:p text:style-name="P9"/>
      <text:p text:style-name="P22">(Pause for a count of 5)</text:p>
      <text:p text:style-name="P23">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Droid Sans" style:font-size-asian="24pt" style:font-weight-asian="bold" style:font-name-complex="Lohit Hindi" style:font-size-complex="24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5in" fo:margin-bottom="0.5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1-26T08:34:17</dc:date>
    <dc:creator>Brad Cunningham</dc:creator>
    <meta:editing-duration>PT10H36M35S</meta:editing-duration>
    <meta:editing-cycles>42</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7" meta:word-count="644" meta:character-count="3297" meta:non-whitespace-character-count="2640"/>
  </office:meta>
</office:document-meta>
</file>