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Times New Roman1" svg:font-family="'Times New Roman'"/>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3" style:family="paragraph" style:parent-style-name="Standard">
      <style:paragraph-properties fo:line-height="150%"/>
      <style:text-properties fo:font-size="14pt" style:font-size-asian="14pt" style:font-size-complex="14pt"/>
    </style:style>
    <style:style style:name="P4" style:family="paragraph" style:parent-style-name="Standard">
      <style:paragraph-properties fo:line-height="150%" fo:text-align="center" style:justify-single-word="false"/>
      <style:text-properties fo:font-size="14pt" style:font-size-asian="14pt" style:font-size-complex="14pt"/>
    </style:style>
    <style:style style:name="P5" style:family="paragraph" style:parent-style-name="Standard">
      <style:paragraph-properties fo:line-height="150%" fo:text-align="start" style:justify-single-word="false"/>
      <style:text-properties fo:font-weight="bold"/>
    </style:style>
    <style:style style:name="P6"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7"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8" style:family="paragraph" style:parent-style-name="Standard">
      <style:paragraph-properties fo:margin-top="0in" fo:margin-bottom="0.1in" fo:line-height="100%"/>
      <style:text-properties fo:font-size="14pt" style:font-size-asian="14pt" style:font-size-complex="14pt"/>
    </style:style>
    <style:style style:name="P9"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11"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2"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3" style:family="paragraph" style:parent-style-name="Standard">
      <style:paragraph-properties fo:margin-top="0in" fo:margin-bottom="0.1in" fo:line-height="100%" fo:text-align="start" style:justify-single-word="false"/>
      <style:text-properties style:font-name="Times New Roman1" fo:font-size="16pt" fo:font-style="normal" style:font-size-asian="16pt" style:font-style-asian="normal" style:font-size-complex="16pt" style:font-style-complex="normal"/>
    </style:style>
    <style:style style:name="P14" style:family="paragraph" style:parent-style-name="Standard">
      <style:paragraph-properties fo:margin-top="0in" fo:margin-bottom="0.1in" fo:line-height="150%" fo:text-align="center" style:justify-single-word="false" fo:break-before="page"/>
      <style:text-properties fo:font-size="12pt" fo:font-style="normal" fo:font-weight="bold" style:font-size-asian="12pt" style:font-style-asian="normal" style:font-weight-asian="bold" style:font-size-complex="12pt" style:font-style-complex="normal" style:font-weight-complex="bold"/>
    </style:style>
    <style:style style:name="P15" style:family="paragraph" style:parent-style-name="Standard">
      <style:paragraph-properties fo:line-height="150%" fo:text-align="center" style:justify-single-word="false" fo:break-before="page"/>
      <style:text-properties fo:font-size="12pt" fo:font-style="normal" fo:font-weight="bold" style:font-size-asian="12pt" style:font-style-asian="normal" style:font-weight-asian="bold" style:font-size-complex="12pt" style:font-style-complex="normal" style:font-weight-complex="bold"/>
    </style:style>
    <style:style style:name="P16" style:family="paragraph" style:parent-style-name="Horizontal_20_Line">
      <style:paragraph-properties fo:line-height="150%" fo:text-align="start" style:justify-single-word="false"/>
      <style:text-properties style:font-name="serif" fo:font-size="12pt"/>
    </style:style>
    <style:style style:name="P17"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4pt" style:font-size-asian="3.5pt" style:font-size-complex="4pt"/>
    </style:style>
    <style:style style:name="P18" style:family="paragraph" style:parent-style-name="Text_20_body">
      <style:text-properties fo:font-size="15pt" style:font-size-asian="15pt" style:font-size-complex="15pt"/>
    </style:style>
    <style:style style:name="P19" style:family="paragraph" style:parent-style-name="Quotations">
      <style:text-properties fo:font-size="14pt" fo:font-weight="normal" style:font-size-asian="14pt" style:font-weight-asian="normal" style:font-size-complex="14pt" style:font-weight-complex="normal"/>
    </style:style>
    <style:style style:name="T1" style:family="text">
      <style:text-properties fo:font-variant="small-caps"/>
    </style:style>
    <style:style style:name="T2" style:family="text">
      <style:text-properties fo:font-style="italic"/>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Sexagesima</text:p>
      <text:p text:style-name="P3">A reading from the Prophet Isaiah, chapter , beginning at the 14th verse.</text:p>
      <text:p text:style-name="P3">This passage may be found in the pew bible on page 844.</text:p>
      <text:p text:style-name="P6"/>
      <text:p text:style-name="P1">(Pause to allow parishioners to find the page.)</text:p>
      <text:section text:style-name="Sect1" text:name="Section2">
        <text:p text:style-name="P18"><text:bookmark text:name="en-NKJV-18667"/>“The Lord <text:span text:style-name="T1">God</text:span> has given Me<text:line-break/>The tongue of the learned,<text:line-break/>That I should know how to speak<text:line-break/>A word in season to <text:span text:style-name="T2">him who is</text:span> weary.<text:line-break/>He awakens Me morning by morning,<text:line-break/>He awakens My ear<text:line-break/>To hear as the learned.<text:line-break/><text:bookmark text:name="en-NKJV-18668"/>5 The Lord <text:span text:style-name="T1">God</text:span> has opened My ear;<text:line-break/>And I was not rebellious,<text:line-break/>Nor did I turn away.<text:line-break/><text:bookmark text:name="en-NKJV-18669"/>6 I gave My back to those who <text:line-break/>struck <text:span text:style-name="T2">Me,</text:span><text:line-break/>And My cheeks to those who plucked out the beard;<text:line-break/>I did not hide My face from shame <text:line-break/>and spitting.</text:p>
        <text:p text:style-name="P18"><text:bookmark text:name="en-NKJV-18670"/>7 “For the Lord <text:span text:style-name="T1">God</text:span> will help Me;<text:line-break/>Therefore I will not be disgraced;<text:line-break/>Therefore I have set My face <text:line-break/>like a flint,<text:line-break/>And I know that I will not be ashamed.<text:line-break/><text:bookmark text:name="en-NKJV-18671"/>8 <text:span text:style-name="T2">He is</text:span> near who justifies Me;<text:line-break/>Who will contend with Me?<text:line-break/>Let us stand together.<text:line-break/>Who <text:span text:style-name="T2">is</text:span> My adversary?<text:line-break/>Let him come near Me.<text:line-break/><text:bookmark text:name="en-NKJV-18672"/>9 Surely the Lord <text:span text:style-name="T1">God</text:span> will help Me;<text:line-break/>Who <text:span text:style-name="T2">is</text:span> he <text:span text:style-name="T2">who</text:span> will condemn Me?<text:line-break/>Indeed they will all grow old like a garment;<text:line-break/>The moth will eat them up.</text:p>
        <text:p text:style-name="P18"><text:bookmark text:name="en-NKJV-18673"/>10 “Who among you fears the <text:span text:style-name="T1">Lord</text:span>?<text:line-break/>Who obeys the voice of His Servant?<text:line-break/>Who walks in darkness<text:line-break/>And has no light?<text:line-break/>Let him trust in the name of the <text:span text:style-name="T1">Lord</text:span><text:line-break/>And rely upon his God.</text:p>
        <text:p text:style-name="P18"/>
        <text:p text:style-name="P18"/>
        <text:p text:style-name="P17"/>
      </text:section>
      <text:p text:style-name="P4"/>
      <text:p text:style-name="P4">This is the word of the Lord.</text:p>
      <text:p text:style-name="P15">Sexagesima</text:p>
      <text:p text:style-name="P5">The Psalter – Psalm 71</text:p>
      <text:p text:style-name="P16"/>
      <text:section text:style-name="Sect2" text:name="Section3">
        <text:p text:style-name="P19">IN thee, O LORD, have I put my trust; let me never be put to confusion, * but rid me and deliver me in thy righteousness; incline thine ear unto me, and save me.<text:line-break/>  <text:line-break/>Be thou my stronghold, whereunto I may alway resort: * thou hast promised to help me, for thou art my house of defence, and my castle.<text:line-break/>  <text:line-break/>Deliver me, O my God, out of the hand of the ungodly, * out of the hand of the unrighteous and cruel man.<text:line-break/>  <text:line-break/>For thou, O Lord GOD, art the thing that I long for: * thou art my hope, even from my youth.<text:line-break/>  <text:line-break/>Through thee have I been holden up ever since I was born: * thou art he that took me out of my mother's womb: my praise shall be alway of thee.<text:line-break/>  <text:line-break/>I am become as it were a monster unto many, * but my sure trust is in thee.<text:line-break/>  <text:line-break/>O let my mouth be filled with thy praise, * that I may sing of thy glory and honour all the day long.<text:line-break/>  <text:line-break/>Cast me not away in the time of age; * forsake me not when my strength faileth me.<text:line-break/>  <text:line-break/>For mine enemies speak against me; * and they that lay wait for my soul take their counsel together, saying,<text:line-break/>  <text:line-break/>God hath forsaken him; * persecute him, and take him, for there is none to deliver him.<text:line-break/>  <text:line-break/>Go not far from me, O God; * my God, haste thee to help me.<text:line-break/>  <text:line-break/>Let them be confounded and perish that are against my soul; * let them be covered with shame and dishonour that seek to do me evil.<text:line-break/>  <text:line-break/>As for me, I will patiently abide alway, * and will praise thee more and more.<text:line-break/>  <text:line-break/>My mouth shall daily speak of thy righteousness and salvation; * for I know no end thereof.<text:line-break/>  <text:line-break/>I will go forth in the strength of the Lord GOD, *and will make mention of thy righteousness only.<text:line-break/>  <text:line-break/>Thou, O God, hast taught me from my youth up until now; * therefore will I tell of thy wondrous works.<text:line-break/>  <text:line-break/></text:p>
      </text:section>
      <text:p text:style-name="P14">Sexagesima</text:p>
      <text:p text:style-name="P8">A reading from St. Paul's Second Epistle to the Corinthians, chapter 11, beginning <text:line-break/>at the 19th verse.</text:p>
      <text:p text:style-name="P8">This passage may be found in the Book of Common Prayer on page 147.</text:p>
      <text:p text:style-name="P10"/>
      <text:p text:style-name="P10">(Pause to allow parishioners to find the page.)</text:p>
      <text:p text:style-name="P11"/>
      <text:section text:style-name="Sect2" text:name="Section1">
        <text:p text:style-name="P13">YE suffer fools gladly, seeing ye yourselves are wise.  For ye suffer if a man bring you into bondage, if a man devour you, if a man take of you, if a man exalt himself, if a man smite you on the face.  I speak as concerning reproach, as though we had been weak: howbeit, whereinsoever any is bold, (I speak foolishly,) I am bold also.  Are they Hebrews? so am I.  Are they Israelites? so am I.  Are they the seed of Abraham? so am I.  Are they ministers of Christ? (I speak as a fool,) I am more: in labours more abundant; in stripes above measure; in prisons more frequent; in deaths oft.  Of the Jews five times received I forty stripes save one; thrice was I beaten with rods; once was I stoned; thrice I suffered shipwreck; a night and a day I have been in the deep; in journeyings often; in perils of waters; in perils of robbers; in perils by mine own countrymen; in perils by the heathen; in perils in the city; in perils in the wilderness; in perils in the sea; in perils among false brethren; in weariness and painfulness; in watchings often; in hunger and thirst; in fastings often; in cold and nakedness; besides those things that are without, that which cometh upon me daily, the care of all the churches.  Who is weak, and I am not weak? who is offended, and I burn not?  If I must needs glory, I will glory of the things which concern mine infirmities.  The God and Father of our Lord Jesus Christ, which is blessed for evermore, knoweth that I lie not.</text:p>
      </text:section>
      <text:p text:style-name="P12"/>
      <text:p text:style-name="P9">(Pause for a count of 5)</text:p>
      <text:p text:style-name="P7">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Times New Roman1" svg:font-family="'Times New Roman'"/>
    <style:font-face style:name="serif" svg:font-family="serif"/>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Droid Sans" style:font-size-asian="24pt" style:font-weight-asian="bold" style:font-name-complex="Lohit Hindi" style:font-size-complex="24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5in" fo:margin-bottom="0.5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2-08T07:40:13</dc:date>
    <dc:creator>Brad Cunningham</dc:creator>
    <meta:editing-duration>PT10H41M29S</meta:editing-duration>
    <meta:editing-cycles>42</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8" meta:word-count="936" meta:character-count="4709" meta:non-whitespace-character-count="3728"/>
  </office:meta>
</office:document-meta>
</file>