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line-height="150%"/>
      <style:text-properties fo:font-size="14pt" style:font-size-asian="14pt" style:font-size-complex="14pt"/>
    </style:style>
    <style:style style:name="P2" style:family="paragraph" style:parent-style-name="Standard">
      <style:paragraph-properties fo:line-height="150%" fo:text-align="start" style:justify-single-word="false"/>
      <style:text-properties fo:font-weight="bold"/>
    </style:style>
    <style:style style:name="P3" style:family="paragraph" style:parent-style-name="Standard">
      <style:paragraph-properties fo:line-height="150%" fo:text-align="center" style:justify-single-word="false"/>
      <style:text-properties fo:font-size="2pt" fo:font-style="italic" style:font-size-asian="1.75pt" style:font-style-asian="italic" style:font-size-complex="2pt" style:font-style-complex="italic"/>
    </style:style>
    <style:style style:name="P4" style:family="paragraph" style:parent-style-name="Standard">
      <style:paragraph-properties fo:line-height="150%" fo:text-align="center" style:justify-single-word="false"/>
      <style:text-properties fo:font-size="4pt" style:font-size-asian="3.5pt" style:font-size-complex="4pt"/>
    </style:style>
    <style:style style:name="P5" style:family="paragraph" style:parent-style-name="Standard">
      <style:paragraph-properties fo:margin-top="0in" fo:margin-bottom="0.1in" fo:line-height="150%" fo:text-align="start" style:justify-single-word="false"/>
      <style:text-properties fo:font-size="14pt" fo:font-style="italic" style:font-size-asian="14pt" style:font-style-asian="italic" style:font-size-complex="14pt" style:font-style-complex="italic"/>
    </style:style>
    <style:style style:name="P6" style:family="paragraph" style:parent-style-name="Standard">
      <style:paragraph-properties fo:margin-top="0in" fo:margin-bottom="0.1in" fo:line-height="100%"/>
      <style:text-properties fo:font-size="14pt" style:font-size-asian="14pt" style:font-size-complex="14pt"/>
    </style:style>
    <style:style style:name="P7" style:family="paragraph" style:parent-style-name="Standard">
      <style:paragraph-properties fo:margin-top="0in" fo:margin-bottom="0.1in" fo:line-height="100%" fo:text-align="center" style:justify-single-word="false"/>
      <style:text-properties fo:font-size="12pt" fo:font-style="normal" fo:font-weight="bold" style:font-size-asian="12pt" style:font-style-asian="normal" style:font-weight-asian="bold" style:font-size-complex="12pt" style:font-style-complex="normal" style:font-weight-complex="bold"/>
    </style:style>
    <style:style style:name="P8" style:family="paragraph" style:parent-style-name="Standard">
      <style:paragraph-properties fo:margin-top="0in" fo:margin-bottom="0.1in" fo:line-height="100%" fo:text-align="start" style:justify-single-word="false"/>
      <style:text-properties fo:font-size="16pt" style:font-size-asian="16pt" style:font-size-complex="16pt"/>
    </style:style>
    <style:style style:name="P9" style:family="paragraph" style:parent-style-name="Standard">
      <style:paragraph-properties fo:margin-top="0in" fo:margin-bottom="0.1in" fo:line-height="100%" fo:text-align="start" style:justify-single-word="false"/>
      <style:text-properties fo:font-size="15pt" style:font-size-asian="15pt" style:font-size-complex="15pt"/>
    </style:style>
    <style:style style:name="P10" style:family="paragraph" style:parent-style-name="Standard">
      <style:paragraph-properties fo:margin-top="0in" fo:margin-bottom="0.1in" fo:line-height="150%" fo:text-align="center" style:justify-single-word="false"/>
      <style:text-properties fo:font-size="15pt" fo:font-style="italic" style:font-size-asian="15pt" style:font-style-asian="italic" style:font-size-complex="15pt" style:font-style-complex="italic"/>
    </style:style>
    <style:style style:name="P11" style:family="paragraph" style:parent-style-name="Standard">
      <style:paragraph-properties fo:margin-top="0in" fo:margin-bottom="0.3in" fo:line-height="150%" fo:text-align="start" style:justify-single-word="false"/>
      <style:text-properties fo:font-size="14pt" fo:font-weight="bold" style:font-size-asian="14pt" style:font-size-complex="14pt"/>
    </style:style>
    <style:style style:name="P12" style:family="paragraph" style:parent-style-name="Standard">
      <style:paragraph-properties style:writing-mode="lr-tb"/>
      <style:text-properties style:font-name="serif" fo:font-size="12pt"/>
    </style:style>
    <style:style style:name="P13" style:family="paragraph" style:parent-style-name="Standard">
      <style:paragraph-properties style:writing-mode="lr-tb"/>
      <style:text-properties style:font-name="serif" fo:font-size="12pt" fo:font-weight="bold"/>
    </style:style>
    <style:style style:name="P14" style:family="paragraph" style:parent-style-name="Horizontal_20_Line">
      <style:paragraph-properties fo:line-height="150%" fo:text-align="start" style:justify-single-word="false"/>
      <style:text-properties style:font-name="serif" fo:font-size="12pt"/>
    </style:style>
    <style:style style:name="P15" style:family="paragraph" style:parent-style-name="Text_20_body">
      <style:paragraph-properties fo:margin-top="0in" fo:margin-bottom="0.0402in" fo:line-height="100%">
        <style:tab-stops>
          <style:tab-stop style:position="0.2709in"/>
          <style:tab-stop style:position="0.5in"/>
          <style:tab-stop style:position="0.698in"/>
        </style:tab-stops>
      </style:paragraph-properties>
      <style:text-properties fo:font-size="15pt" style:font-size-asian="15pt" style:font-size-complex="15pt"/>
    </style:style>
    <style:style style:name="P16" style:family="paragraph" style:parent-style-name="Text_20_body">
      <style:text-properties fo:font-size="15pt" style:font-size-asian="15pt" style:font-size-complex="15pt"/>
    </style:style>
    <style:style style:name="P17" style:family="paragraph" style:parent-style-name="Standard">
      <style:paragraph-properties fo:line-height="150%" fo:text-align="center" style:justify-single-word="false"/>
      <style:text-properties fo:color="#ff0000"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line-height="150%" fo:text-align="center" style:justify-single-word="false"/>
      <style:text-properties fo:color="#ff0000" fo:font-size="12pt" fo:font-style="italic" style:font-size-asian="12pt" style:font-style-asian="italic" style:font-size-complex="12pt" style:font-style-complex="italic"/>
    </style:style>
    <style:style style:name="P19" style:family="paragraph" style:parent-style-name="Standard">
      <style:paragraph-properties fo:line-height="150%" fo:text-align="center" style:justify-single-word="false"/>
      <style:text-properties fo:color="#ff0000" fo:font-size="14pt" style:font-size-asian="14pt" style:font-size-complex="14pt"/>
    </style:style>
    <style:style style:name="P20" style:family="paragraph" style:parent-style-name="Standard">
      <style:paragraph-properties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1" style:family="paragraph" style:parent-style-name="Standard">
      <style:paragraph-properties fo:margin-top="0in" fo:margin-bottom="0.1in" fo:line-height="150%" fo:text-align="center" style:justify-single-word="false" fo:break-before="page"/>
      <style:text-properties fo:color="#ff0000" fo:font-size="12pt" fo:font-style="normal" fo:font-weight="bold" style:font-size-asian="12pt" style:font-style-asian="normal" style:font-weight-asian="bold" style:font-size-complex="12pt" style:font-style-complex="normal" style:font-weight-complex="bold"/>
    </style:style>
    <style:style style:name="P22" style:family="paragraph" style:parent-style-name="Standard">
      <style:paragraph-properties fo:margin-top="0in" fo:margin-bottom="0.1in" fo:line-height="100%" fo:text-align="center" style:justify-single-word="false"/>
      <style:text-properties fo:color="#ff0000" fo:font-size="12pt" fo:font-style="italic" style:font-size-asian="12pt" style:font-style-asian="italic" style:font-size-complex="12pt" style:font-style-complex="italic"/>
    </style:style>
    <style:style style:name="P23" style:family="paragraph" style:parent-style-name="Standard">
      <style:paragraph-properties fo:margin-top="0in" fo:margin-bottom="0.1in" fo:line-height="150%" fo:text-align="center" style:justify-single-word="false"/>
      <style:text-properties fo:color="#ff0000" fo:font-size="12pt" fo:font-style="italic" style:font-size-asian="12pt" style:font-style-asian="italic" style:font-size-complex="12pt" style:font-style-complex="italic"/>
    </style:style>
    <style:style style:name="T1" style:family="text">
      <style:text-properties fo:font-variant="small-caps"/>
    </style:style>
    <style:style style:name="T2" style:family="text">
      <style:text-properties fo:font-style="italic"/>
    </style:style>
    <style:style style:name="T3" style:family="text">
      <style:text-properties fo:font-size="7pt"/>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style:style style:name="Sect2"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The Fourth Sunday in Lent</text:p>
      <text:p text:style-name="P1">A reading from the Prophet Ezekiel, chapter 39, beginning at the 21st verse.</text:p>
      <text:p text:style-name="P1">This passage may be found in the pew bible on page 1003.</text:p>
      <text:p text:style-name="P3"/>
      <text:p text:style-name="P18">(Pause to allow parishioners to find the page.)</text:p>
      <text:section text:style-name="Sect1" text:name="Section2">
        <text:p text:style-name="P15">21 “I will set My glory among the nations; all the nations shall see My judgment which I have executed, and My hand which I have laid on them. <text:bookmark text:name="en-NKJV-21471"/>22 So the house of Israel shall know that I <text:span text:style-name="T2">am</text:span> the <text:span text:style-name="T1">Lord</text:span> their God from that day forward. <text:bookmark text:name="en-NKJV-21472"/>23 The Gentiles shall know that the house of Israel went into captivity for their iniquity; because they were unfaithful to Me, therefore I hid My face from them. I gave them into the hand of their enemies, and they all fell by the sword. <text:bookmark text:name="en-NKJV-21473"/>24 According to their uncleanness and according to their transgressions I have dealt with them, and hidden My face from them.”’</text:p>
        <text:p text:style-name="P16"><text:bookmark text:name="en-NKJV-21474"/>25 “Therefore thus says the Lord <text:span text:style-name="T1">God</text:span>: ‘Now I will bring back the captives of Jacob, and have mercy on the whole house of Israel; and I will be jealous for My holy name— <text:bookmark text:name="en-NKJV-21475"/>26 after they have borne their shame, and all their unfaithfulness in which they were unfaithful to Me, when they dwelt safely in their <text:span text:style-name="T2">own</text:span> land and no one made <text:span text:style-name="T2">them</text:span> afraid. <text:bookmark text:name="en-NKJV-21476"/>27 When I have brought them back from the peoples and gathered them out of their enemies’ lands, and I am hallowed in them in the sight of many nations, <text:bookmark text:name="en-NKJV-21477"/>28 then they shall know that I <text:span text:style-name="T2">am</text:span> the <text:span text:style-name="T1">Lord</text:span> their God, who sent them into captivity among the nations, but also brought them back to their land, and left none of them captive any longer. <text:bookmark text:name="en-NKJV-21478"/>29 And I will not hide My face from them anymore; for I shall have poured out My Spirit on the house of Israel,’ says the Lord <text:span text:style-name="T1">God</text:span>.”</text:p>
        <text:p text:style-name="P15"/>
        <text:p text:style-name="P15"/>
      </text:section>
      <text:p text:style-name="P4"/>
      <text:p text:style-name="P19">This is the word of the Lord.</text:p>
      <text:p text:style-name="P20">The Third Sunday in Lent</text:p>
      <text:p text:style-name="P2">The Psalter – Psalm 147:1-9</text:p>
      <text:p text:style-name="P14"/>
      <text:section text:style-name="Sect2" text:name="Section3">
        <text:p text:style-name="P13">PRAISE the LORD, for it is a good thing to sing praises unto our God; * yea, a joyful and pleasant thing it is to be thankful.<text:line-break/>  <text:span text:style-name="T3"><text:line-break/></text:span>The LORD doth build up Jerusalem, * and gather together the outcasts of Israel.<text:line-break/>  <text:span text:style-name="T3"><text:line-break/></text:span>He healeth those that are broken in heart, * and giveth medicine to heal their sickness.<text:line-break/>  <text:span text:style-name="T3"><text:line-break/></text:span>He telleth the number of the stars, * and calleth them all by their names.<text:line-break/>  <text:span text:style-name="T3"><text:line-break/></text:span>Great is our Lord, and great is his power; * yea, and his wisdom is infinite.<text:line-break/>  <text:span text:style-name="T3"><text:line-break/></text:span>The LORD setteth up the meek, * and bringeth the ungodly down to the ground.<text:line-break/>  <text:span text:style-name="T3"><text:line-break/></text:span>O sing unto the LORD with thanksgiving; * sing praises upon the harp unto our God:<text:line-break/>  <text:span text:style-name="T3"><text:line-break/></text:span>Who covereth the heaven with clouds, and prepareth rain for the earth; * and maketh the grass to grow upon the mountains, and herb for the use of men;<text:line-break/>  <text:span text:style-name="T3"><text:line-break/></text:span>Who giveth fodder unto the cattle, * and feedeth the young ravens that call upon him.</text:p>
        <text:p text:style-name="P13"/>
        <text:p text:style-name="P13"/>
        <text:p text:style-name="P13"/>
        <text:p text:style-name="P13"/>
        <text:p text:style-name="P13"/>
        <text:p text:style-name="P13"/>
        <text:p text:style-name="P13"/>
        <text:p text:style-name="P12"/>
        <text:p text:style-name="P11"/>
      </text:section>
      <text:p text:style-name="P7"/>
      <text:p text:style-name="P21">The Third Sunday in Lent</text:p>
      <text:p text:style-name="P6">A reading from St. Paul's Epistle to the Galatians, chapter 4, beginning at the 21st verse.</text:p>
      <text:p text:style-name="P6">This passage may be found in the Book of Common Prayer on page 156.</text:p>
      <text:p text:style-name="P22"/>
      <text:p text:style-name="P22">(Pause to allow parishioners to find the page.)</text:p>
      <text:p text:style-name="P8"/>
      <text:section text:style-name="Sect2" text:name="Section1">
        <text:p text:style-name="P9">TELL me, ye that desire to be under the law, do ye not hear the law?  For it is written, that Abraham had two sons, the one by a bondmaid, the other by a freewoman.  But he who was of the bondwoman was born after the flesh; but he of the freewoman was by promise.  Which things are an allegory: for these are the two covenants; the one from the mount Sinai, which gendereth to bondage, which is Agar.  For this Agar is mount Sinai in Arabia, and answereth to Jerusalem which now is, and is in bondage with her children.  But Jerusalem which is above is free; which is the mother of us all.  For it is written, Rejoice, thou barren that bearest not; break forth and cry, thou that travailest not: for the desolate hath many more children than she which hath an husband.  Now we, brethren, as Isaac was, are the children of promise.  But as then he that was born after the flesh persecuted him that was born after the Spirit; even so it is now.  Nevertheless what saith the Scripture?  Cast out the bond-woman and her son; for the son of the bond-woman shall not be heir with the son of the free-woman.  So then, brethren, we are not children of the bond-woman, but of the free.  Stand fast therefore in the liberty wherewith Christ hath made us free.</text:p>
      </text:section>
      <text:p text:style-name="P10"/>
      <text:p text:style-name="P23">(Pause for a count of 5)</text:p>
      <text:p text:style-name="P5">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OpenSymbol" svg:font-family="OpenSymbol"/>
    <style:font-face style:name="serif" svg:font-family="serif"/>
    <style:font-face style:name="Liberation Serif" svg:font-family="'Liberation Serif'" style:font-family-generic="roman" style:font-pitch="variable"/>
    <style:font-face style:name="Liberation Sans" svg:font-family="'Liberation Sans'"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100%" fo:margin-left="0.3937in" fo:margin-right="0.3937in" fo:margin-top="0in" fo:margin-bottom="0.1965in" fo:text-indent="0in" style:auto-text-indent="false"/>
    </style:style>
    <style:style style:name="Heading_20_4" style:display-name="Heading 4" style:family="paragraph" style:parent-style-name="Heading" style:next-style-name="Text_20_body" style:default-outline-level="4" style:list-style-name="" style:class="text">
      <style:text-properties style:font-name="Liberation Serif" fo:font-size="12pt" fo:font-weight="bold" style:font-name-asian="Droid Sans" style:font-size-asian="12pt" style:font-weight-asian="bold" style:font-name-complex="Lohit Hindi" style:font-size-complex="12pt" style:font-weight-complex="bold"/>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roid Sans" style:font-size-asian="14pt" style:font-weight-asian="bold" style:font-name-complex="Lohit Hindi"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Diana Cunnning</meta:initial-creator>
    <meta:creation-date>2013-07-15T09:45:29</meta:creation-date>
    <dc:date>2015-02-24T11:50:12</dc:date>
    <dc:creator>Brad Cunningham</dc:creator>
    <meta:editing-duration>PT9H10M58S</meta:editing-duration>
    <meta:editing-cycles>36</meta:editing-cycles>
    <meta:generator>LibreOffice/3.5$Linux_x86 LibreOffice_project/350m1$Build-2</meta:generator>
    <meta:printed-by>Brad Cunningham</meta:printed-by>
    <meta:print-date>2014-03-13T10:24:20</meta:print-date>
    <meta:document-statistic meta:table-count="0" meta:image-count="0" meta:object-count="0" meta:page-count="3" meta:paragraph-count="17" meta:word-count="783" meta:character-count="4096" meta:non-whitespace-character-count="3294"/>
  </office:meta>
</office:document-meta>
</file>