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OpenSymbol" svg:font-family="OpenSymbol"/>
    <style:font-face style:name="serif" svg:font-family="serif"/>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line-height="150%"/>
      <style:text-properties fo:font-size="14pt" style:font-size-asian="14pt" style:font-size-complex="14pt"/>
    </style:style>
    <style:style style:name="P2" style:family="paragraph" style:parent-style-name="Standard">
      <style:paragraph-properties fo:line-height="150%" fo:text-align="center" style:justify-single-word="false"/>
      <style:text-properties fo:font-size="14pt" style:font-size-asian="14pt" style:font-size-complex="14pt"/>
    </style:style>
    <style:style style:name="P3" style:family="paragraph" style:parent-style-name="Standard">
      <style:paragraph-properties fo:line-height="150%" fo:text-align="start" style:justify-single-word="false"/>
      <style:text-properties fo:font-weight="bold"/>
    </style:style>
    <style:style style:name="P4" style:family="paragraph" style:parent-style-name="Standard">
      <style:paragraph-properties fo:line-height="150%" fo:text-align="center" style:justify-single-word="false"/>
      <style:text-properties fo:font-size="4pt" style:font-size-asian="3.5pt" style:font-size-complex="4pt"/>
    </style:style>
    <style:style style:name="P5" style:family="paragraph" style:parent-style-name="Standard">
      <style:paragraph-properties fo:margin-top="0in" fo:margin-bottom="0.1in" fo:line-height="100%"/>
      <style:text-properties fo:font-size="14pt" style:font-size-asian="14pt" style:font-size-complex="14pt"/>
    </style:style>
    <style:style style:name="P6" style:family="paragraph" style:parent-style-name="Standard">
      <style:paragraph-properties fo:margin-top="0in" fo:margin-bottom="0.1in" fo:line-height="150%" fo:text-align="start" style:justify-single-word="false"/>
      <style:text-properties fo:font-size="14pt" fo:font-style="italic" style:font-size-asian="14pt" style:font-style-asian="italic" style:font-size-complex="14pt" style:font-style-complex="italic"/>
    </style:style>
    <style:style style:name="P7" style:family="paragraph" style:parent-style-name="Standard">
      <style:paragraph-properties fo:margin-top="0in" fo:margin-bottom="0.1in" fo:line-height="100%" fo:text-align="start" style:justify-single-word="false"/>
      <style:text-properties fo:font-size="14pt" fo:font-style="italic" style:font-size-asian="14pt" style:font-style-asian="italic" style:font-size-complex="14pt" style:font-style-complex="italic"/>
    </style:style>
    <style:style style:name="P8" style:family="paragraph" style:parent-style-name="Standard">
      <style:paragraph-properties fo:margin-top="0in" fo:margin-bottom="0.1in" fo:line-height="100%" fo:text-align="start" style:justify-single-word="false"/>
      <style:text-properties fo:font-size="14pt" fo:font-style="normal" style:font-size-asian="14pt" style:font-style-asian="normal" style:font-size-complex="14pt" style:font-style-complex="normal"/>
    </style:style>
    <style:style style:name="P9" style:family="paragraph" style:parent-style-name="Standard">
      <style:paragraph-properties fo:margin-top="0in" fo:margin-bottom="0.1in" fo:line-height="100%" fo:text-align="center" style:justify-single-word="false"/>
      <style:text-properties fo:font-size="12pt" fo:font-style="normal" fo:font-weight="bold" style:font-size-asian="12pt" style:font-style-asian="normal" style:font-weight-asian="bold" style:font-size-complex="12pt" style:font-style-complex="normal" style:font-weight-complex="bold"/>
    </style:style>
    <style:style style:name="P10" style:family="paragraph" style:parent-style-name="Standard">
      <style:paragraph-properties fo:margin-top="0in" fo:margin-bottom="0.1in" fo:line-height="100%" fo:text-align="start" style:justify-single-word="false"/>
      <style:text-properties fo:font-size="16pt" style:font-size-asian="16pt" style:font-size-complex="16pt"/>
    </style:style>
    <style:style style:name="P11" style:family="paragraph" style:parent-style-name="Standard">
      <style:paragraph-properties fo:margin-top="0in" fo:margin-bottom="0.1in" fo:line-height="150%" fo:text-align="center" style:justify-single-word="false"/>
      <style:text-properties fo:font-size="15pt" fo:font-style="italic" style:font-size-asian="15pt" style:font-style-asian="italic" style:font-size-complex="15pt" style:font-style-complex="italic"/>
    </style:style>
    <style:style style:name="P12" style:family="paragraph" style:parent-style-name="Standard">
      <style:paragraph-properties fo:margin-top="0in" fo:margin-bottom="0.1in" fo:line-height="100%" fo:text-align="start" style:justify-single-word="false"/>
      <style:text-properties fo:font-size="15pt" style:font-size-asian="15pt" style:font-size-complex="15pt"/>
    </style:style>
    <style:style style:name="P13" style:family="paragraph" style:parent-style-name="Text_20_body">
      <style:paragraph-properties fo:margin-top="0in" fo:margin-bottom="0.1in" fo:line-height="100%" fo:text-align="start" style:justify-single-word="false"/>
      <style:text-properties fo:font-size="15pt" fo:font-style="normal" style:font-size-asian="15pt" style:font-style-asian="normal" style:font-size-complex="15pt" style:font-style-complex="normal"/>
    </style:style>
    <style:style style:name="P14" style:family="paragraph" style:parent-style-name="Standard">
      <style:paragraph-properties style:writing-mode="lr-tb"/>
      <style:text-properties style:font-name="serif" fo:font-size="12pt" fo:font-weight="bold"/>
    </style:style>
    <style:style style:name="P15" style:family="paragraph" style:parent-style-name="Standard">
      <style:paragraph-properties style:writing-mode="lr-tb"/>
      <style:text-properties fo:font-size="14pt" fo:font-weight="bold" style:font-size-asian="14pt" style:font-size-complex="14pt"/>
    </style:style>
    <style:style style:name="P16" style:family="paragraph" style:parent-style-name="Horizontal_20_Line">
      <style:paragraph-properties fo:line-height="150%" fo:text-align="start" style:justify-single-word="false"/>
      <style:text-properties style:font-name="serif" fo:font-size="12pt"/>
    </style:style>
    <style:style style:name="P17" style:family="paragraph" style:parent-style-name="Text_20_body">
      <style:paragraph-properties fo:margin-top="0in" fo:margin-bottom="0.0402in" fo:line-height="100%">
        <style:tab-stops>
          <style:tab-stop style:position="0.2709in"/>
          <style:tab-stop style:position="0.5in"/>
          <style:tab-stop style:position="0.698in"/>
        </style:tab-stops>
      </style:paragraph-properties>
      <style:text-properties fo:font-size="15pt" style:font-size-asian="15pt" style:font-size-complex="15pt"/>
    </style:style>
    <style:style style:name="P18" style:family="paragraph" style:parent-style-name="Text_20_body">
      <style:text-properties fo:font-size="15pt" style:font-size-asian="15pt" style:font-size-complex="15pt"/>
    </style:style>
    <style:style style:name="P19" style:family="paragraph" style:parent-style-name="Text_20_body">
      <style:text-properties fo:font-size="15pt" fo:font-style="normal" style:font-size-asian="15pt" style:font-style-asian="normal" style:font-size-complex="15pt" style:font-style-complex="normal"/>
    </style:style>
    <style:style style:name="P20" style:family="paragraph" style:parent-style-name="Standard">
      <style:paragraph-properties fo:line-height="150%" fo:text-align="center" style:justify-single-word="false"/>
      <style:text-properties fo:color="#ff0000" fo:font-size="12pt" fo:font-style="normal" fo:font-weight="bold" style:font-size-asian="12pt" style:font-style-asian="normal" style:font-weight-asian="bold" style:font-size-complex="12pt" style:font-style-complex="normal" style:font-weight-complex="bold"/>
    </style:style>
    <style:style style:name="P21" style:family="paragraph" style:parent-style-name="Standard">
      <style:paragraph-properties fo:line-height="150%" fo:text-align="center" style:justify-single-word="false"/>
      <style:text-properties fo:color="#ff0000" fo:font-size="12pt" fo:font-style="italic" style:font-size-asian="12pt" style:font-style-asian="italic" style:font-size-complex="12pt" style:font-style-complex="italic"/>
    </style:style>
    <style:style style:name="P22" style:family="paragraph" style:parent-style-name="Standard">
      <style:paragraph-properties fo:line-height="150%" fo:text-align="center" style:justify-single-word="false"/>
      <style:text-properties fo:color="#ff0000" fo:font-size="2pt" fo:font-style="italic" style:font-size-asian="1.75pt" style:font-style-asian="italic" style:font-size-complex="2pt" style:font-style-complex="italic"/>
    </style:style>
    <style:style style:name="P23" style:family="paragraph" style:parent-style-name="Standard">
      <style:paragraph-properties fo:line-height="150%" fo:text-align="center" style:justify-single-word="false" fo:break-before="page"/>
      <style:text-properties fo:color="#ff0000" fo:font-size="12pt" fo:font-style="normal" fo:font-weight="bold" style:font-size-asian="12pt" style:font-style-asian="normal" style:font-weight-asian="bold" style:font-size-complex="12pt" style:font-style-complex="normal" style:font-weight-complex="bold"/>
    </style:style>
    <style:style style:name="P24" style:family="paragraph" style:parent-style-name="Standard">
      <style:paragraph-properties fo:margin-top="0in" fo:margin-bottom="0.1in" fo:line-height="150%" fo:text-align="center" style:justify-single-word="false" fo:break-before="page"/>
      <style:text-properties fo:color="#ff0000" fo:font-size="12pt" fo:font-style="normal" fo:font-weight="bold" style:font-size-asian="12pt" style:font-style-asian="normal" style:font-weight-asian="bold" style:font-size-complex="12pt" style:font-style-complex="normal" style:font-weight-complex="bold"/>
    </style:style>
    <style:style style:name="P25" style:family="paragraph" style:parent-style-name="Standard">
      <style:paragraph-properties fo:margin-top="0in" fo:margin-bottom="0.1in" fo:line-height="150%" fo:text-align="center" style:justify-single-word="false" fo:break-before="page"/>
      <style:text-properties fo:color="#ff0000" fo:font-size="14pt" fo:font-style="normal" style:font-size-asian="14pt" style:font-style-asian="normal" style:font-size-complex="14pt" style:font-style-complex="normal"/>
    </style:style>
    <style:style style:name="P26" style:family="paragraph" style:parent-style-name="Standard">
      <style:paragraph-properties fo:margin-top="0in" fo:margin-bottom="0.1in" fo:line-height="100%" fo:text-align="center" style:justify-single-word="false"/>
      <style:text-properties fo:color="#ff0000" fo:font-size="12pt" fo:font-style="italic" style:font-size-asian="12pt" style:font-style-asian="italic" style:font-size-complex="12pt" style:font-style-complex="italic"/>
    </style:style>
    <style:style style:name="P27" style:family="paragraph" style:parent-style-name="Standard">
      <style:paragraph-properties fo:margin-top="0in" fo:margin-bottom="0.1in" fo:line-height="150%" fo:text-align="center" style:justify-single-word="false"/>
      <style:text-properties fo:color="#ff0000" fo:font-size="12pt" fo:font-style="italic" style:font-size-asian="12pt" style:font-style-asian="italic" style:font-size-complex="12pt" style:font-style-complex="italic"/>
    </style:style>
    <style:style style:name="P28" style:family="paragraph" style:parent-style-name="Standard">
      <style:paragraph-properties style:writing-mode="lr-tb"/>
      <style:text-properties style:font-name="serif" fo:font-size="12pt" fo:font-weight="normal" style:font-weight-asian="normal" style:font-weight-complex="normal"/>
    </style:style>
    <style:style style:name="T1" style:family="text">
      <style:text-properties fo:font-variant="small-caps"/>
    </style:style>
    <style:style style:name="T2" style:family="text">
      <style:text-properties fo:font-style="italic" style:font-style-asian="italic" style:font-style-complex="italic"/>
    </style:style>
    <style:style style:name="T3" style:family="text">
      <style:text-properties fo:font-style="italic" style:text-underline-style="solid" style:text-underline-width="auto" style:text-underline-color="font-color" style:font-style-asian="italic" style:font-style-complex="italic"/>
    </style:style>
    <style:style style:name="T4" style:family="text">
      <style:text-properties fo:font-size="7pt"/>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style:style style:name="Sect2" style:family="section">
      <style:section-properties text:dont-balance-text-columns="false" style:editable="false">
        <style:columns fo:column-count="2" fo:column-gap="0.2in">
          <style:column style:rel-width="32767*" fo:start-indent="0in" fo:end-indent="0.1in"/>
          <style:column style:rel-width="32768*" fo:start-indent="0.1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0">The Fifth Sunday in Lent</text:p>
      <text:p text:style-name="P1">A reading from the Prophet Isaiah, chapter 1, beginning at the 10th verse.</text:p>
      <text:p text:style-name="P1">This passage may be found in the pew bible on page 783.</text:p>
      <text:p text:style-name="P22"/>
      <text:p text:style-name="P21">(Pause to allow parishioners to find the page.)</text:p>
      <text:section text:style-name="Sect1" text:name="Section2">
        <text:p text:style-name="P17"><text:bookmark text:name="en-ESV-17665"/>Hear the word of the <text:span text:style-name="T1">Lord</text:span>,<text:line-break/>    you rulers of Sodom!<text:line-break/>Give ear to the teaching of our God,<text:line-break/>    you people of Gomorrah!<text:line-break/><text:bookmark text:name="en-ESV-17666"/>11 “What to me is the multitude of your sacrifices?<text:line-break/>    says the <text:span text:style-name="T1">Lord</text:span>;<text:line-break/>I have had enough of burnt offerings of rams<text:line-break/>    and the fat of well-fed beasts;<text:line-break/>I do not delight in the blood of bulls,<text:line-break/>    or of lambs, or of goats.</text:p>
        <text:p text:style-name="P18"><text:bookmark text:name="en-ESV-17667"/>12 “When you come to appear before me,<text:line-break/>    who has required of you<text:line-break/>    this trampling of my courts?<text:line-break/><text:bookmark text:name="en-ESV-17668"/>13 Bring no more vain offerings;<text:line-break/>    incense is an abomination to me.<text:line-break/>New moon and Sabbath and the calling of convocations—<text:line-break/>    I cannot endure iniquity and solemn assembly.<text:line-break/><text:bookmark text:name="en-ESV-17669"/>14 Your new moons and your appointed feasts<text:line-break/>    my soul hates;<text:line-break/>they have become a burden to me;<text:line-break/>    I am weary of bearing them.<text:line-break/><text:bookmark text:name="en-ESV-17670"/>15 When you spread out your hands,<text:line-break/>    I will hide my eyes from you;<text:line-break/>even though you make many prayers,<text:line-break/>    I will not listen;<text:line-break/>    your hands are full of blood.<text:line-break/><text:bookmark text:name="en-ESV-17671"/>16 Wash yourselves; make yourselves clean;<text:line-break/>    remove the evil of your deeds from before my eyes;<text:line-break/>cease to do evil,<text:line-break/><text:bookmark text:name="en-ESV-17672"/>17     learn to do good;<text:line-break/>seek justice,<text:line-break/>    correct oppression;<text:line-break/>bring justice to the fatherless,<text:line-break/>    plead the widow's cause.</text:p>
        <text:p text:style-name="P18"><text:bookmark text:name="en-ESV-17673"/>18 “Come now, let us reason together, says the <text:span text:style-name="T1">Lord</text:span>:<text:line-break/>though your sins are like scarlet,<text:line-break/>    they shall be as white as snow;<text:line-break/>though they are red like crimson,<text:line-break/>    they shall become like wool.<text:line-break/><text:bookmark text:name="en-ESV-17674"/>19 If you are willing and obedient,<text:line-break/>    you shall eat the good of the land;<text:line-break/><text:bookmark text:name="en-ESV-17675"/>20 but if you refuse and rebel,<text:line-break/>    you shall be eaten by the sword;<text:line-break/>    for the mouth of the <text:span text:style-name="T1">Lord</text:span> has spoken.”</text:p>
        <text:p text:style-name="P17"/>
        <text:p text:style-name="P17"/>
        <text:p text:style-name="P17"/>
        <text:p text:style-name="P17"/>
      </text:section>
      <text:p text:style-name="P4"/>
      <text:p text:style-name="P2"/>
      <text:p text:style-name="P2">This is the word of the Lord.</text:p>
      <text:p text:style-name="P23">The Fifth Sunday in Lent</text:p>
      <text:p text:style-name="P3">The Psalter – Psalm 90</text:p>
      <text:p text:style-name="P16"/>
      <text:section text:style-name="Sect2" text:name="Section3">
        <text:p text:style-name="P28">LORD, thou hast been our refuge, * from one generation to another.<text:line-break/>  <text:span text:style-name="T4"><text:line-break/></text:span>Before the mountains were brought forth, or ever the earth and the world were made, * thou art God from everlasting, and world without end.<text:line-break/>  <text:span text:style-name="T4"><text:line-break/></text:span>Thou turnest man to destruction; * again thou sayest, Come again, ye children of men.<text:line-break/>  <text:span text:style-name="T4"><text:line-break/></text:span>For a thousand years in thy sight are but as yesterday when it is past, * and as a watch in the night.<text:line-break/>  <text:span text:style-name="T4"><text:line-break/></text:span>As soon as thou scatterest them they are even as a sleep; * and fade away suddenly like the grass.<text:line-break/>  <text:span text:style-name="T4"><text:line-break/></text:span>In the morning it is green, and groweth up; * but in the evening it is cut down, dried up, and withered.<text:line-break/>  <text:span text:style-name="T4"><text:line-break/></text:span>For we consume away in thy displeasure, * and are afraid at thy wrathful indignation.<text:line-break/>  <text:span text:style-name="T4"><text:line-break/></text:span>Thou hast set our misdeeds before thee; * and our secret sins in the light of thy countenance.<text:line-break/>  <text:span text:style-name="T4"><text:line-break/></text:span>For when thou art angry all our days are gone: * we bring our years to an end, as it were a tale that is told.<text:line-break/>  <text:span text:style-name="T4"><text:line-break/></text:span>The days of our age are threescore years and ten; and though men be so strong that they come to fourscore years, * yet is their strength then but labour and sorrow; so soon passeth it away, and we are gone.<text:line-break/>  <text:span text:style-name="T4"><text:line-break/></text:span>But who regardeth the power of thy wrath? * or feareth aright thy indignation?<text:line-break/>  <text:span text:style-name="T4"><text:line-break/></text:span>So teach us to number our days, * that we may apply our hearts unto wisdom.<text:line-break/>  <text:span text:style-name="T4"><text:line-break/></text:span>Turn thee again, O LORD, at the last, * and be gracious unto thy servants.<text:line-break/>  <text:span text:style-name="T4"><text:line-break/></text:span>O satisfy us with thy mercy, and that soon: * so shall we rejoice and be glad all the days of our life.<text:line-break/>  <text:span text:style-name="T4"><text:line-break/></text:span>Comfort us again now after the time that thou hast plagued us; * and for the years wherein we have suffered adversity.<text:line-break/>  <text:span text:style-name="T4"><text:line-break/></text:span>Show thy servants thy work, * and their children thy glory.<text:line-break/>  <text:span text:style-name="T4"><text:line-break/></text:span>And the glorious majesty of the LORD our God be upon us: * prosper thou the work of our hands upon us; O prosper thou our handy-work. </text:p>
        <text:p text:style-name="P28"/>
        <text:p text:style-name="P14"/>
        <text:p text:style-name="P15"/>
      </text:section>
      <text:p text:style-name="P9"/>
      <text:p text:style-name="P24">The Fifth Sunday in Lent</text:p>
      <text:p text:style-name="P5">A reading from the Epistle to the Hebrews, chapter 9, beginning at the 11th verse.</text:p>
      <text:p text:style-name="P5">This passage may be found in the Book of Common Prayer on page 158.</text:p>
      <text:p text:style-name="P26"/>
      <text:p text:style-name="P26">(Pause to allow parishioners to find the page.)</text:p>
      <text:p text:style-name="P10"/>
      <text:section text:style-name="Sect2" text:name="Section1">
        <text:p text:style-name="P12">CHRIST being come an High Priest of good things to come, by a greater and more perfect tabernacle, not made with hands; that is to say, not of this building; neither by the blood of goats and calves; but by his own blood he entered in once into the holy place, having obtained eternal redemption for us.  For if the blood of bulls and of goats, and the ashes of an heifer sprinkling the unclean, sanctifieth to the purifying of the flesh; how much more shall the blood of Christ, who, through the eternal Spirit, offered himself without spot to God, purge your conscience from dead works to serve the living God?  And for this cause he is the Mediator of the new testament, that by means of death, for the redemption of the transgressions that were under the first testament, they which are called might receive the promise of eternal inheritance.</text:p>
      </text:section>
      <text:p text:style-name="P11"/>
      <text:p text:style-name="P27">(Pause for a count of 5)</text:p>
      <text:p text:style-name="P6">This is the word of the Lord.</text:p>
      <text:p text:style-name="P6"/>
      <text:p text:style-name="P6"/>
      <text:p text:style-name="P25">Wednesday in Lent 5</text:p>
      <text:p text:style-name="P8">A reading from the Epistle to the Hebrews, chapter 11, beginning at the 32nd verse.</text:p>
      <text:p text:style-name="P7"/>
      <text:section text:style-name="Sect2" text:name="Section4">
        <text:p text:style-name="P13"><text:bookmark text:name="en-ESV-30188"/>32 <text:span text:style-name="T3">Concerning examples of those who lived by faith,</text:span><text:span text:style-name="T2">  </text:span>what more shall I say? For time would fail me to tell of Gideon, Barak, Samson, Jephthah, of David and Samuel and the prophets— <text:bookmark text:name="en-ESV-30189"/>33 who through faith conquered kingdoms, enforced justice, obtained promises, stopped the mouths of lions, <text:bookmark text:name="en-ESV-30190"/>34 quenched the power of fire, escaped the edge of the sword, were made strong out of weakness, became mighty in war, put foreign armies to flight. <text:bookmark text:name="en-ESV-30191"/>35 Women received back their dead by resurrection. Some were tortured, refusing to accept release, so that they might rise again to a better life. <text:bookmark text:name="en-ESV-30192"/>36 Others suffered mocking and flogging, and even chains and imprisonment. <text:bookmark text:name="en-ESV-30193"/>37 They were stoned, they were sawn in two, they were killed with the sword. They went about in skins of sheep and goats, destitute, afflicted, mistreated— <text:bookmark text:name="en-ESV-30194"/>38 of whom the world was not worthy—wandering about in deserts and mountains, and in dens and caves of the earth.</text:p>
        <text:p text:style-name="P19"><text:bookmark text:name="en-ESV-30195"/>39 And all these, though commended through their faith, did not receive what was promised, <text:bookmark text:name="en-ESV-30196"/>40 since God had provided something better for us, that apart from us they should not be made perfect.</text:p>
      </text:section>
      <text:p text:style-name="P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OpenSymbol" svg:font-family="OpenSymbol"/>
    <style:font-face style:name="serif" svg:font-family="serif"/>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Liberation Sans"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100%" fo:margin-left="0.3937in" fo:margin-right="0.3937in" fo:margin-top="0in" fo:margin-bottom="0.1965in" fo:text-indent="0in" style:auto-text-indent="false"/>
    </style:style>
    <style:style style:name="Heading_20_4" style:display-name="Heading 4" style:family="paragraph" style:parent-style-name="Heading" style:next-style-name="Text_20_body" style:default-outline-level="4" style:list-style-name="" style:class="text">
      <style:text-properties style:font-name="Liberation Serif" fo:font-size="12pt" fo:font-weight="bold" style:font-name-asian="Droid Sans" style:font-size-asian="12pt" style:font-weight-asian="bold" style:font-name-complex="Lohit Hindi" style:font-size-complex="12pt" style:font-weight-complex="bold"/>
    </style:style>
    <style:style style:name="Heading_20_3" style:display-name="Heading 3" style:family="paragraph" style:parent-style-name="Heading" style:next-style-name="Text_20_body" style:default-outline-level="3" style:list-style-name="" style:class="text">
      <style:text-properties style:font-name="Liberation Serif" fo:font-size="14pt" fo:font-weight="bold" style:font-name-asian="Droid Sans" style:font-size-asian="14pt" style:font-weight-asian="bold" style:font-name-complex="Lohit Hindi"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style:border-line-width-bottom="0.0008in 0.0138in 0.0008in" fo:padding="0in" fo:border-left="none" fo:border-right="none" fo:border-top="none" fo:border-bottom="0.06pt double #808080" text:number-lines="false" text:line-number="0" style:join-border="false"/>
      <style:text-properties fo:font-size="6pt" style:font-size-asian="6pt" style:font-size-complex="6pt"/>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0.7874in"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Diana Cunnning</meta:initial-creator>
    <meta:creation-date>2013-07-15T09:45:29</meta:creation-date>
    <dc:date>2015-02-24T11:54:18</dc:date>
    <dc:creator>Brad Cunningham</dc:creator>
    <meta:editing-duration>PT9H18M53S</meta:editing-duration>
    <meta:editing-cycles>39</meta:editing-cycles>
    <meta:generator>LibreOffice/3.5$Linux_x86 LibreOffice_project/350m1$Build-2</meta:generator>
    <meta:printed-by>Brad Cunningham</meta:printed-by>
    <meta:print-date>2014-03-13T10:24:20</meta:print-date>
    <meta:document-statistic meta:table-count="0" meta:image-count="0" meta:object-count="0" meta:page-count="4" meta:paragraph-count="22" meta:word-count="1093" meta:character-count="5930" meta:non-whitespace-character-count="4715"/>
  </office:meta>
</office:document-meta>
</file>