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DejaVu Sans" svg:font-family="'DejaVu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line-height="150%">
        <style:tab-stops>
          <style:tab-stop style:position="1.0146in"/>
          <style:tab-stop style:position="3.9583in"/>
          <style:tab-stop style:position="4.9791in"/>
          <style:tab-stop style:position="7.5209in"/>
        </style:tab-stops>
      </style:paragraph-properties>
    </style:style>
    <style:style style:name="P2" style:family="paragraph" style:parent-style-name="Standard">
      <style:paragraph-properties fo:line-height="150%">
        <style:tab-stops>
          <style:tab-stop style:position="1.0146in"/>
          <style:tab-stop style:position="3.9583in"/>
          <style:tab-stop style:position="4.9791in"/>
          <style:tab-stop style:position="7.5209in"/>
        </style:tab-stops>
      </style:paragraph-properties>
      <style:text-properties fo:color="#800000"/>
    </style:style>
    <style:style style:name="P3" style:family="paragraph" style:parent-style-name="Standard">
      <style:paragraph-properties fo:line-height="150%">
        <style:tab-stops>
          <style:tab-stop style:position="1.0146in"/>
          <style:tab-stop style:position="3.9583in"/>
          <style:tab-stop style:position="4.9791in"/>
          <style:tab-stop style:position="7.5209in"/>
        </style:tab-stops>
      </style:paragraph-properties>
      <style:text-properties style:text-line-through-style="solid"/>
    </style:style>
    <style:style style:name="P4" style:family="paragraph" style:parent-style-name="Standard">
      <style:paragraph-properties fo:line-height="150%">
        <style:tab-stops>
          <style:tab-stop style:position="1.0146in"/>
          <style:tab-stop style:position="3.9583in"/>
          <style:tab-stop style:position="4.9791in"/>
          <style:tab-stop style:position="7.5209in"/>
        </style:tab-stops>
      </style:paragraph-properties>
      <style:text-properties style:text-line-through-style="none"/>
    </style:style>
    <style:style style:name="P5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6" style:family="paragraph">
      <style:paragraph-properties fo:margin-left="0in" fo:margin-right="0in" fo:margin-top="0in" fo:margin-bottom="0in" fo:line-height="100%" fo:text-align="start" fo:text-indent="0in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T1" style:family="text">
      <style:text-properties style:use-window-font-color="true"/>
    </style:style>
    <style:style style:name="T2" style:family="text">
      <style:text-properties fo:color="#800000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style:use-window-font-color="true" style:text-outline="false" style:text-line-through-style="none" style:text-position="0% 100%" style:font-name="DejaVu Sans" fo:font-size="10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roid Sans" style:font-size-asian="10.5pt" style:language-asian="zh" style:country-asian="CN" style:font-style-asian="normal" style:font-weight-asian="normal" style:font-name-complex="Lohit Hindi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Mass Readings</text:p>
      <text:p text:style-name="Text_20_body"/>
      <text:p text:style-name="P2">Trinity 14<text:tab/>Micah 6:1-8<text:tab/>Psalm 19<text:tab/>Galatians 5:16-24<text:tab/>Luke 17:11-19</text:p>
      <text:p text:style-name="P1">Trinity 15<text:tab/>Proverbs 26:1-12<text:tab/>Psalm 49<text:tab/>Galatians 6:11-18<text:tab/>Matthew 6:24-34</text:p>
      <text:p text:style-name="P1">Trinity 16<text:tab/>Isaiah 12<text:tab/>Psalm 116<text:tab/>Ephesians 3:13-21<text:tab/>Luke 7:11-17</text:p>
      <text:p text:style-name="P1">Trinity 17<text:tab/>Jeremiah 13:15-21<text:tab/>Psalm 25<text:tab/>Ephesians 4:1-6<text:tab/>Luke 14:1-11</text:p>
      <text:p text:style-name="P3">Trinity 18<office:annotation><dc:creator>Brad Cunningham</dc:creator><dc:date>2013-08-26T14:44:25</dc:date><text:p text:style-name="P6"><text:span text:style-name="T4">2013, replaced by Michaelmas</text:span></text:p></office:annotation><text:tab/>Amos 8:4-12<text:tab/>Psalm 48<text:tab/>1 Corinthians 4:1-8<text:tab/>Matthew 22:34-46</text:p>
      <text:p text:style-name="P4">Michaelmas<text:tab/>Daniel 12:1-3<text:tab/>Psalm 103<text:tab/> Revelation 12:7-12<text:tab/>Matthew 18:1-10</text:p>
      <text:p text:style-name="P2">Trinity 19<text:tab/>Job 24:1-17<text:tab/>Psalm 72<text:tab/>Ephesians 4:17-32<text:tab/>Matthew 9:1-8</text:p>
      <text:p text:style-name="P1">Trinity 20<text:tab/>Eccl. 9:4-10<text:tab/>Psalm 11<text:tab/>Ephesians 5:15-21<text:tab/>Matthew 22:1-14</text:p>
      <text:p text:style-name="P1">Trinity 21<text:tab/>Isaiah 59:15b-21<text:tab/>Psalm 76<text:tab/>Ephesians 6:10-20<text:tab/>John 4:46-54</text:p>
      <text:p text:style-name="P1">Trinity 22 <text:tab/>Proverbs 25:8-24<text:tab/>Psalm 32<text:tab/>Philippians 1:3-11<text:tab/>Matthew 18:21-35</text:p>
      <text:p text:style-name="P2">Trinity 23<text:tab/>Isaiah 64<text:tab/>Psalm 33<text:tab/>Philippians 3:17-21<text:tab/>Matthew 22:15-22<text:tab/><text:span text:style-name="T3">All Saints Octave</text:span></text:p>
      <text:p text:style-name="P1">Trinity 24<text:tab/>Malachi 3:13-4:3<text:tab/>Psalm 66<text:tab/>Collisions 1:3-12<text:tab/>Matthew 9:18-26</text:p>
      <text:p text:style-name="P1">Trinity 25 <text:tab/>Isaiah 66:1-2, 10-23<text:tab/>Psalm 75<text:tab/>1 John 3:1-8<text:tab/>Matthew 24:23-31</text:p>
      <text:p text:style-name="P1">Next / Advent<text:tab/>Jeremiah 3:14-18<text:tab/>Psalm 39<text:tab/>Jeremiah 23:5-8<text:tab/>John 6:5-14</text:p>
      <text:p text:style-name="P1"/>
      <text:p text:style-name="P2">Advent 1<text:tab/>Isaiah 28:14-22<text:tab/>Psalm 50<text:tab/>Romans 13:8-15<text:tab/>Matthew 21:1-13</text:p>
      <text:p text:style-name="P3">Advent 2<office:annotation><dc:creator>Brad Cunningham</dc:creator><dc:date>2013-08-26T14:53:53</dc:date><text:p text:style-name="P6"><text:span text:style-name="T4">2013, replaced by Feast of St. Nicholas</text:span></text:p></office:annotation><text:tab/>Isaiah 55<text:tab/>Psalm 25<text:tab/>Romans 15:4-13<text:tab/>Luke 21:25-33</text:p>
      <text:p text:style-name="P1">St. Nicholas<text:tab/>Isaiah 55<text:tab/>Psalm 78:3-7<text:tab/>1 John 4:7-14<text:tab/>Mark 10:13-16</text:p>
      <text:p text:style-name="P1">Advent 3<text:tab/>Isaiah 35<text:tab/>Psalm 99<text:tab/>1 Corinthians 4:1-5<text:tab/>Matthew 11:2-10</text:p>
      <text:p text:style-name="P1">Advent 4<text:tab/>Isaiah 401-11<text:tab/>Psalm 80<text:tab/>Philippians 4:4-7<text:tab/>John 1:19-28</text:p>
      <text:p text:style-name="P1"><text:s text:c="2"/>Xmas Eve<text:tab/>Zechariah 2:10-13<text:tab/>Psalm 85<text:tab/>Titus 2:11-15<text:tab/>Luke 2:1-14</text:p>
      <text:p text:style-name="P1">Xmas 1<text:tab/>Isaiah 9:2-7<text:tab/>Psalm 145<text:tab/>Galatians 4:1-7<text:tab/>Matthew 1:18-25</text:p>
      <text:p text:style-name="P1"><text:span text:style-name="T2">Epiphany<text:tab/>Isaiah 60:1-9<text:tab/>Psalm 100<text:tab/>Ephesians 3:1-12<text:tab/>Matthew 2:1-12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DejaVu Sans" svg:font-family="'DejaVu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11in" fo:page-height="8.5in" style:num-format="1" style:print-orientation="landscape" fo:margin="0.5in" fo:margin-top="0.5in" fo:margin-bottom="0.5in" fo:margin-left="0.5in" fo:margin-right="0.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rad Cunningham</meta:initial-creator>
    <meta:creation-date>2013-08-26T13:57:54</meta:creation-date>
    <dc:date>2013-08-26T15:21:09</dc:date>
    <dc:creator>Brad Cunningham</dc:creator>
    <meta:editing-duration>PT52M54S</meta:editing-duration>
    <meta:editing-cycles>3</meta:editing-cycles>
    <meta:generator>LibreOffice/3.5$Linux_x86 LibreOffice_project/350m1$Build-2</meta:generator>
    <meta:printed-by>Brad Cunningham</meta:printed-by>
    <meta:print-date>2013-08-26T15:06:30</meta:print-date>
    <meta:document-statistic meta:table-count="0" meta:image-count="0" meta:object-count="0" meta:page-count="1" meta:paragraph-count="23" meta:word-count="231" meta:character-count="1470" meta:non-whitespace-character-count="1259"/>
  </office:meta>
</office:document-meta>
</file>