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style:text-properties fo:font-size="14pt" style:font-size-asian="14pt" style:font-size-complex="14pt"/>
    </style:style>
    <style:style style:name="P2" style:family="paragraph" style:parent-style-name="Standard">
      <style:paragraph-properties fo:line-height="150%" fo:text-align="start" style:justify-single-word="false"/>
      <style:text-properties fo:font-weight="bold"/>
    </style:style>
    <style:style style:name="P3" style:family="paragraph" style:parent-style-name="Standard">
      <style:paragraph-properties fo:line-height="150%" fo:text-align="center" style:justify-single-word="false"/>
      <style:text-properties fo:font-size="2pt" fo:font-style="italic" style:font-size-asian="1.75pt" style:font-style-asian="italic" style:font-size-complex="2pt" style:font-style-complex="italic"/>
    </style:style>
    <style:style style:name="P4" style:family="paragraph" style:parent-style-name="Standard">
      <style:paragraph-properties fo:line-height="150%" fo:text-align="center" style:justify-single-word="false"/>
      <style:text-properties fo:font-size="4pt" style:font-size-asian="3.5pt" style:font-size-complex="4pt"/>
    </style:style>
    <style:style style:name="P5" style:family="paragraph" style:parent-style-name="Standard">
      <style:paragraph-properties fo:margin-top="0in" fo:margin-bottom="0.1in" fo:line-height="100%"/>
      <style:text-properties fo:font-size="14pt" style:font-size-asian="14pt" style:font-size-complex="14pt"/>
    </style:style>
    <style:style style:name="P6"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7" style:family="paragraph" style:parent-style-name="Standard">
      <style:paragraph-properties fo:margin-top="0in" fo:margin-bottom="0.1in" fo:line-height="100%" fo:text-align="center" style:justify-single-word="false"/>
      <style:text-properties fo:font-size="12pt" fo:font-style="normal" fo:font-weight="bold" style:font-size-asian="12pt" style:font-style-asian="normal" style:font-weight-asian="bold" style:font-size-complex="12pt" style:font-style-complex="normal" style:font-weight-complex="bold"/>
    </style:style>
    <style:style style:name="P8"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9" style:family="paragraph" style:parent-style-name="Standard">
      <style:paragraph-properties fo:margin-top="0in" fo:margin-bottom="0.1in" fo:line-height="150%" fo:text-align="center" style:justify-single-word="false"/>
      <style:text-properties fo:font-size="16pt" fo:font-style="italic" style:font-size-asian="16pt" style:font-style-asian="italic" style:font-size-complex="16pt" style:font-style-complex="italic"/>
    </style:style>
    <style:style style:name="P10" style:family="paragraph" style:parent-style-name="Standard">
      <style:paragraph-properties fo:margin-top="0in" fo:margin-bottom="0.3in" fo:line-height="150%" fo:text-align="start" style:justify-single-word="false"/>
      <style:text-properties fo:font-size="14pt" fo:font-weight="bold" style:font-size-asian="14pt" style:font-size-complex="14pt"/>
    </style:style>
    <style:style style:name="P11" style:family="paragraph" style:parent-style-name="Standard">
      <style:paragraph-properties style:writing-mode="lr-tb"/>
      <style:text-properties style:font-name="serif" fo:font-size="12pt"/>
    </style:style>
    <style:style style:name="P12" style:family="paragraph" style:parent-style-name="Standard">
      <style:paragraph-properties style:writing-mode="lr-tb"/>
      <style:text-properties style:font-name="serif" fo:font-size="12pt" fo:font-weight="bold"/>
    </style:style>
    <style:style style:name="P13" style:family="paragraph" style:parent-style-name="Horizontal_20_Line">
      <style:paragraph-properties fo:line-height="150%" fo:text-align="start" style:justify-single-word="false"/>
      <style:text-properties style:font-name="serif" fo:font-size="12pt"/>
    </style:style>
    <style:style style:name="P14" style:family="paragraph" style:parent-style-name="Standard">
      <style:paragraph-properties fo:margin-top="0in" fo:margin-bottom="0.0402in" fo:line-height="100%">
        <style:tab-stops>
          <style:tab-stop style:position="0.2709in"/>
          <style:tab-stop style:position="0.5in"/>
          <style:tab-stop style:position="0.698in"/>
        </style:tab-stops>
      </style:paragraph-properties>
      <style:text-properties fo:font-size="16pt" style:font-size-asian="16pt" style:font-size-complex="16pt"/>
    </style:style>
    <style:style style:name="P15" style:family="paragraph" style:parent-style-name="Text_20_body">
      <style:paragraph-properties fo:margin-top="0in" fo:margin-bottom="0.0402in" fo:line-height="100%">
        <style:tab-stops>
          <style:tab-stop style:position="0.2709in"/>
          <style:tab-stop style:position="0.5in"/>
          <style:tab-stop style:position="0.698in"/>
        </style:tab-stops>
      </style:paragraph-properties>
      <style:text-properties fo:font-size="16pt" style:font-size-asian="16pt" style:font-size-complex="16pt"/>
    </style:style>
    <style:style style:name="P16" style:family="paragraph" style:parent-style-name="Text_20_body">
      <style:paragraph-properties fo:margin-top="0in" fo:margin-bottom="0.0402in" fo:line-height="100%">
        <style:tab-stops>
          <style:tab-stop style:position="0.2709in"/>
          <style:tab-stop style:position="0.5in"/>
          <style:tab-stop style:position="0.698in"/>
        </style:tab-stops>
      </style:paragraph-properties>
    </style:style>
    <style:style style:name="P17" style:family="paragraph" style:parent-style-name="Text_20_body">
      <style:text-properties fo:font-size="16pt" style:font-size-asian="16pt" style:font-size-complex="16pt"/>
    </style:style>
    <style:style style:name="P18" style:family="paragraph" style:parent-style-name="Standard">
      <style:paragraph-properties fo:line-height="150%" fo:text-align="center" style:justify-single-word="false"/>
      <style:text-properties fo:color="#800000" fo:font-size="12pt" fo:font-style="normal" fo:font-weight="bold" style:font-size-asian="12pt" style:font-style-asian="normal" style:font-weight-asian="bold" style:font-size-complex="12pt" style:font-style-complex="normal" style:font-weight-complex="bold"/>
    </style:style>
    <style:style style:name="P19" style:family="paragraph" style:parent-style-name="Standard">
      <style:paragraph-properties fo:line-height="150%" fo:text-align="center" style:justify-single-word="false"/>
      <style:text-properties fo:color="#800000" fo:font-size="12pt" fo:font-style="italic" style:font-size-asian="12pt" style:font-style-asian="italic" style:font-size-complex="12pt" style:font-style-complex="italic"/>
    </style:style>
    <style:style style:name="P20" style:family="paragraph" style:parent-style-name="Standard">
      <style:paragraph-properties fo:line-height="150%" fo:text-align="center" style:justify-single-word="false"/>
      <style:text-properties fo:color="#800000" fo:font-size="14pt" fo:font-style="italic" style:font-size-asian="14pt" style:font-style-asian="italic" style:font-size-complex="14pt" style:font-style-complex="italic"/>
    </style:style>
    <style:style style:name="P21" style:family="paragraph" style:parent-style-name="Standard">
      <style:paragraph-properties fo:line-height="150%" fo:text-align="center" style:justify-single-word="false"/>
      <style:text-properties fo:font-size="14pt" style:font-size-asian="14pt" style:font-size-complex="14pt"/>
    </style:style>
    <style:style style:name="P22" style:family="paragraph" style:parent-style-name="Standard">
      <style:paragraph-properties fo:line-height="150%" fo:text-align="center" style:justify-single-word="false" fo:break-before="page"/>
      <style:text-properties fo:color="#800000" fo:font-size="12pt" fo:font-style="normal" fo:font-weight="bold" style:font-size-asian="12pt" style:font-style-asian="normal" style:font-weight-asian="bold" style:font-size-complex="12pt" style:font-style-complex="normal" style:font-weight-complex="bold"/>
    </style:style>
    <style:style style:name="P23" style:family="paragraph" style:parent-style-name="Standard">
      <style:paragraph-properties fo:margin-top="0in" fo:margin-bottom="0.1in" fo:line-height="150%" fo:text-align="center" style:justify-single-word="false" fo:break-before="page"/>
      <style:text-properties fo:color="#800000" fo:font-size="12pt" fo:font-style="normal" fo:font-weight="bold" style:font-size-asian="12pt" style:font-style-asian="normal" style:font-weight-asian="bold" style:font-size-complex="12pt" style:font-style-complex="normal" style:font-weight-complex="bold"/>
    </style:style>
    <style:style style:name="P24" style:family="paragraph" style:parent-style-name="Standard">
      <style:paragraph-properties fo:margin-top="0in" fo:margin-bottom="0.1in" fo:line-height="100%" fo:text-align="center" style:justify-single-word="false"/>
      <style:text-properties fo:color="#800000" fo:font-size="12pt" fo:font-style="italic" style:font-size-asian="12pt" style:font-style-asian="italic" style:font-size-complex="12pt" style:font-style-complex="italic"/>
    </style:style>
    <style:style style:name="P25" style:family="paragraph" style:parent-style-name="Standard">
      <style:paragraph-properties fo:margin-top="0in" fo:margin-bottom="0.1in" fo:line-height="150%" fo:text-align="center" style:justify-single-word="false"/>
      <style:text-properties fo:color="#800000" fo:font-size="12pt" fo:font-style="italic" style:font-size-asian="12pt" style:font-style-asian="italic" style:font-size-complex="12pt" style:font-style-complex="italic"/>
    </style:style>
    <style:style style:name="P26" style:family="paragraph" style:parent-style-name="Standard">
      <style:paragraph-properties fo:margin-top="0in" fo:margin-bottom="0.1in" fo:line-height="150%" fo:text-align="start" style:justify-single-word="false"/>
      <style:text-properties fo:font-size="14pt" fo:font-style="normal" fo:font-weight="bold" style:font-size-asian="14pt" style:font-style-asian="normal" style:font-weight-asian="bold" style:font-size-complex="14pt" style:font-style-complex="normal" style:font-weight-complex="bold"/>
    </style:style>
    <style:style style:name="T1" style:family="text">
      <style:text-properties fo:font-variant="small-caps"/>
    </style:style>
    <style:style style:name="T2" style:family="text">
      <style:text-properties fo:font-variant="small-caps" fo:font-size="16pt" style:font-size-asian="16pt" style:font-size-complex="16pt"/>
    </style:style>
    <style:style style:name="T3" style:family="text">
      <style:text-properties fo:font-style="italic"/>
    </style:style>
    <style:style style:name="T4" style:family="text">
      <style:text-properties fo:font-size="7pt"/>
    </style:style>
    <style:style style:name="T5" style:family="text">
      <style:text-properties fo:font-size="16pt" style:font-size-asian="16pt" style:font-size-complex="16pt"/>
    </style:style>
    <style:style style:name="T6" style:family="text">
      <style:text-properties fo:font-size="16pt" fo:font-style="italic" style:font-size-asian="16pt" style:font-size-complex="16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8">Sunday after Ascension</text:p>
      <text:p text:style-name="P1">A reading from the Prophet Isaiah, chapter 33, beginning at the 5th verse.</text:p>
      <text:p text:style-name="P1">This passage may be found in your pew Bible on page 820. </text:p>
      <text:p text:style-name="P3"/>
      <text:p text:style-name="P19"/>
      <text:p text:style-name="P19">(Pause to allow parishioners to find the page.)</text:p>
      <text:p text:style-name="P19"/>
      <text:section text:style-name="Sect1" text:name="Section2">
        <text:p text:style-name="P16"><text:bookmark text:name="en-NKJV-18285"/><text:span text:style-name="T5">5 The </text:span><text:span text:style-name="T2">Lord</text:span><text:span text:style-name="T5"> is exalted, for He dwells on high;<text:line-break/>He has filled Zion with justice and righteousness.<text:line-break/></text:span><text:bookmark text:name="en-NKJV-18286"/><text:span text:style-name="T5">6 Wisdom and knowledge will be the stability of your times,<text:line-break/></text:span><text:span text:style-name="T6">And</text:span><text:span text:style-name="T5"> the strength of salvation;<text:line-break/>The fear of the </text:span><text:span text:style-name="T2">Lord</text:span><text:span text:style-name="T5"> </text:span><text:span text:style-name="T6">is</text:span><text:span text:style-name="T5"> His treasure.</text:span></text:p>
        <text:p text:style-name="P17"/>
        <text:p text:style-name="P17">17 Your eyes will see the King in His beauty;<text:line-break/>They will see the land that is very <text:line-break/>far off.</text:p>
        <text:p text:style-name="P17"/>
        <text:p text:style-name="P17"><text:bookmark text:name="en-NKJV-18300"/>20 Look upon Zion, the city of our appointed feasts;<text:line-break/>Your eyes will see Jerusalem, <text:line-break/>a quiet home,<text:line-break/>A tabernacle <text:span text:style-name="T3">that</text:span> will not be <text:line-break/>taken down;<text:line-break/>Not one of its stakes will ever <text:line-break/>be removed,<text:line-break/>Nor will any of its cords be broken.<text:line-break/><text:bookmark text:name="en-NKJV-18301"/>21 But there the majestic <text:span text:style-name="T1">Lord</text:span> <text:span text:style-name="T3">will be</text:span> for us<text:line-break/>A place of broad rivers <text:span text:style-name="T3">and</text:span> streams,<text:line-break/>In which no galley with oars <text:line-break/>will sail,<text:line-break/>Nor majestic ships pass by<text:line-break/><text:bookmark text:name="en-NKJV-18302"/>22 (For the <text:span text:style-name="T1">Lord</text:span> <text:span text:style-name="T3">is</text:span> our Judge,<text:line-break/>The <text:span text:style-name="T1">Lord</text:span> <text:span text:style-name="T3">is</text:span> our Lawgiver,<text:line-break/>The <text:span text:style-name="T1">Lord</text:span> <text:span text:style-name="T3">is</text:span> our King;<text:line-break/>He will save us);</text:p>
        <text:p text:style-name="P15"/>
        <text:p text:style-name="P15"/>
        <text:p text:style-name="P15"/>
        <text:p text:style-name="P15"/>
        <text:p text:style-name="P15"/>
        <text:p text:style-name="P15"/>
        <text:p text:style-name="P15"/>
        <text:p text:style-name="P15"/>
        <text:p text:style-name="P15"/>
        <text:p text:style-name="P15"/>
        <text:p text:style-name="P14"/>
        <text:p text:style-name="P15"/>
      </text:section>
      <text:p text:style-name="P4"/>
      <text:p text:style-name="P21"/>
      <text:p text:style-name="P20">(Pause)</text:p>
      <text:p text:style-name="P21">This is the word of the Lord.</text:p>
      <text:p text:style-name="P22">Sunday after Ascension</text:p>
      <text:p text:style-name="P2">The Psalter – Psalm 24 p.309</text:p>
      <text:p text:style-name="P13"/>
      <text:section text:style-name="Sect2" text:name="Section3">
        <text:p text:style-name="P12">THE earth is the LORD'S, and all that therein is; * the compass of the world, and they that dwell therein.<text:line-break/>  <text:span text:style-name="T4"><text:line-break/></text:span>For he hath founded it upon the seas, * and stablished it upon the floods.<text:line-break/>  <text:span text:style-name="T4"><text:line-break/></text:span>Who shall ascend into the hill of the LORD? * or who shall rise up in his holy place?<text:line-break/>  <text:span text:style-name="T4"><text:line-break/></text:span>Even he that hath clean hands, and a pure heart; * and that hath not lift up his mind unto vanity, nor sworn to deceive his neighbour.<text:line-break/>  <text:span text:style-name="T4"><text:line-break/></text:span>He shall receive the blessing from the LORD, * and righteousness from the God of his salvation.<text:line-break/>  <text:span text:style-name="T4"><text:line-break/></text:span>This is the generation of them that seek him; * even of them that seek thy face, O God of Jacob.<text:line-break/>  <text:span text:style-name="T4"><text:line-break/></text:span>Lift up your heads, O ye gates; and be ye lift up, ye everlasting doors; * and the King of glory shall come in.<text:line-break/>  <text:span text:style-name="T4"><text:line-break/></text:span>Who is this King of glory? * It is the LORD strong and mighty, even the LORD mighty in battle.<text:line-break/>  <text:span text:style-name="T4"><text:line-break/></text:span>Lift up your heads, O ye gates; and be ye lift up, ye everlasting doors; * and the King of glory shall come in.<text:line-break/>  <text:span text:style-name="T4"><text:line-break/></text:span>Who is this King of glory? * Even the LORD of hosts, he is the King of glory. </text:p>
        <text:p text:style-name="P11"/>
        <text:p text:style-name="P10"/>
      </text:section>
      <text:p text:style-name="P7"/>
      <text:p text:style-name="P23">Sunday after Ascension</text:p>
      <text:p text:style-name="P5">A reading from the First Epistle of St. Peter, chapter 4, beginning at the 7th verse.</text:p>
      <text:p text:style-name="P5">This passage may be found in the Book of Common Prayer on page 201.</text:p>
      <text:p text:style-name="P6"/>
      <text:p text:style-name="P24">(Pause to allow parishioners to find the page.)</text:p>
      <text:p text:style-name="P8"/>
      <text:section text:style-name="Sect2" text:name="Section1">
        <text:p text:style-name="P8">THE end of all things is at hand; be ye therefore sober, and watch unto prayer.  And above all things have fervent charity among yourselves: for charity shall cover the multitude of sins.  Use hospitality one to another without grudging.  As every man hath received the gift, even so minister the same one to another, as good stewards of the manifold grace of God.  If any man speak, let him speak as the oracles of God: if any man minister, let him do it as of the ability which God giveth; that God in all things may be glorified through Jesus Christ, to whom be praise and dominion for ever and ever.  Amen.</text:p>
      </text:section>
      <text:p text:style-name="P9"/>
      <text:p text:style-name="P25">(Pause for a count of 5)</text:p>
      <text:p text:style-name="P26">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05-12T17:20:52</dc:date>
    <dc:creator>Brad Cunningham</dc:creator>
    <meta:editing-duration>PT8H55M47S</meta:editing-duration>
    <meta:editing-cycles>36</meta:editing-cycles>
    <meta:generator>LibreOffice/3.5$Linux_x86 LibreOffice_project/350m1$Build-2</meta:generator>
    <meta:printed-by>Brad Cunningham</meta:printed-by>
    <meta:print-date>2014-05-08T10:47:25</meta:print-date>
    <meta:document-statistic meta:table-count="0" meta:image-count="0" meta:object-count="0" meta:page-count="3" meta:paragraph-count="19" meta:word-count="582" meta:character-count="2976" meta:non-whitespace-character-count="2374"/>
  </office:meta>
</office:document-meta>
</file>