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2" style:family="paragraph" style:parent-style-name="Standard">
      <style:paragraph-properties fo:line-height="150%"/>
      <style:text-properties fo:font-size="14pt" style:font-size-asian="14pt" style:font-size-complex="14pt"/>
    </style:style>
    <style:style style:name="P3" style:family="paragraph" style:parent-style-name="Standard">
      <style:paragraph-properties fo:line-height="150%" fo:text-align="center" style:justify-single-word="false"/>
      <style:text-properties fo:font-size="14pt" style:font-size-asian="14pt" style:font-size-complex="14pt"/>
    </style:style>
    <style:style style:name="P4" style:family="paragraph" style:parent-style-name="Standard">
      <style:paragraph-properties fo:line-height="150%" fo:text-align="start" style:justify-single-word="false"/>
      <style:text-properties fo:font-weight="bold"/>
    </style:style>
    <style:style style:name="P5"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6" style:family="paragraph" style:parent-style-name="Standard">
      <style:paragraph-properties fo:line-height="150%" fo:text-align="center" style:justify-single-word="false"/>
      <style:text-properties fo:font-size="4pt" style:font-size-asian="3.5pt" style:font-size-complex="4pt"/>
    </style:style>
    <style:style style:name="P7" style:family="paragraph" style:parent-style-name="Standard">
      <style:paragraph-properties fo:margin-top="0in" fo:margin-bottom="0.1in" fo:line-height="100%"/>
      <style:text-properties fo:font-size="14pt" style:font-size-asian="14pt" style:font-size-complex="14pt"/>
    </style:style>
    <style:style style:name="P8"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9" style:family="paragraph" style:parent-style-name="Standard">
      <style:paragraph-properties fo:margin-top="0in" fo:margin-bottom="0.1in" fo:line-height="10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10"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1"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12" style:family="paragraph" style:parent-style-name="Standard">
      <style:paragraph-properties fo:margin-top="0in" fo:margin-bottom="0.3in" fo:line-height="150%" fo:text-align="start" style:justify-single-word="false"/>
      <style:text-properties fo:font-size="14pt" fo:font-weight="bold" style:font-size-asian="14pt" style:font-size-complex="14pt"/>
    </style:style>
    <style:style style:name="P13" style:family="paragraph" style:parent-style-name="Standard">
      <style:paragraph-properties style:writing-mode="lr-tb"/>
      <style:text-properties style:font-name="serif" fo:font-size="12pt"/>
    </style:style>
    <style:style style:name="P14" style:family="paragraph" style:parent-style-name="Standard">
      <style:paragraph-properties style:writing-mode="lr-tb"/>
      <style:text-properties style:font-name="serif" fo:font-size="12pt" fo:font-weight="bold"/>
    </style:style>
    <style:style style:name="P15" style:family="paragraph" style:parent-style-name="Horizontal_20_Line">
      <style:paragraph-properties fo:line-height="150%" fo:text-align="start" style:justify-single-word="false"/>
      <style:text-properties style:font-name="serif" fo:font-size="12pt"/>
    </style:style>
    <style:style style:name="P16" style:family="paragraph" style:parent-style-name="Text_20_body">
      <style:text-properties fo:font-size="16pt" style:font-size-asian="16pt" style:font-size-complex="16pt"/>
    </style:style>
    <style:style style:name="P17" style:family="paragraph" style:parent-style-name="Standard">
      <style:paragraph-properties fo:margin-top="0in" fo:margin-bottom="0.0402in" fo:line-height="100%">
        <style:tab-stops>
          <style:tab-stop style:position="0.2709in"/>
          <style:tab-stop style:position="0.5in"/>
          <style:tab-stop style:position="0.698in"/>
        </style:tab-stops>
      </style:paragraph-properties>
      <style:text-properties fo:font-size="16pt" style:font-size-asian="16pt" style:font-size-complex="16pt"/>
    </style:style>
    <style:style style:name="P18"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16pt" style:font-size-asian="16pt" style:font-size-complex="16pt"/>
    </style:style>
    <style:style style:name="P19" style:family="paragraph" style:parent-style-name="Standard">
      <style:paragraph-properties fo:line-height="150%" fo:text-align="center" style:justify-single-word="false"/>
      <style:text-properties fo:color="#ff0000" fo:font-size="12pt" fo:font-style="normal" fo:font-weight="bold" style:font-size-asian="12pt" style:font-style-asian="normal" style:font-weight-asian="bold" style:font-size-complex="12pt" style:font-style-complex="normal" style:font-weight-complex="bold"/>
    </style:style>
    <style:style style:name="P20" style:family="paragraph" style:parent-style-name="Standard">
      <style:paragraph-properties fo:line-height="150%"/>
      <style:text-properties fo:font-size="14pt" style:font-size-asian="14pt" style:font-size-complex="14pt"/>
    </style:style>
    <style:style style:name="P21" style:family="paragraph" style:parent-style-name="Standard">
      <style:paragraph-properties fo:margin-top="0in" fo:margin-bottom="0.1in" fo:line-height="10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22" style:family="paragraph" style:parent-style-name="Standard">
      <style:paragraph-properties fo:margin-top="0in" fo:margin-bottom="0.1in" fo:line-height="100%"/>
      <style:text-properties fo:font-size="14pt" style:font-size-asian="14pt" style:font-size-complex="14pt"/>
    </style:style>
    <style:style style:name="P23" style:family="paragraph" style:parent-style-name="Standard">
      <style:paragraph-properties fo:margin-top="0in" fo:margin-bottom="0.1in" fo:line-height="150%" fo:text-align="center" style:justify-single-word="false"/>
      <style:text-properties fo:font-size="14pt" fo:font-style="normal" style:font-size-asian="14pt" style:font-style-asian="normal" style:font-size-complex="14pt" style:font-style-complex="normal"/>
    </style:style>
    <style:style style:name="P24" style:family="paragraph" style:parent-style-name="Standard">
      <style:paragraph-properties fo:margin-top="0in" fo:margin-bottom="0.1in" fo:line-height="100%" fo:text-align="center" style:justify-single-word="false"/>
      <style:text-properties fo:color="#ff0000" fo:font-size="12pt" fo:font-style="italic" style:font-size-asian="12pt" style:font-style-asian="italic" style:font-size-complex="12pt" style:font-style-complex="italic"/>
    </style:style>
    <style:style style:name="P25" style:family="paragraph" style:parent-style-name="Standard">
      <style:paragraph-properties fo:margin-top="0in" fo:margin-bottom="0.1in" fo:line-height="150%" fo:text-align="center" style:justify-single-word="false"/>
      <style:text-properties fo:color="#ff0000" fo:font-size="12pt" fo:font-style="italic" style:font-size-asian="12pt" style:font-style-asian="italic" style:font-size-complex="12pt" style:font-style-complex="italic"/>
    </style:style>
    <style:style style:name="P26" style:family="paragraph" style:parent-style-name="Standard">
      <style:paragraph-properties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T1" style:family="text">
      <style:text-properties fo:font-size="7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Easter 3</text:p>
      <text:p text:style-name="P2"/>
      <text:p text:style-name="P2">A reading from the Wisdom of Solomon, chapter 5, beginning at the 1st verse.</text:p>
      <text:p text:style-name="P2">This passage may be found as an insert in your bulletin. </text:p>
      <text:p text:style-name="P5"/>
      <text:p text:style-name="P1">(Pause to allow parishioners to find the page.)</text:p>
      <text:section text:style-name="Sect1" text:name="Section2">
        <text:p text:style-name="P17"><text:bookmark text:name="en-RSV-31914"/>Then the righteous man will stand with great confidence<text:line-break/>in the presence of those who have afflicted him,<text:line-break/>and those who make light of his labors.<text:line-break/><text:bookmark text:name="en-RSV-31915"/>2 When they see him, they will be shaken with dreadful fear,<text:line-break/>and they will be amazed at his unexpected salvation.<text:line-break/><text:bookmark text:name="en-RSV-31916"/>3 They will speak to one another in repentance,<text:line-break/>and in anguish of spirit they will groan, and say,<text:line-break/><text:bookmark text:name="en-RSV-31917"/>4 “This is the man whom we once held in derision<text:line-break/>and made a byword of reproach—we fools!<text:line-break/>We thought that his life was madness<text:line-break/>and that his end was without honor.<text:line-break/><text:bookmark text:name="en-RSV-31918"/>5 Why has he been numbered among the sons of God?<text:line-break/>And why is his lot among the saints?<text:line-break/><text:bookmark text:name="en-RSV-31919"/>6 So it was we who strayed from the way of truth,<text:line-break/>and the light of righteousness did not shine on us,<text:line-break/>and the sun did not rise upon us.</text:p>
        <text:p text:style-name="P18"><text:bookmark text:name="en-RSV-31927"/>Because the hope of the ungodly man is like chaff carried by the wind,<text:line-break/>and like a light hoarfrost driven away by a storm;<text:line-break/>it is dispersed like smoke before the wind,<text:line-break/>and it passes like the remembrance of a guest who stays but a day.</text:p>
        <text:p text:style-name="P16">15 But the righteous live for ever,<text:line-break/>and their reward is with the Lord;<text:line-break/>the Most High takes care of them.<text:line-break/><text:bookmark text:name="en-RSV-31929"/>16 Therefore they will receive a glorious crown<text:line-break/>and a beautiful diadem from the hand of the Lord,<text:line-break/>because with his right hand he will cover them,<text:line-break/>and with his arm he will shield them.</text:p>
        <text:p text:style-name="P18"/>
      </text:section>
      <text:p text:style-name="P6"/>
      <text:p text:style-name="P3">This is the word of the Lord.</text:p>
      <text:p text:style-name="P26">Easter 3</text:p>
      <text:p text:style-name="P4">The Psalter – Psalm 115</text:p>
      <text:p text:style-name="P15"/>
      <text:section text:style-name="Sect2" text:name="Section3">
        <text:p text:style-name="P14">NOT unto us, O LORD, not unto us, but unto thy Name give the praise; * for thy loving mercy, and for thy truth's sake.<text:line-break/>  <text:span text:style-name="T1"><text:line-break/></text:span>Wherefore shall the heathen say, * Where is now their God?<text:line-break/>  <text:span text:style-name="T1"><text:line-break/></text:span>As for our God, he is in heaven: * he hath done whatsoever pleased him.<text:line-break/>  <text:span text:style-name="T1"><text:line-break/></text:span>Their idols are silver and gold, * even the work of men's hands.<text:line-break/>  <text:span text:style-name="T1"><text:line-break/></text:span>They have mouths, and speak not; * eyes have they, and see not.<text:line-break/>  <text:span text:style-name="T1"><text:line-break/></text:span>They have ears, and hear not; * noses have they, and smell not.<text:line-break/>  <text:span text:style-name="T1"><text:line-break/></text:span>They have hands, and handle not; feet have they, and walk not; * neither speak they through their throat.<text:line-break/>  <text:span text:style-name="T1"><text:line-break/></text:span>They that make them are like unto them; * and so are all such as put their trust in them.<text:line-break/>  <text:span text:style-name="T1"><text:line-break/></text:span>But thou, house of Israel, trust thou in the LORD; * he is their helper and defender.<text:line-break/>  <text:span text:style-name="T1"><text:line-break/></text:span>Ye house of Aaron, put your trust in the LORD; * he is their helper and defender.<text:line-break/>  <text:span text:style-name="T1"><text:line-break/></text:span>Ye that fear the LORD, put your trust in the LORD; * he is their helper and defender.<text:line-break/>  <text:span text:style-name="T1"><text:line-break/></text:span>The LORD hath been mindful of us, and he shall bless us; * even he shall bless the house of Israel, he shall bless the house of Aaron.<text:line-break/>  <text:span text:style-name="T1"><text:line-break/></text:span>He shall bless them that fear the LORD, * both small and great.<text:line-break/>  <text:span text:style-name="T1"><text:line-break/></text:span>The LORD shall increase you more and more, * you and your children.<text:line-break/>  <text:span text:style-name="T1"><text:line-break/></text:span>Ye are the blessed of the LORD, * who made heaven and earth.<text:line-break/>  <text:span text:style-name="T1"><text:line-break/></text:span>All the whole heavens are the LORD'S; * the earth hath he given to the children of men.<text:line-break/>  <text:span text:style-name="T1"><text:line-break/></text:span>The dead praise not thee, O LORD, * neither all they that go down into silence.<text:line-break/>  <text:span text:style-name="T1"><text:line-break/></text:span>But we will praise the LORD, * from this time forth for evermore. Praise the LORD. </text:p>
        <text:p text:style-name="P13"/>
        <text:p text:style-name="P13"/>
        <text:p text:style-name="P12"/>
      </text:section>
      <text:p text:style-name="P9"/>
      <text:p text:style-name="P21">Easter 3</text:p>
      <text:p text:style-name="P7"/>
      <text:p text:style-name="P7">A reading from the First Epistle of St. Peter, chapter 2, beginning at the 11th verse.</text:p>
      <text:p text:style-name="P7">This passage may be found in the Book of Common Prayer on page 196.</text:p>
      <text:p text:style-name="P8"/>
      <text:p text:style-name="P24">(Pause to allow parishioners to find the page.)</text:p>
      <text:p text:style-name="P10"/>
      <text:section text:style-name="Sect2" text:name="Section1">
        <text:p text:style-name="P10">DEARLY beloved, I beseech you as strangers and pilgrims, abstain from fleshly lusts, which war against the soul; having your conversation honest among the Gentiles; that, whereas they speak against you as evildoers, they may, by your good works which they shall behold, glorify God in the day of visitation.  Submit yourselves to every ordinance of man for the Lord's sake; whether it be to the king, as supreme; or unto governors, as unto them that are sent by him, for the punishment of evildoers, and for the praise of them that do well.  For so is the will of God, that with well-doing ye may put to silence the ignorance of foolish men: as free, and not using your liberty for a cloke of maliciousness; but as the servants of God.  Honour all men.  Love the brotherhood.  Fear God.  Honour the king.</text:p>
      </text:section>
      <text:p text:style-name="P11"/>
      <text:p text:style-name="P25">(Pause for a count of 5)</text:p>
      <text:p text:style-name="P23">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4-08T14:08:18</dc:date>
    <dc:creator>Brad Cunningham</dc:creator>
    <meta:editing-duration>PT8H43M17S</meta:editing-duration>
    <meta:editing-cycles>31</meta:editing-cycles>
    <meta:generator>LibreOffice/3.5$Linux_x86 LibreOffice_project/350m1$Build-2</meta:generator>
    <meta:printed-by>Brad Cunningham</meta:printed-by>
    <meta:print-date>2013-09-23T11:29:22</meta:print-date>
    <meta:document-statistic meta:table-count="0" meta:image-count="0" meta:object-count="0" meta:page-count="3" meta:paragraph-count="18" meta:word-count="792" meta:character-count="4098" meta:non-whitespace-character-count="3265"/>
  </office:meta>
</office:document-meta>
</file>