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start" style:justify-single-word="false"/>
      <style:text-properties fo:font-weight="bold"/>
    </style:style>
    <style:style style:name="P3" style:family="paragraph" style:parent-style-name="Standard">
      <style:paragraph-properties fo:line-height="150%" fo:text-align="center" style:justify-single-word="false"/>
      <style:text-properties fo:font-size="4pt" style:font-size-asian="3.5pt" style:font-size-complex="4pt"/>
    </style:style>
    <style:style style:name="P4"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5" style:family="paragraph" style:parent-style-name="Standard">
      <style:paragraph-properties fo:margin-top="0in" fo:margin-bottom="0.1in" fo:line-height="100%"/>
      <style:text-properties fo:font-size="14pt" style:font-size-asian="14pt" style:font-size-complex="14pt"/>
    </style:style>
    <style:style style:name="P6"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7"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8"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9"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0"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P11"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2" style:family="paragraph" style:parent-style-name="Standard">
      <style:paragraph-properties style:writing-mode="lr-tb"/>
      <style:text-properties style:font-name="serif" fo:font-size="12pt"/>
    </style:style>
    <style:style style:name="P13" style:family="paragraph" style:parent-style-name="Standard">
      <style:paragraph-properties style:writing-mode="lr-tb"/>
      <style:text-properties style:font-name="serif" fo:font-size="12pt" fo:font-weight="bold"/>
    </style:style>
    <style:style style:name="P14" style:family="paragraph" style:parent-style-name="Horizontal_20_Line">
      <style:paragraph-properties fo:line-height="150%" fo:text-align="start" style:justify-single-word="false"/>
      <style:text-properties style:font-name="serif" fo:font-size="12pt"/>
    </style:style>
    <style:style style:name="P15" style:family="paragraph" style:parent-style-name="Text_20_body">
      <style:text-properties fo:font-size="15pt" style:font-size-asian="15pt" style:font-size-complex="15pt"/>
    </style:style>
    <style:style style:name="P16"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7"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5pt" style:font-size-asian="15pt" style:font-size-complex="15pt"/>
    </style:style>
    <style:style style:name="P18" style:family="paragraph" style:parent-style-name="Standard">
      <style:paragraph-properties fo:line-height="15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19" style:family="paragraph" style:parent-style-name="Standard">
      <style:paragraph-properties fo:line-height="150%" fo:text-align="center" style:justify-single-word="false"/>
      <style:text-properties fo:color="#ff0000" fo:font-size="12pt" fo:font-style="italic" style:font-size-asian="12pt" style:font-style-asian="italic" style:font-size-complex="12pt" style:font-style-complex="italic"/>
    </style:style>
    <style:style style:name="P20" style:family="paragraph" style:parent-style-name="Standard">
      <style:paragraph-properties fo:line-height="150%" fo:text-align="center" style:justify-single-word="false"/>
      <style:text-properties fo:color="#ff0000" fo:font-size="2pt" fo:font-style="italic" style:font-size-asian="1.75pt" style:font-style-asian="italic" style:font-size-complex="2pt" style:font-style-complex="italic"/>
    </style:style>
    <style:style style:name="P21" style:family="paragraph" style:parent-style-name="Standard">
      <style:paragraph-properties fo:line-height="150%" fo:text-align="center" style:justify-single-word="false"/>
      <style:text-properties fo:color="#ff0000" fo:font-size="14pt" style:font-size-asian="14pt" style:font-size-complex="14pt"/>
    </style:style>
    <style:style style:name="P22" style:family="paragraph" style:parent-style-name="Standard">
      <style:paragraph-properties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3"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4" style:family="paragraph" style:parent-style-name="Standard">
      <style:paragraph-properties fo:margin-top="0in" fo:margin-bottom="0.1in" fo:line-height="100%" fo:text-align="center" style:justify-single-word="false"/>
      <style:text-properties fo:color="#ff0000" fo:font-size="12pt" fo:font-style="italic" style:font-size-asian="12pt" style:font-style-asian="italic" style:font-size-complex="12pt" style:font-style-complex="italic"/>
    </style:style>
    <style:style style:name="P25" style:family="paragraph" style:parent-style-name="Standard">
      <style:paragraph-properties fo:margin-top="0in" fo:margin-bottom="0.1in" fo:line-height="150%" fo:text-align="center" style:justify-single-word="false"/>
      <style:text-properties fo:color="#ff0000" fo:font-size="12pt" fo:font-style="italic" style:font-size-asian="12pt" style:font-style-asian="italic" style:font-size-complex="12pt" style:font-style-complex="italic"/>
    </style:style>
    <style:style style:name="T1" style:family="text">
      <style:text-properties fo:font-style="italic"/>
    </style:style>
    <style:style style:name="T2" style:family="text">
      <style:text-properties fo:font-size="7pt"/>
    </style:style>
    <style:style style:name="T3" style:family="text">
      <style:text-properties fo:font-size="15pt" style:font-size-asian="15pt" style:font-size-complex="15pt"/>
    </style:style>
    <style:style style:name="T4" style:family="text">
      <style:text-properties fo:font-size="15pt" fo:font-style="italic" style:font-size-asian="15pt" style:font-size-complex="15pt"/>
    </style:style>
    <style:style style:name="T5" style:family="text">
      <style:text-properties fo:font-size="15pt" fo:font-style="italic" style:font-size-asian="15pt" style:font-style-asian="italic" style:font-size-complex="15pt" style:font-style-complex="itali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The Second Sunday in Lent</text:p>
      <text:p text:style-name="P1">A reading from the First Book of Kings, chapter 8, beginning at the 37th verse.</text:p>
      <text:p text:style-name="P1">This passage may be found in the pew bible on page 396.</text:p>
      <text:p text:style-name="P20"/>
      <text:p text:style-name="P19">(Pause to allow parishioners to find the page.)</text:p>
      <text:section text:style-name="Sect1" text:name="Section2">
        <text:p text:style-name="P16"><text:bookmark text:name="en-NKJV-9023"/><text:span text:style-name="T5"> When King Solomon dedicated the Temple in Jerusalem, he prayed before all the people, O God, </text:span><text:span text:style-name="T3">“When there is famine in the land, pestilence </text:span><text:span text:style-name="T4">or</text:span><text:span text:style-name="T3"> blight </text:span><text:span text:style-name="T4">or</text:span><text:span text:style-name="T3"> mildew, locusts </text:span><text:span text:style-name="T4">or</text:span><text:span text:style-name="T3"> grasshoppers; when their enemy besieges them in the land of their cities; whatever plague or whatever sickness </text:span><text:span text:style-name="T4">there is;</text:span><text:span text:style-name="T3"> </text:span><text:bookmark text:name="en-NKJV-9024"/><text:span text:style-name="T3">38 whatever prayer, whatever supplication is made by anyone, </text:span><text:span text:style-name="T4">or</text:span><text:span text:style-name="T3"> by all Your people Israel, when each one knows the plague of his own heart, and spreads out his hands toward this temple: </text:span><text:bookmark text:name="en-NKJV-9025"/><text:span text:style-name="T3">39 then hear in heaven Your dwelling place, and forgive, and act, and give to everyone according to all his ways, whose heart You know (for You alone know the hearts of all the sons of men), </text:span><text:bookmark text:name="en-NKJV-9026"/><text:span text:style-name="T3">40 that they may fear You all the days that they live in the land which You gave to our fathers.</text:span></text:p>
        <text:p text:style-name="P15"><text:bookmark text:name="en-NKJV-9027"/>41 “Moreover, concerning a foreigner, who <text:span text:style-name="T1">is</text:span> not of Your people Israel, but has come from a far country for Your name’s sake <text:bookmark text:name="en-NKJV-9028"/>42 (for they will hear of Your great name and Your strong hand and Your outstretched arm), when he comes and prays toward this temple, <text:bookmark text:name="en-NKJV-9029"/>43 hear in heaven Your dwelling place, and do according to all for which the foreigner calls to You, that all peoples of the earth may know Your name and fear You, as <text:span text:style-name="T1">do</text:span> Your people Israel, and that they may know that this temple which I have built is called by Your name.</text:p>
        <text:p text:style-name="P17"/>
      </text:section>
      <text:p text:style-name="P3"/>
      <text:p text:style-name="P21">This is the word of the Lord.</text:p>
      <text:p text:style-name="P22">The Second Sunday in Lent</text:p>
      <text:p text:style-name="P2">The Psalter – Psalm 86:1-8</text:p>
      <text:p text:style-name="P14"/>
      <text:section text:style-name="Sect2" text:name="Section3">
        <text:p text:style-name="P13">BOW down thine ear, O LORD, and hear me; * for I am poor, and in misery.<text:line-break/>  <text:span text:style-name="T2"><text:line-break/></text:span>Preserve thou my soul, for I am holy: * my God, save thy servant that putteth his trust in thee.<text:line-break/>  <text:span text:style-name="T2"><text:line-break/></text:span>Be merciful unto me, O Lord; * for I will call daily upon thee.<text:line-break/>  <text:span text:style-name="T2"><text:line-break/></text:span>Comfort the soul of thy servant; * for unto thee, O Lord, do I lift up my soul.<text:line-break/>  <text:span text:style-name="T2"><text:line-break/></text:span>For thou, Lord, art good and gracious, * and of great mercy unto all them that call upon thee.<text:line-break/>  <text:span text:style-name="T2"><text:line-break/></text:span>Give ear, LORD, unto my prayer, * and ponder the voice of my humble desires.<text:line-break/>  <text:span text:style-name="T2"><text:line-break/></text:span>In the time of my trouble I will call upon thee; * for thou hearest me.<text:line-break/>  <text:span text:style-name="T2"><text:line-break/></text:span>Among the gods there is none like unto thee, O Lord; * there is not one that can do as thou doest.<text:line-break/>  </text:p>
        <text:p text:style-name="P13"/>
        <text:p text:style-name="P13"/>
        <text:p text:style-name="P13"/>
        <text:p text:style-name="P13"/>
        <text:p text:style-name="P12"/>
        <text:p text:style-name="P11"/>
      </text:section>
      <text:p text:style-name="P7"/>
      <text:p text:style-name="P23">The Second Sunday in Lent</text:p>
      <text:p text:style-name="P5">A reading from St. Paul's First Epistle to the Thessalonians, chapter 4, beginning at the 1st verse.</text:p>
      <text:p text:style-name="P5">This passage may be found in the Book of Common Prayer on page 153.</text:p>
      <text:p text:style-name="P6"/>
      <text:p text:style-name="P24">(Pause to allow parishioners to find the page.)</text:p>
      <text:p text:style-name="P8"/>
      <text:section text:style-name="Sect2" text:name="Section1">
        <text:p text:style-name="P10">WE beseech you, brethren, and exhort you by the Lord Jesus, that as ye have received of us how ye ought to walk, and to please God, so ye would abound more and more.  For ye know what charges we gave you by the Lord Jesus.  For this is the will of God, even your sanctification, that ye should abstain from fornication; that every one of you should know how to possess his vessel in sanctification and honour; not in the lust of concupiscence, even as the Gentiles which know not God; that no man go beyond and defraud his brother in any matter; because that the Lord is the avenger of all such, as we also have forewarned you and testified.  For God hath not called us unto uncleanness, but unto holiness. </text:p>
      </text:section>
      <text:p text:style-name="P9"/>
      <text:p text:style-name="P25">(Pause for a count of 5)</text:p>
      <text:p text:style-name="P4">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2-24T11:37:21</dc:date>
    <dc:creator>Brad Cunningham</dc:creator>
    <meta:editing-duration>PT8H45M48S</meta:editing-duration>
    <meta:editing-cycles>33</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7" meta:word-count="630" meta:character-count="3263" meta:non-whitespace-character-count="2621"/>
  </office:meta>
</office:document-meta>
</file>