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10%"/>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6" style:family="paragraph" style:parent-style-name="Standard">
      <style:paragraph-properties fo:line-height="150%" fo:text-align="center" style:justify-single-word="false"/>
      <style:text-properties fo:font-size="4pt" style:font-size-asian="3.5pt" style:font-size-complex="4pt"/>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style:text-properties fo:font-size="14pt" style:font-size-asian="14pt" style:font-size-complex="14pt"/>
    </style:style>
    <style:style style:name="P9"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2"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13"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14"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Horizontal_20_Line">
      <style:paragraph-properties fo:line-height="150%" fo:text-align="start" style:justify-single-word="false"/>
      <style:text-properties style:font-name="serif" fo:font-size="12pt"/>
    </style:style>
    <style:style style:name="P16" style:family="paragraph" style:parent-style-name="Standard">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7"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8" style:family="paragraph" style:parent-style-name="Text_20_body">
      <style:text-properties fo:font-size="14pt" style:font-size-asian="14pt" style:font-size-complex="14pt"/>
    </style:style>
    <style:style style:name="P19" style:family="paragraph" style:parent-style-name="Standard">
      <style:paragraph-properties style:writing-mode="lr-tb"/>
      <style:text-properties fo:font-size="12pt" fo:font-weight="bold"/>
    </style:style>
    <style:style style:name="P20" style:family="paragraph" style:parent-style-name="Standard">
      <style:paragraph-properties style:writing-mode="lr-tb"/>
      <style:text-properties style:font-name="serif" fo:font-size="12pt" fo:font-weight="bold"/>
    </style:style>
    <style:style style:name="P21" style:family="paragraph" style:parent-style-name="Standard">
      <style:paragraph-properties fo:line-height="150%"/>
      <style:text-properties fo:font-size="14pt" style:font-size-asian="14pt" style:font-size-complex="14pt"/>
    </style:style>
    <style:style style:name="P22"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23"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T1" style:family="text">
      <style:text-properties fo:font-variant="small-caps"/>
    </style:style>
    <style:style style:name="T2" style:family="text">
      <style:text-properties fo:font-style="italic"/>
    </style:style>
    <style:style style:name="T3" style:family="text">
      <style:text-properties style:font-name="serif"/>
    </style:style>
    <style:style style:name="T4" style:family="text">
      <style:text-properties style:font-name="serif"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rinity Sunday</text:p>
      <text:p text:style-name="P1">A reading from the Prophet Isaiah, chapter 6, beginning at the 1st verse.</text:p>
      <text:p text:style-name="P1">This passage may be found in your pew Bible on page 789. </text:p>
      <text:p text:style-name="P1"/>
      <text:p text:style-name="P12">(Pause to allow parishioners to find the page.)</text:p>
      <text:p text:style-name="P5"/>
      <text:p text:style-name="P2"/>
      <text:section text:style-name="Sect1" text:name="Section2">
        <text:p text:style-name="P18">In the year that King Uzziah died, I saw the Lord sitting on a throne, high and lifted up, and the train of His <text:span text:style-name="T2">robe</text:span> filled the temple. <text:bookmark text:name="en-NKJV-17772"/>2 Above it stood seraphim; each one had six wings: with two he covered his face, with two he covered his feet, and with two he flew. <text:bookmark text:name="en-NKJV-17773"/>3 And one cried to another and said:</text:p>
        <text:p text:style-name="P18">“Holy, holy, holy <text:span text:style-name="T2">is</text:span> the <text:span text:style-name="T1">Lord</text:span> of hosts;<text:line-break/>The whole earth <text:span text:style-name="T2">is</text:span> full of His glory!”</text:p>
        <text:p text:style-name="P18"><text:bookmark text:name="en-NKJV-17774"/>4 And the posts of the door were shaken by the voice of him who cried out, and the house was filled with smoke.</text:p>
        <text:p text:style-name="P18"><text:bookmark text:name="en-NKJV-17775"/>5 So I said:</text:p>
        <text:p text:style-name="P18">“Woe <text:span text:style-name="T2">is</text:span> me, for I am undone!<text:line-break/>Because I <text:span text:style-name="T2">am</text:span> a man of unclean lips,<text:line-break/>And I dwell in the midst of a people of unclean lips;<text:line-break/>For my eyes have seen the King,<text:line-break/>The <text:span text:style-name="T1">Lord</text:span> of hosts.”</text:p>
        <text:p text:style-name="P18"><text:bookmark text:name="en-NKJV-17776"/>6 Then one of the seraphim flew to me, having in his hand a live coal <text:span text:style-name="T2">which</text:span> he had taken with the tongs from the altar. <text:bookmark text:name="en-NKJV-17777"/>7 And he touched my mouth <text:span text:style-name="T2">with it,</text:span> and said:</text:p>
        <text:p text:style-name="P18">“Behold, this has touched your lips;<text:line-break/>Your iniquity is taken away,<text:line-break/>And your sin purged.”</text:p>
        <text:p text:style-name="P18"><text:bookmark text:name="en-NKJV-17778"/>8 Also I heard the voice of the Lord, saying:</text:p>
        <text:p text:style-name="P18">“Whom shall I send,<text:line-break/>And who will go for Us?”</text:p>
        <text:p text:style-name="P18">Then I said, “Here <text:span text:style-name="T2">am</text:span> I! Send me.”</text:p>
        <text:p text:style-name="P18"/>
        <text:p text:style-name="P16"/>
        <text:p text:style-name="P17"/>
      </text:section>
      <text:p text:style-name="P6"/>
      <text:p text:style-name="P2"/>
      <text:p text:style-name="P13">(Pause for a count of 5)</text:p>
      <text:p text:style-name="P2"/>
      <text:p text:style-name="P2">This is the word of the Lord.</text:p>
      <text:p text:style-name="P14">Trinity Sunday</text:p>
      <text:p text:style-name="P4">The Psalter – Psalm 29</text:p>
      <text:p text:style-name="P15"/>
      <text:section text:style-name="Sect2" text:name="Section3">
        <text:p text:style-name="P19"><text:span text:style-name="T3">ASCRIBE unto the LORD, O ye mighty, * ascribe unto the LORD worship and strength.<text:line-break/>  </text:span><text:span text:style-name="T4"><text:line-break/></text:span><text:span text:style-name="T3">Ascribe unto the LORD the honour due unto his Name; * worship the LORD with holy worship.<text:line-break/>  </text:span><text:span text:style-name="T4"><text:line-break/></text:span><text:span text:style-name="T3">The voice of the LORD is upon the waters; * it is the glorious God that maketh the thunder.<text:line-break/>  </text:span><text:span text:style-name="T4"><text:line-break/></text:span><text:span text:style-name="T3">It is the LORD that ruleth the sea; the voice of the LORD is mighty in operation; * the voice of the LORD is a glorious voice.<text:line-break/>  </text:span><text:span text:style-name="T4"><text:line-break/></text:span><text:span text:style-name="T3">The voice of the LORD breaketh the cedar-trees; * yea, the LORD breaketh the cedars of Lebanon.<text:line-break/>  </text:span><text:span text:style-name="T4"><text:line-break/></text:span><text:span text:style-name="T3">He maketh them also to skip like a calf; * Lebanon also, and Sirion, like a young unicorn.<text:line-break/>  </text:span><text:span text:style-name="T4"><text:line-break/></text:span><text:span text:style-name="T3">The voice of the LORD divideth the flames of fire; the voice of the LORD shaketh the wilderness; * yea, the LORD shaketh the wilderness of Kadesh.<text:line-break/>  </text:span><text:span text:style-name="T4"><text:line-break/></text:span><text:span text:style-name="T3">The voice of the LORD maketh the hinds to bring forth young, and strippeth bare the forests: * in his temple doth every thing speak of his honour.<text:line-break/>  </text:span><text:span text:style-name="T4"><text:line-break/></text:span><text:span text:style-name="T3">The LORD sitteth above the water-flood, * and the LORD remaineth a King for ever.<text:line-break/>  </text:span><text:span text:style-name="T4"><text:line-break/></text:span><text:span text:style-name="T3">The LORD shall give strength unto his people; * the LORD shall give his people the blessing of peace. </text:span></text:p>
        <text:p text:style-name="P20"/>
        <text:p text:style-name="P20"/>
        <text:p text:style-name="P20"/>
        <text:p text:style-name="P20"/>
        <text:p text:style-name="P20"/>
        <text:p text:style-name="P20"/>
        <text:p text:style-name="P20"/>
      </text:section>
      <text:p text:style-name="P14">Trinity Sunday</text:p>
      <text:p text:style-name="P8">A reading from the Revelation of Jesus Christ to St. Johns, chapter 4, beginning at <text:line-break/>the 1st verse.</text:p>
      <text:p text:style-name="P8">This passage may be found in the Book of Common Prayer on page 210.</text:p>
      <text:p text:style-name="P9"/>
      <text:p text:style-name="P12">(Pause to allow parishioners to find the page.)</text:p>
      <text:p text:style-name="P10"/>
      <text:section text:style-name="Sect2" text:name="Section1">
        <text:p text:style-name="P3">AFTER this I looked, and, behold, a door was opened in heaven: and the first voice which I heard was as it were of a trumpet talking with me; which said, Come up hither, and I will show thee things which must be hereafter.  And immediately I was in the Spirit; and behold, a throne was set in heaven, and one sat on the throne: and he that sat was to look upon like a jasper and a sardius stone: and there was a rainbow round about the throne, in sight like unto an emerald.  And round about the throne were four and twenty seats; and upon the seats I saw four and twenty elders sitting, clothed in white raiment; and they had on their heads crowns of gold: and out of the throne proceeded lightnings and thunderings and voices.  And there were seven lamps of fire burning before the throne, which are the seven Spirits of God.  And before the throne there was a sea of glass like unto crystal: and in the midst of the throne, and round about the throne, were four living beasts full of eyes before and behind.  And the first beast was like a lion, and the second beast like a calf, and the third beast had a face as a man, and the fourth beast was like a flying eagle.  And the four beasts had each of them six wings about him; and they were full of eyes within: and they rest not day and night, saying, Holy, holy, holy, Lord God Almighty, which was, and is, and is to come.  And when those beasts give glory and honour and thanks to him that sat on the throne, who liveth for ever and ever, the four and twenty elders fall down before him that sat on the throne, and worship him that liveth for ever and ever, and cast their crowns before the throne, saying,<text:line-break/>          Thou art worthy, O Lord,<text:line-break/>          To receive glory and honour and power;<text:line-break/>          For thou hast created all things,<text:line-break/>          And for thy pleasure they are, and were created.</text:p>
      </text:section>
      <text:p text:style-name="P11"/>
      <text:p text:style-name="P13">(Pause for a count of 5)</text:p>
      <text:p text:style-name="P7">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4T04:52:40</dc:date>
    <dc:creator>Brad Cunningham</dc:creator>
    <meta:editing-duration>PT8H56M23S</meta:editing-duration>
    <meta:editing-cycles>40</meta:editing-cycles>
    <meta:generator>LibreOffice/3.5$Linux_x86 LibreOffice_project/350m1$Build-2</meta:generator>
    <meta:printed-by>Brad Cunningham</meta:printed-by>
    <meta:print-date>2014-05-08T10:47:25</meta:print-date>
    <meta:document-statistic meta:table-count="0" meta:image-count="0" meta:object-count="0" meta:page-count="3" meta:paragraph-count="26" meta:word-count="885" meta:character-count="4541" meta:non-whitespace-character-count="3605"/>
  </office:meta>
</office:document-meta>
</file>