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4" style:family="paragraph" style:parent-style-name="Standard">
      <style:paragraph-properties fo:line-height="150%" fo:text-align="center" style:justify-single-word="false"/>
      <style:text-properties fo:font-size="4pt" style:font-size-asian="3.5pt" style:font-size-complex="4pt"/>
    </style:style>
    <style:style style:name="P5" style:family="paragraph" style:parent-style-name="Standard">
      <style:paragraph-properties fo:line-height="150%" fo:text-align="start" style:justify-single-word="false"/>
      <style:text-properties fo:font-weight="bold"/>
    </style:style>
    <style:style style:name="P6" style:family="paragraph" style:parent-style-name="Standard">
      <style:paragraph-properties fo:line-height="110%"/>
      <style:text-properties fo:font-size="15pt" style:font-size-asian="15pt" style:font-size-complex="15pt"/>
    </style:style>
    <style:style style:name="P7"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8" style:family="paragraph" style:parent-style-name="Standard">
      <style:paragraph-properties fo:margin-top="0in" fo:margin-bottom="0.1in" fo:line-height="100%"/>
      <style:text-properties fo:font-size="14pt" style:font-size-asian="14pt" style:font-size-complex="14pt"/>
    </style:style>
    <style:style style:name="P9"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font-size="15pt" fo:font-style="italic" style:font-size-asian="15pt" style:font-style-asian="italic" style:font-size-complex="15pt" style:font-style-complex="italic"/>
    </style:style>
    <style:style style:name="P12" style:family="paragraph" style:parent-style-name="Horizontal_20_Line">
      <style:paragraph-properties fo:line-height="150%" fo:text-align="start" style:justify-single-word="false"/>
      <style:text-properties style:font-name="serif" fo:font-size="12pt"/>
    </style:style>
    <style:style style:name="P13" style:family="paragraph" style:parent-style-name="Text_20_body">
      <style:text-properties fo:font-size="16pt" style:font-size-asian="16pt" style:font-size-complex="16pt"/>
    </style:style>
    <style:style style:name="P14" style:family="paragraph" style:parent-style-name="Standard">
      <style:paragraph-properties style:writing-mode="lr-tb"/>
      <style:text-properties style:font-name="serif" fo:font-size="12pt" fo:font-weight="bold"/>
    </style:style>
    <style:style style:name="P15" style:family="paragraph" style:parent-style-name="Text_20_body">
      <style:paragraph-properties fo:margin-left="0.2453in" fo:margin-right="0in" fo:text-indent="0in" style:auto-text-indent="false"/>
      <style:text-properties fo:font-size="16pt" style:font-size-asian="16pt" style:font-size-complex="16pt"/>
    </style:style>
    <style:style style:name="P16" style:family="paragraph" style:parent-style-name="Text_20_body">
      <style:paragraph-properties fo:margin-left="0.2819in" fo:margin-right="0in" fo:text-indent="0in" style:auto-text-indent="false"/>
      <style:text-properties fo:font-size="16pt" style:font-size-asian="16pt" style:font-size-complex="16pt"/>
    </style:style>
    <style:style style:name="P17"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P19"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20" style:family="paragraph" style:parent-style-name="Standard">
      <style:paragraph-properties fo:line-height="150%" fo:text-align="center" style:justify-single-word="false"/>
      <style:text-properties fo:font-size="4pt" style:font-size-asian="3.5pt" style:font-size-complex="4pt"/>
    </style:style>
    <style:style style:name="T1" style:family="text">
      <style:text-properties fo:font-variant="small-caps"/>
    </style:style>
    <style:style style:name="T2" style:family="text">
      <style:text-properties fo:font-style="italic"/>
    </style:style>
    <style:style style:name="T3"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The First Sunday after Trinity</text:p>
      <text:p text:style-name="P1">A reading from the Prophet Jeremiah, chapter 23, beginning at the 23rd verse.</text:p>
      <text:p text:style-name="P1">This passage may be found in your pew Bible on page 898. </text:p>
      <text:p text:style-name="P3"/>
      <text:p text:style-name="P18">(Pause to allow parishioners to find the page.)</text:p>
      <text:p text:style-name="P18"/>
      <text:section text:style-name="Sect1" text:name="Section2">
        <text:p text:style-name="P15"><text:bookmark text:name="en-NKJV-19508"/>“<text:span text:style-name="T2">Am</text:span> I a God near at hand,” says the <text:span text:style-name="T1">Lord</text:span>,<text:line-break/>“And not a God afar off?<text:line-break/><text:bookmark text:name="en-NKJV-19509"/>Can anyone hide himself in secret places,<text:line-break/>So I shall not see him?” says the <text:span text:style-name="T1">Lord</text:span>;<text:line-break/>“Do I not fill heaven and earth?” says the <text:span text:style-name="T1">Lord</text:span>.</text:p>
        <text:p text:style-name="P13"><text:bookmark text:name="en-NKJV-19510"/>“I have heard what the prophets have said who prophesy lies in My name, saying, ‘I have dreamed, I have dreamed!’ <text:bookmark text:name="en-NKJV-19511"/>How long will <text:span text:style-name="T2">this</text:span> be in the heart of the prophets who prophesy lies? Indeed <text:span text:style-name="T2">they are</text:span> prophets of the deceit of their own heart, <text:bookmark text:name="en-NKJV-19512"/>who try to make My people forget My name by their dreams which everyone tells his neighbor, as their fathers forgot My name for Baal.</text:p>
        <text:p text:style-name="P16"><text:bookmark text:name="en-NKJV-19513"/>“The prophet who has a dream, let him tell a dream;<text:line-break/>And he who has My word, let him speak My word faithfully.<text:line-break/>What <text:span text:style-name="T2">is</text:span> the chaff to the wheat?” says the <text:span text:style-name="T1">Lord</text:span>.<text:line-break/><text:bookmark text:name="en-NKJV-19514"/>“<text:span text:style-name="T2">Is</text:span> not My word like a fire?” says the <text:span text:style-name="T1">Lord</text:span>,<text:line-break/>“And like a hammer <text:span text:style-name="T2">that</text:span> breaks the rock in pieces?</text:p>
        <text:p text:style-name="P13"><text:bookmark text:name="en-NKJV-19515"/>“Therefore behold, I <text:span text:style-name="T2">am</text:span> against the prophets,” says the <text:span text:style-name="T1">Lord</text:span>, “who steal My words every one from his neighbor. <text:bookmark text:name="en-NKJV-19516"/>Behold, I <text:span text:style-name="T2">am</text:span> against the prophets,” says the <text:span text:style-name="T1">Lord</text:span>, “who use their tongues and say, ‘He says.’ <text:bookmark text:name="en-NKJV-19517"/>Behold, I <text:span text:style-name="T2">am</text:span> against those who prophesy false dreams,” says the <text:span text:style-name="T1">Lord</text:span>, “and tell them, and cause My people to err by their lies and by their recklessness. Yet I did not send them or command them; therefore they shall not profit this people at all,” says the <text:span text:style-name="T1">Lord</text:span>.</text:p>
        <text:p text:style-name="P13"/>
      </text:section>
      <text:p text:style-name="P4"/>
      <text:p text:style-name="P4"/>
      <text:p text:style-name="P4"/>
      <text:p text:style-name="P4"/>
      <text:p text:style-name="P19">(Pause for a count of 5)</text:p>
      <text:p text:style-name="P2">This is the word of the Lord.</text:p>
      <text:p text:style-name="P17">The First Sunday after Trinity</text:p>
      <text:p text:style-name="P5">The Psalter – Psalm 89:1-19</text:p>
      <text:p text:style-name="P12"/>
      <text:section text:style-name="Sect2" text:name="Section3">
        <text:p text:style-name="P14">MY song shall be alway of the loving-kindness of the LORD; * with my mouth will I ever be showing thy truth from one generation to another.<text:line-break/>  <text:span text:style-name="T3"><text:line-break/></text:span>For I have said, Mercy shall be set up for ever; * thy truth shalt thou stablish in the heavens.<text:line-break/>  <text:span text:style-name="T3"><text:line-break/></text:span>I have made a covenant with my chosen; * I have sworn unto David my servant:<text:line-break/>  <text:span text:style-name="T3"><text:line-break/></text:span>Thy seed will I stablish for ever, * and set up thy throne from one generation to another.<text:line-break/>  <text:span text:style-name="T3"><text:line-break/></text:span>O LORD, the very heavens shall praise thy wondrous works; * and thy truth in the congregation of the saints.<text:line-break/>  <text:span text:style-name="T3"><text:line-break/></text:span>For who is he among the clouds, * that shall be compared unto the LORD?<text:line-break/>  <text:span text:style-name="T3"><text:line-break/></text:span>And what is he among the gods, * that shall be like unto the LORD?<text:line-break/>  <text:span text:style-name="T3"><text:line-break/></text:span>God is very greatly to be feared in the council of the saints, * and to be had in reverence of all them that are round about him.<text:line-break/>  <text:span text:style-name="T3"><text:line-break/></text:span>O Lord God of hosts, who is like unto thee? * thy truth, most mighty LORD, is on every side.<text:line-break/>  <text:span text:style-name="T3"><text:line-break/></text:span>Thou rulest the raging of the sea; * thou stillest the waves thereof when they arise.<text:line-break/>  <text:span text:style-name="T3"><text:line-break/></text:span>Thou hast subdued Egypt, and destroyed it; * thou hast scattered thine enemies abroad with thy mighty arm.<text:line-break/>  <text:span text:style-name="T3"><text:line-break/></text:span>The heavens are thine, the earth also is thine; * thou hast laid the foundation of the round world, and all that therein is.<text:line-break/>  <text:span text:style-name="T3"><text:line-break/></text:span>Thou hast made the north and the south; * Tabor and Hermon shall rejoice in thy Name.<text:line-break/>  <text:span text:style-name="T3"><text:line-break/></text:span>Thou hast a mighty arm; * strong is thy hand, and high is thy right hand.<text:line-break/>  <text:span text:style-name="T3"><text:line-break/></text:span>Righteousness and equity are the habitation of thy seat; * mercy and truth shall go before thy face.<text:line-break/>  <text:span text:style-name="T3"><text:line-break/></text:span>Blessed is the people, O LORD, that can rejoice in thee; * they shall walk in the light of thy countenance.<text:line-break/>  <text:span text:style-name="T3"><text:line-break/></text:span>Their delight shall be daily in thy Name; * and in thy righteousness shall they make their boast.<text:line-break/>  <text:span text:style-name="T3"><text:line-break/></text:span>For thou art the glory of their strength, * and in thy loving-kindness thou shalt lift up our horns.</text:p>
        <text:p text:style-name="P14"/>
        <text:p text:style-name="P14"/>
        <text:p text:style-name="P14"/>
        <text:p text:style-name="P14"/>
        <text:p text:style-name="P14"/>
        <text:p text:style-name="P14"/>
        <text:p text:style-name="P14"/>
      </text:section>
      <text:p text:style-name="P17">The First Sunday after Trinity</text:p>
      <text:p text:style-name="P8">A reading from the First Epistle of St. John, chapter 4, beginning at <text:line-break/>the 7th verse.</text:p>
      <text:p text:style-name="P8">This passage may be found in the Book of Common Prayer on page 211.</text:p>
      <text:p text:style-name="P9"/>
      <text:p text:style-name="P18">(Pause to allow parishioners to find the page.)</text:p>
      <text:p text:style-name="P10"/>
      <text:section text:style-name="Sect2" text:name="Section1">
        <text:p text:style-name="P6">BELOVED, let us love one another: for love is of God, and every one that loveth is born of God, and knoweth God.  He that loveth not knoweth not God; for God is love.  In this was manifested the love of God toward us, because that God sent his only-begotten Son into the world, that we might live through him.  Herein is love, not that we loved God, but that he loved us, and sent his Son to be the propitiation for our sins.  Beloved, if God so loved us, we ought also to love one another.  No man hath seen God at any time.  If we love one another, God dwelleth in us, and his love is perfected in us.  Hereby know we that we dwell in him, and he in us; because he hath given us of his Spirit.  And we have seen, and do testify, that the Father sent the Son to be the Saviour of the world.  Whosoever shall confess that Jesus is the Son of God, God dwelleth in him, and he in God.  And we have known and believed the love that God hath to us.  God is love; and he that dwelleth in love dwelleth in God, and God in him.  Herein is our love made perfect, that we may have boldness in the day of judgement; because as he is, so are we in this world.  There is no fear in love; but perfect love casteth out fear; because fear hath torment: he that feareth is not made perfect in love.  We love him, because he first loved us.  If a man say, I love God, and hateth his brother, he is a liar: for he that loveth not his brother whom he hath seen, how can he love God whom he hath not seen?  And this commandment have we from him, that he who loveth God love his brother also.</text:p>
      </text:section>
      <text:p text:style-name="P11"/>
      <text:p text:style-name="P19">(Pause for a count of 5)</text:p>
      <text:p text:style-name="P7">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6-24T04:57:57</dc:date>
    <dc:creator>Brad Cunningham</dc:creator>
    <meta:editing-duration>PT8H56M23S</meta:editing-duration>
    <meta:editing-cycles>40</meta:editing-cycles>
    <meta:generator>LibreOffice/3.5$Linux_x86 LibreOffice_project/350m1$Build-2</meta:generator>
    <meta:printed-by>Brad Cunningham</meta:printed-by>
    <meta:print-date>2014-05-08T10:47:25</meta:print-date>
    <meta:document-statistic meta:table-count="0" meta:image-count="0" meta:object-count="0" meta:page-count="3" meta:paragraph-count="20" meta:word-count="1033" meta:character-count="5279" meta:non-whitespace-character-count="4197"/>
  </office:meta>
</office:document-meta>
</file>