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style:text-properties fo:font-size="14pt" style:font-size-asian="14pt" style:font-size-complex="14pt"/>
    </style:style>
    <style:style style:name="P2" style:family="paragraph" style:parent-style-name="Standard">
      <style:paragraph-properties fo:line-height="150%" fo:text-align="center" style:justify-single-word="false"/>
      <style:text-properties fo:font-size="14pt" style:font-size-asian="14pt" style:font-size-complex="14pt"/>
    </style:style>
    <style:style style:name="P3" style:family="paragraph" style:parent-style-name="Standard">
      <style:paragraph-properties fo:line-height="150%" fo:text-align="center" style:justify-single-word="false"/>
      <style:text-properties fo:font-size="2pt" fo:font-style="italic" style:font-size-asian="1.75pt" style:font-style-asian="italic" style:font-size-complex="2pt" style:font-style-complex="italic"/>
    </style:style>
    <style:style style:name="P4" style:family="paragraph" style:parent-style-name="Standard">
      <style:paragraph-properties fo:line-height="150%" fo:text-align="center" style:justify-single-word="false"/>
      <style:text-properties fo:font-size="4pt" style:font-size-asian="3.5pt" style:font-size-complex="4pt"/>
    </style:style>
    <style:style style:name="P5" style:family="paragraph" style:parent-style-name="Standard">
      <style:paragraph-properties fo:line-height="150%" fo:text-align="start" style:justify-single-word="false"/>
      <style:text-properties fo:font-weight="bold"/>
    </style:style>
    <style:style style:name="P6" style:family="paragraph" style:parent-style-name="Standard">
      <style:paragraph-properties fo:line-height="110%"/>
      <style:text-properties fo:font-size="16pt" style:font-size-asian="16pt" style:font-size-complex="16pt"/>
    </style:style>
    <style:style style:name="P7"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8" style:family="paragraph" style:parent-style-name="Standard">
      <style:paragraph-properties fo:margin-top="0in" fo:margin-bottom="0.1in" fo:line-height="100%"/>
      <style:text-properties fo:font-size="14pt" style:font-size-asian="14pt" style:font-size-complex="14pt"/>
    </style:style>
    <style:style style:name="P9" style:family="paragraph" style:parent-style-name="Standard">
      <style:paragraph-properties fo:margin-top="0in" fo:margin-bottom="0.1in" fo:line-height="100%" fo:text-align="center" style:justify-single-word="false"/>
      <style:text-properties fo:font-size="12pt" fo:font-style="italic" style:font-size-asian="12pt" style:font-style-asian="italic" style:font-size-complex="12pt" style:font-style-complex="italic"/>
    </style:style>
    <style:style style:name="P10"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11" style:family="paragraph" style:parent-style-name="Standard">
      <style:paragraph-properties fo:margin-top="0in" fo:margin-bottom="0.1in" fo:line-height="150%" fo:text-align="center" style:justify-single-word="false"/>
      <style:text-properties fo:color="#800000" fo:font-size="15pt" fo:font-style="italic" style:font-size-asian="15pt" style:font-style-asian="italic" style:font-size-complex="15pt" style:font-style-complex="italic"/>
    </style:style>
    <style:style style:name="P12" style:family="paragraph" style:parent-style-name="Standard">
      <style:paragraph-properties fo:margin-top="0in" fo:margin-bottom="0.1in" fo:line-height="150%" fo:text-align="center" style:justify-single-word="false"/>
      <style:text-properties fo:color="#800000" fo:font-size="12pt" fo:font-style="italic" style:font-size-asian="12pt" style:font-style-asian="italic" style:font-size-complex="12pt" style:font-style-complex="italic"/>
    </style:style>
    <style:style style:name="P13" style:family="paragraph" style:parent-style-name="Standard">
      <style:paragraph-properties fo:margin-top="0in" fo:margin-bottom="0.1in" fo:line-height="100%" fo:text-align="center" style:justify-single-word="false"/>
      <style:text-properties fo:color="#800000" fo:font-size="12pt" fo:font-style="italic" style:font-size-asian="12pt" style:font-style-asian="italic" style:font-size-complex="12pt" style:font-style-complex="italic"/>
    </style:style>
    <style:style style:name="P14" style:family="paragraph" style:parent-style-name="Standard">
      <style:paragraph-properties fo:margin-top="0in" fo:margin-bottom="0.1in" fo:line-height="150%" fo:text-align="center" style:justify-single-word="false" fo:break-before="page"/>
      <style:text-properties fo:color="#800000" fo:font-size="12pt" fo:font-style="normal" fo:font-weight="bold" style:font-size-asian="12pt" style:font-style-asian="normal" style:font-weight-asian="bold" style:font-size-complex="12pt" style:font-style-complex="normal" style:font-weight-complex="bold"/>
    </style:style>
    <style:style style:name="P15" style:family="paragraph" style:parent-style-name="Horizontal_20_Line">
      <style:paragraph-properties fo:line-height="150%" fo:text-align="start" style:justify-single-word="false"/>
      <style:text-properties style:font-name="serif" fo:font-size="12pt"/>
    </style:style>
    <style:style style:name="P16" style:family="paragraph" style:parent-style-name="Text_20_body">
      <style:text-properties fo:font-size="15pt" style:font-size-asian="15pt" style:font-size-complex="15pt"/>
    </style:style>
    <style:style style:name="P17" style:family="paragraph" style:parent-style-name="Standard">
      <style:paragraph-properties style:writing-mode="lr-tb"/>
      <style:text-properties style:font-name="serif" fo:font-size="12pt" fo:font-weight="bold"/>
    </style:style>
    <style:style style:name="P18" style:family="paragraph" style:parent-style-name="Text_20_body">
      <style:paragraph-properties fo:margin-left="0.2453in" fo:margin-right="0in" fo:text-indent="0in" style:auto-text-indent="false"/>
      <style:text-properties fo:font-size="15pt" style:font-size-asian="15pt" style:font-size-complex="15pt"/>
    </style:style>
    <style:style style:name="P19" style:family="paragraph" style:parent-style-name="Text_20_body">
      <style:paragraph-properties fo:margin-left="0in" fo:margin-right="0in" fo:text-indent="0in" style:auto-text-indent="false"/>
      <style:text-properties fo:font-size="15pt" style:font-size-asian="15pt" style:font-size-complex="15pt"/>
    </style:style>
    <style:style style:name="P20" style:family="paragraph" style:parent-style-name="Standard">
      <style:paragraph-properties fo:line-height="150%" fo:text-align="center" style:justify-single-word="false"/>
      <style:text-properties fo:font-size="14pt" style:font-size-asian="14pt" style:font-size-complex="14pt"/>
    </style:style>
    <style:style style:name="P21" style:family="paragraph" style:parent-style-name="Standard">
      <style:paragraph-properties fo:margin-top="0in" fo:margin-bottom="0.1in" fo:line-height="150%" fo:text-align="center" style:justify-single-word="false"/>
      <style:text-properties fo:color="#800000" fo:font-size="12pt" fo:font-style="italic" style:font-size-asian="12pt" style:font-style-asian="italic" style:font-size-complex="12pt" style:font-style-complex="italic"/>
    </style:style>
    <style:style style:name="P22" style:family="paragraph" style:parent-style-name="Standard">
      <style:paragraph-properties fo:margin-top="0in" fo:margin-bottom="0.1in" fo:line-height="100%" fo:text-align="center" style:justify-single-word="false"/>
      <style:text-properties fo:color="#800000" fo:font-size="12pt" fo:font-style="italic" style:font-size-asian="12pt" style:font-style-asian="italic" style:font-size-complex="12pt" style:font-style-complex="italic"/>
    </style:style>
    <style:style style:name="P23" style:family="paragraph" style:parent-style-name="Text_20_body">
      <style:text-properties fo:font-size="15pt" style:font-size-asian="15pt" style:font-size-complex="15pt"/>
    </style:style>
    <style:style style:name="T1" style:family="text">
      <style:text-properties fo:font-variant="small-caps"/>
    </style:style>
    <style:style style:name="T2" style:family="text">
      <style:text-properties fo:font-style="italic"/>
    </style:style>
    <style:style style:name="T3" style:family="text">
      <style:text-properties fo:font-style="italic" style:font-style-asian="italic" style:font-style-complex="italic"/>
    </style:style>
    <style:style style:name="T4" style:family="text">
      <style:text-properties fo:font-size="7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4">The Third Sunday after Trinity</text:p>
      <text:p text:style-name="P1">A reading from the Prophet Jeremiah, chapter 31, beginning at the 1st verse.</text:p>
      <text:p text:style-name="P1">This passage may be found in your pew Bible on page 908. </text:p>
      <text:p text:style-name="P3"/>
      <text:p text:style-name="P13">(Pause to allow parishioners to find the page.)</text:p>
      <text:p text:style-name="P13"/>
      <text:section text:style-name="Sect1" text:name="Section2">
        <text:p text:style-name="P19">“At the same time, <text:span text:style-name="T3">in the latter days when I restore Judah and Israel</text:span>” says the <text:span text:style-name="T1">Lord</text:span>, “I will be the God of all the families of Israel, and they shall be My people.”</text:p>
        <text:p text:style-name="P16"><text:bookmark text:name="en-NKJV-19694"/>Thus says the <text:span text:style-name="T1">Lord</text:span>:</text:p>
        <text:p text:style-name="P16">“The people who survived the sword<text:line-break/>Found grace in the wilderness—<text:line-break/>Israel, when I went to give him rest.”</text:p>
        <text:p text:style-name="P16"><text:bookmark text:name="en-NKJV-19695"/>The <text:span text:style-name="T1">Lord</text:span> has appeared of old to me, <text:span text:style-name="T2">saying:</text:span><text:line-break/>“Yes, I have loved you with an everlasting love;<text:line-break/>Therefore with lovingkindness I have drawn you.<text:line-break/><text:bookmark text:name="en-NKJV-19696"/>Again I will build you, and you shall be rebuilt,<text:line-break/>O virgin of Israel!<text:line-break/>You shall again be adorned with your tambourines,<text:line-break/>And shall go forth in the dances of those who rejoice.<text:line-break/><text:bookmark text:name="en-NKJV-19697"/>You shall yet plant vines on the mountains of Samaria;<text:line-break/>The planters shall plant and eat <text:span text:style-name="T2">them</text:span> as ordinary food.<text:line-break/><text:bookmark text:name="en-NKJV-19698"/>For there shall be a day<text:line-break/><text:span text:style-name="T2">When</text:span> the watchmen will cry on Mount Ephraim,<text:line-break/>‘Arise, and let us go up <text:span text:style-name="T2">to</text:span> Zion,<text:line-break/>To the <text:span text:style-name="T1">Lord</text:span> our God.’”</text:p>
        <text:p text:style-name="P16"><text:bookmark text:name="en-NKJV-19699"/>For thus says the <text:span text:style-name="T1">Lord</text:span>:</text:p>
        <text:p text:style-name="P16">“Sing with gladness for Jacob,<text:line-break/>And shout among the chief of the nations;<text:line-break/>Proclaim, give praise, and say,<text:line-break/>‘O <text:span text:style-name="T1">Lord</text:span>, save Your people,<text:line-break/>The remnant of Israel!’<text:line-break/><text:bookmark text:name="en-NKJV-19700"/>Behold, I will bring them from the north country,<text:line-break/>And gather them from the ends of the earth,<text:line-break/><text:span text:style-name="T2">Among</text:span> them the blind and the lame,<text:line-break/>The woman with child<text:line-break/>And the one who labors with child, together;<text:line-break/>A great throng shall return there.<text:line-break/><text:bookmark text:name="en-NKJV-19701"/>They shall come with weeping,<text:line-break/>And with supplications I will lead them.<text:line-break/>I will cause them to walk by the rivers of waters,<text:line-break/>In a straight way in which they shall not stumble;<text:line-break/>For I am a Father to Israel,<text:line-break/>And Ephraim <text:span text:style-name="T2">is</text:span> My firstborn.</text:p>
        <text:p text:style-name="P16"><text:bookmark text:name="en-NKJV-19702"/>“Hear the word of the <text:span text:style-name="T1">Lord</text:span>, O nations,<text:line-break/>And declare <text:span text:style-name="T2">it</text:span> in the isles afar off, and say,<text:line-break/>‘He who scattered Israel will gather him,<text:line-break/></text:p>
        <text:p text:style-name="P16"><text:soft-page-break/>And keep him as a shepherd <text:span text:style-name="T2">does</text:span> his flock.’<text:line-break/><text:bookmark text:name="en-NKJV-19703"/>For the <text:span text:style-name="T1">Lord</text:span> has redeemed Jacob,<text:line-break/>And ransomed him from the hand of one stronger than he.<text:line-break/><text:bookmark text:name="en-NKJV-19704"/>Therefore they shall come and sing in the height of Zion,<text:line-break/>Streaming to the goodness of the <text:span text:style-name="T1">Lord</text:span>—<text:line-break/>For wheat and new wine and oil,<text:line-break/>For the young of the flock and the herd;<text:line-break/>Their souls shall be like a well-watered garden,<text:line-break/>And they shall sorrow no more at all.</text:p>
        <text:p text:style-name="P16"><text:bookmark text:name="en-NKJV-19705"/>“Then shall the virgin rejoice in the dance,<text:line-break/>And the young men and the old, together;<text:line-break/>For I will turn their mourning to joy,<text:line-break/>Will comfort them,<text:line-break/>And make them rejoice rather than sorrow.<text:line-break/><text:bookmark text:name="en-NKJV-19706"/>I will satiate the soul of the priests with abundance,<text:line-break/>And My people shall be satisfied with My goodness, says the <text:span text:style-name="T1">Lord</text:span>.”</text:p>
        <text:p text:style-name="P18"/>
      </text:section>
      <text:p text:style-name="P4"/>
      <text:p text:style-name="P2"/>
      <text:p text:style-name="P12">(Pause for a count of 5)</text:p>
      <text:p text:style-name="P12"/>
      <text:p text:style-name="P2">This is the word of the Lord.</text:p>
      <text:p text:style-name="P14">The Third Sunday after Trinity</text:p>
      <text:p text:style-name="P5">The Psalter – Psalm 82</text:p>
      <text:p text:style-name="P15"/>
      <text:section text:style-name="Sect2" text:name="Section3">
        <text:p text:style-name="P17">GOD standeth in the congregation of princes; * he is a Judge among gods.<text:line-break/>  <text:span text:style-name="T4"><text:line-break/></text:span>How long will ye give wrong judgment, * and accept the persons of the ungodly?<text:line-break/>  <text:span text:style-name="T4"><text:line-break/></text:span>Defend the poor and fatherless; * see that such as are in need and necessity have right.<text:line-break/>  <text:span text:style-name="T4"><text:line-break/></text:span>Deliver the outcast and poor; * save them from the hand of the ungodly.<text:line-break/>  <text:span text:style-name="T4"><text:line-break/></text:span>They know not, neither do they understand, but walk on still in darkness: * all the foundations of the earth are out of course.<text:line-break/>  <text:span text:style-name="T4"><text:line-break/></text:span>I have said, Ye are gods, * and ye are all the children of the Most Highest.<text:line-break/>  <text:span text:style-name="T4"><text:line-break/></text:span>But ye shall die like men, * and fall like one of the princes.<text:line-break/>  <text:span text:style-name="T4"><text:line-break/></text:span>Arise, O God, and judge thou the earth; * for thou shalt take all nations to thine inheritance. </text:p>
        <text:p text:style-name="P17"/>
        <text:p text:style-name="P17"/>
        <text:p text:style-name="P17"/>
        <text:p text:style-name="P17"/>
        <text:p text:style-name="P17"/>
        <text:p text:style-name="P17"/>
        <text:p text:style-name="P17"/>
        <text:p text:style-name="P17"/>
        <text:p text:style-name="P17"/>
      </text:section>
      <text:p text:style-name="P14">The Third Sunday after Trinity</text:p>
      <text:p text:style-name="P8">A reading from the First Epistle of St. Peter, chapter 5, beginning at <text:line-break/>the 5th verse.</text:p>
      <text:p text:style-name="P8">This passage may be found in the Book of Common Prayer on page 214.</text:p>
      <text:p text:style-name="P9"/>
      <text:p text:style-name="P13">(Pause to allow parishioners to find the page.)</text:p>
      <text:p text:style-name="P10"/>
      <text:section text:style-name="Sect2" text:name="Section1">
        <text:p text:style-name="P6">ALL of you be subject one to another, and be clothed with humility: for God resisteth the proud, and giveth grace to the humble.  Humble yourselves therefore under the mighty hand of God, that he may exalt you in due time; casting all your care upon him, for he careth for you.  Be sober, be vigilant; because your adversary the devil, as a roaring lion, walketh about seeking whom he may devour: whom resist stedfast in the faith, knowing that the same afflictions are accomplished in your brethren that are in the world.  But the God of all grace, who hath called us into his eternal glory by Christ Jesus, after that ye have suffered a while, make you perfect, stablish, strengthen, settle you.  To him be glory and dominion for ever and ever.  Amen.</text:p>
      </text:section>
      <text:p text:style-name="P11"/>
      <text:p text:style-name="P12">(Pause for a count of 5)</text:p>
      <text:p text:style-name="P7">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06-24T05:01:15</dc:date>
    <dc:creator>Brad Cunningham</dc:creator>
    <meta:editing-duration>PT8H56M23S</meta:editing-duration>
    <meta:editing-cycles>42</meta:editing-cycles>
    <meta:generator>LibreOffice/3.5$Linux_x86 LibreOffice_project/350m1$Build-2</meta:generator>
    <meta:printed-by>Brad Cunningham</meta:printed-by>
    <meta:print-date>2014-05-08T10:47:25</meta:print-date>
    <meta:document-statistic meta:table-count="0" meta:image-count="0" meta:object-count="0" meta:page-count="4" meta:paragraph-count="25" meta:word-count="824" meta:character-count="4353" meta:non-whitespace-character-count="3524"/>
  </office:meta>
</office:document-meta>
</file>