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Lohit Hindi1" svg:font-family="'Lohit Hindi'"/>
    <style:font-face style:name="OpenSymbol" svg:font-family="OpenSymbol"/>
    <style:font-face style:name="serif" svg:font-family="serif"/>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automatic-styles>
    <style:style style:name="P1" style:family="paragraph" style:parent-style-name="Standard">
      <style:paragraph-properties fo:line-height="150%"/>
      <style:text-properties fo:font-size="14pt" style:font-size-asian="14pt" style:font-size-complex="14pt"/>
    </style:style>
    <style:style style:name="P2" style:family="paragraph" style:parent-style-name="Standard">
      <style:paragraph-properties fo:line-height="150%" fo:text-align="center" style:justify-single-word="false"/>
      <style:text-properties fo:font-size="14pt" style:font-size-asian="14pt" style:font-size-complex="14pt"/>
    </style:style>
    <style:style style:name="P3" style:family="paragraph" style:parent-style-name="Standard">
      <style:paragraph-properties fo:line-height="150%" fo:text-align="center" style:justify-single-word="false"/>
      <style:text-properties fo:font-size="2pt" fo:font-style="italic" style:font-size-asian="1.75pt" style:font-style-asian="italic" style:font-size-complex="2pt" style:font-style-complex="italic"/>
    </style:style>
    <style:style style:name="P4" style:family="paragraph" style:parent-style-name="Standard">
      <style:paragraph-properties fo:line-height="150%" fo:text-align="center" style:justify-single-word="false"/>
      <style:text-properties fo:font-size="4pt" style:font-size-asian="3.5pt" style:font-size-complex="4pt"/>
    </style:style>
    <style:style style:name="P5" style:family="paragraph" style:parent-style-name="Standard">
      <style:paragraph-properties fo:line-height="110%"/>
      <style:text-properties fo:font-size="16pt" style:font-size-asian="16pt" style:font-size-complex="16pt"/>
    </style:style>
    <style:style style:name="P6" style:family="paragraph" style:parent-style-name="Standard">
      <style:paragraph-properties fo:margin-top="0in" fo:margin-bottom="0.1in" fo:line-height="150%" fo:text-align="start" style:justify-single-word="false"/>
      <style:text-properties fo:font-size="14pt" fo:font-style="italic" style:font-size-asian="14pt" style:font-style-asian="italic" style:font-size-complex="14pt" style:font-style-complex="italic"/>
    </style:style>
    <style:style style:name="P7" style:family="paragraph" style:parent-style-name="Standard">
      <style:paragraph-properties fo:margin-top="0in" fo:margin-bottom="0.1in" fo:line-height="100%"/>
      <style:text-properties fo:font-size="14pt" style:font-size-asian="14pt" style:font-size-complex="14pt"/>
    </style:style>
    <style:style style:name="P8" style:family="paragraph" style:parent-style-name="Standard">
      <style:paragraph-properties fo:margin-top="0in" fo:margin-bottom="0.1in" fo:line-height="100%" fo:text-align="center" style:justify-single-word="false"/>
      <style:text-properties fo:font-size="12pt" fo:font-style="italic" style:font-size-asian="12pt" style:font-style-asian="italic" style:font-size-complex="12pt" style:font-style-complex="italic"/>
    </style:style>
    <style:style style:name="P9" style:family="paragraph" style:parent-style-name="Standard">
      <style:paragraph-properties fo:margin-top="0in" fo:margin-bottom="0.1in" fo:line-height="100%" fo:text-align="start" style:justify-single-word="false"/>
      <style:text-properties fo:font-size="16pt" style:font-size-asian="16pt" style:font-size-complex="16pt"/>
    </style:style>
    <style:style style:name="P10" style:family="paragraph" style:parent-style-name="Standard">
      <style:paragraph-properties fo:margin-top="0in" fo:margin-bottom="0.1in" fo:line-height="150%" fo:text-align="center" style:justify-single-word="false"/>
      <style:text-properties fo:font-size="15pt" fo:font-style="italic" style:font-size-asian="15pt" style:font-style-asian="italic" style:font-size-complex="15pt" style:font-style-complex="italic"/>
    </style:style>
    <style:style style:name="P11" style:family="paragraph" style:parent-style-name="Text_20_body">
      <style:text-properties fo:font-size="15pt" style:font-size-asian="15pt" style:font-size-complex="15pt"/>
    </style:style>
    <style:style style:name="P12" style:family="paragraph" style:parent-style-name="Text_20_body">
      <style:text-properties fo:font-size="16pt" style:font-size-asian="16pt" style:font-size-complex="16pt"/>
    </style:style>
    <style:style style:name="P13" style:family="paragraph" style:parent-style-name="Standard">
      <style:paragraph-properties style:writing-mode="lr-tb"/>
      <style:text-properties style:font-name="serif" fo:font-size="12pt" fo:font-weight="bold"/>
    </style:style>
    <style:style style:name="P14" style:family="paragraph" style:parent-style-name="Text_20_body">
      <style:paragraph-properties fo:margin-left="0.2453in" fo:margin-right="0in" fo:text-indent="0in" style:auto-text-indent="false"/>
      <style:text-properties fo:font-size="15pt" style:font-size-asian="15pt" style:font-size-complex="15pt"/>
    </style:style>
    <style:style style:name="P15" style:family="paragraph" style:parent-style-name="Standard">
      <style:paragraph-properties fo:line-height="150%" fo:text-align="start" style:justify-single-word="false" fo:padding="0.0291in" fo:border-left="none" fo:border-right="none" fo:border-top="none" fo:border-bottom="0.99pt solid #000000" style:join-border="false"/>
      <style:text-properties fo:font-weight="bold"/>
    </style:style>
    <style:style style:name="P16" style:family="paragraph" style:parent-style-name="Standard">
      <style:paragraph-properties fo:line-height="150%" fo:text-align="start" style:justify-single-word="false"/>
      <style:text-properties fo:font-weight="bold"/>
    </style:style>
    <style:style style:name="P17" style:family="paragraph" style:parent-style-name="Standard">
      <style:paragraph-properties fo:line-height="150%"/>
      <style:text-properties fo:font-size="14pt" style:font-size-asian="14pt" style:font-size-complex="14pt"/>
    </style:style>
    <style:style style:name="P18" style:family="paragraph" style:parent-style-name="Standard">
      <style:paragraph-properties fo:line-height="150%" fo:text-align="center" style:justify-single-word="false"/>
      <style:text-properties fo:font-size="14pt" style:font-size-asian="14pt" style:font-size-complex="14pt"/>
    </style:style>
    <style:style style:name="P19" style:family="paragraph" style:parent-style-name="Standard">
      <style:paragraph-properties fo:margin-top="0in" fo:margin-bottom="0.1in" fo:line-height="150%" fo:text-align="center" style:justify-single-word="false" fo:break-before="page"/>
      <style:text-properties fo:color="#800000" fo:font-size="12pt" fo:font-style="normal" fo:font-weight="bold" style:font-size-asian="12pt" style:font-style-asian="normal" style:font-weight-asian="bold" style:font-size-complex="12pt" style:font-style-complex="normal" style:font-weight-complex="bold"/>
    </style:style>
    <style:style style:name="P20" style:family="paragraph" style:parent-style-name="Standard">
      <style:paragraph-properties fo:margin-top="0in" fo:margin-bottom="0.1in" fo:line-height="150%" fo:text-align="center" style:justify-single-word="false"/>
      <style:text-properties fo:color="#800000" fo:font-size="12pt" fo:font-style="italic" style:font-size-asian="12pt" style:font-style-asian="italic" style:font-size-complex="12pt" style:font-style-complex="italic"/>
    </style:style>
    <style:style style:name="P21" style:family="paragraph" style:parent-style-name="Standard">
      <style:paragraph-properties fo:margin-top="0in" fo:margin-bottom="0.1in" fo:line-height="100%" fo:text-align="center" style:justify-single-word="false"/>
      <style:text-properties fo:color="#800000" fo:font-size="12pt" fo:font-style="italic" style:font-size-asian="12pt" style:font-style-asian="italic" style:font-size-complex="12pt" style:font-style-complex="italic"/>
    </style:style>
    <style:style style:name="T1" style:family="text">
      <style:text-properties fo:font-variant="small-caps"/>
    </style:style>
    <style:style style:name="T2" style:family="text">
      <style:text-properties fo:font-style="italic"/>
    </style:style>
    <style:style style:name="T3" style:family="text">
      <style:text-properties fo:font-size="7pt"/>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style:style style:name="Sect2" style:family="section">
      <style:section-properties text:dont-balance-text-columns="false" style:editable="false">
        <style:columns fo:column-count="2" fo:column-gap="0.2in">
          <style:column style:rel-width="32767*" fo:start-indent="0in" fo:end-indent="0.1in"/>
          <style:column style:rel-width="32768*" fo:start-indent="0.1in" fo:end-indent="0in"/>
        </style:columns>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9">The Fourth Sunday after Trinity</text:p>
      <text:p text:style-name="P1">A reading from the Lamentations of Jeremiah, chapter 3, beginning at the 22nd verse.</text:p>
      <text:p text:style-name="P1">This passage may be found in your pew Bible on page 949. </text:p>
      <text:p text:style-name="P1"/>
      <text:p text:style-name="P20">(Pause for a count of 5)</text:p>
      <text:p text:style-name="P3"/>
      <text:p text:style-name="P2"/>
      <text:section text:style-name="Sect1" text:name="Section2">
        <text:p text:style-name="P12"><text:bookmark text:name="en-NKJV-20377"/><text:span text:style-name="T2">Through</text:span> the <text:span text:style-name="T1">Lord</text:span>’s mercies we are not consumed,<text:line-break/>Because His compassions fail not.<text:line-break/><text:bookmark text:name="en-NKJV-20378"/><text:span text:style-name="T2">They are</text:span> new every morning;<text:line-break/>Great <text:span text:style-name="T2">is</text:span> Your faithfulness.<text:line-break/><text:bookmark text:name="en-NKJV-20379"/>“The <text:span text:style-name="T1">Lord</text:span> <text:span text:style-name="T2">is</text:span> my portion,” says my soul,<text:line-break/>“Therefore I hope in Him!”</text:p>
        <text:p text:style-name="P12"><text:bookmark text:name="en-NKJV-20380"/>The <text:span text:style-name="T1">Lord</text:span> <text:span text:style-name="T2">is</text:span> good to those who wait for Him,<text:line-break/>To the soul <text:span text:style-name="T2">who</text:span> seeks Him.<text:line-break/><text:bookmark text:name="en-NKJV-20381"/><text:span text:style-name="T2">It is</text:span> good that <text:span text:style-name="T2">one</text:span> should hope and wait quietly<text:line-break/>For the salvation of the <text:span text:style-name="T1">Lord</text:span>.<text:line-break/><text:bookmark text:name="en-NKJV-20382"/><text:span text:style-name="T2">It is</text:span> good for a man to bear<text:line-break/>The yoke in his youth.</text:p>
        <text:p text:style-name="P12"><text:bookmark text:name="en-NKJV-20383"/>Let him sit alone and keep silent,<text:line-break/>Because <text:span text:style-name="T2">God</text:span> has laid <text:span text:style-name="T2">it</text:span> on him;<text:line-break/><text:bookmark text:name="en-NKJV-20384"/>Let him put his mouth in the dust—<text:line-break/>There may yet be hope.<text:line-break/><text:bookmark text:name="en-NKJV-20385"/>Let him give <text:span text:style-name="T2">his</text:span> cheek to the one who strikes him,<text:line-break/><text:span text:style-name="T2">And</text:span> be full of reproach.</text:p>
        <text:p text:style-name="P12"><text:bookmark text:name="en-NKJV-20386"/>For the Lord will not cast off forever.<text:line-break/><text:bookmark text:name="en-NKJV-20387"/>Though He causes grief,<text:line-break/>Yet He will show compassion<text:line-break/>According to the multitude of His mercies.<text:line-break/><text:bookmark text:name="en-NKJV-20388"/>For He does not afflict willingly,<text:line-break/>Nor grieve the children of men.</text:p>
        <text:p text:style-name="P11"/>
        <text:p text:style-name="P14"/>
      </text:section>
      <text:p text:style-name="P4"/>
      <text:p text:style-name="P2"/>
      <text:p text:style-name="P20">(Pause for a count of 5)</text:p>
      <text:p text:style-name="P2"/>
      <text:p text:style-name="P2">This is the word of the Lord.</text:p>
      <text:p text:style-name="P19">The Fourth Sunday after Trinity</text:p>
      <text:p text:style-name="P15">The Psalter – Psalm 91 </text:p>
      <text:p text:style-name="P16"/>
      <text:section text:style-name="Sect2" text:name="Section3">
        <text:p text:style-name="P13">WHOSO dwelleth under the defence of the Most High, * shall abide under the shadow of the Almighty.<text:line-break/>  <text:span text:style-name="T3"><text:line-break/></text:span>I will say unto the LORD, Thou art my hope, and my stronghold; * my God, in him will I trust.<text:line-break/>  <text:span text:style-name="T3"><text:line-break/></text:span>For he shall deliver thee from the snare of the hunter, * and from the noisome pestilence.<text:line-break/>  <text:span text:style-name="T3"><text:line-break/></text:span>He shall defend thee under his wings, and thou shalt be safe under his feathers; * his faithfulness and truth shall be thy shield and buckler.<text:line-break/>  <text:span text:style-name="T3"><text:line-break/></text:span>Thou shalt not be afraid for any terror by night, * nor for the arrow that flieth by day;<text:line-break/>  <text:span text:style-name="T3"><text:line-break/></text:span>For the pestilence that walketh in darkness, * nor for the sickness that destroyeth in the noon-day.<text:line-break/>  <text:span text:style-name="T3"><text:line-break/></text:span>A thousand shall fall beside thee, and ten thousand at thy right hand; * but it shall not come nigh thee.<text:line-break/>  <text:span text:style-name="T3"><text:line-break/></text:span>Yea, with thine eyes shalt thou behold, * and see the reward of the ungodly.<text:line-break/>  <text:span text:style-name="T3"><text:line-break/></text:span>For thou, LORD, art my hope; * thou hast set thine house of defence very high.<text:line-break/>  <text:span text:style-name="T3"><text:line-break/></text:span>There shall no evil happen unto thee, * neither shall any plague come nigh thy dwelling.<text:line-break/>  <text:span text:style-name="T3"><text:line-break/></text:span>For he shall give his angels charge over thee, * to keep thee in all thy ways.<text:line-break/>  <text:span text:style-name="T3"><text:line-break/></text:span>They shall bear thee in their hands, * that thou hurt not thy foot against a stone.<text:line-break/>  <text:span text:style-name="T3"><text:line-break/></text:span>Thou shalt go upon the lion and adder: * the young lion and the dragon shalt thou tread under thy feet.<text:line-break/>  <text:span text:style-name="T3"><text:line-break/></text:span>Because he hath set his love upon me, therefore will I deliver him; * I will set him up, because he hath known my Name.<text:line-break/>  <text:span text:style-name="T3"><text:line-break/></text:span>He shall call upon me, and I will hear him; * yea, I am with him in trouble; I will deliver him, and bring him to honour.<text:line-break/>  <text:span text:style-name="T3"><text:line-break/></text:span>With long life will I satisfy him, * and show him my salvation. </text:p>
        <text:p text:style-name="P13"/>
        <text:p text:style-name="P13"/>
        <text:p text:style-name="P13"/>
        <text:p text:style-name="P13"/>
        <text:p text:style-name="P13"/>
        <text:p text:style-name="P13"/>
        <text:p text:style-name="P13"/>
        <text:p text:style-name="P13"/>
        <text:p text:style-name="P13"/>
      </text:section>
      <text:p text:style-name="P19">The Fourth Sunday after Trinity</text:p>
      <text:p text:style-name="P7">A reading from the Epistle to the Romans, chapter 8, beginning at the 18th verse.</text:p>
      <text:p text:style-name="P7">This passage may be found in the Book of Common Prayer on page 215.</text:p>
      <text:p text:style-name="P8"/>
      <text:p text:style-name="P21">(Pause to allow parishioners to find the page.)</text:p>
      <text:p text:style-name="P9"/>
      <text:section text:style-name="Sect2" text:name="Section1">
        <text:p text:style-name="P5">I RECKON that the sufferings of this present time are not worthy to be compared with the glory which shall be revealed in us.  For the earnest expectation of the creature waiteth for the manifestation of the sons of God.  For the creature was made subject to vanity, not willingly, but by reason of him who hath subjected the same in hope: because the creature itself also shall be delivered from the bondage of corruption into the glorious liberty of the children of God.  For we know that the whole creation groaneth and travaileth in pain together until now.  And not only they, but ourselves also, which have the first-fruits of the Spirit, even we ourselves groan within ourselves, waiting for our full adoption as sons, even the redemption of our body.</text:p>
      </text:section>
      <text:p text:style-name="P10"/>
      <text:p text:style-name="P20">(Pause for a count of 5)</text:p>
      <text:p text:style-name="P6">This is the word of the Lord.</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Lohit Hindi1" svg:font-family="'Lohit Hindi'"/>
    <style:font-face style:name="OpenSymbol" svg:font-family="OpenSymbol"/>
    <style:font-face style:name="serif" svg:font-family="serif"/>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styles>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Droid Sans"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Liberation Sans" fo:font-size="14pt" style:font-name-asian="Droid Sans" style:font-size-asian="14pt" style:font-name-complex="Lohit Hindi"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size-asian="12pt" style:font-name-complex="Lohit Hindi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ohit Hind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otations" style:family="paragraph" style:parent-style-name="Standard" style:class="html">
      <style:paragraph-properties fo:margin="100%" fo:margin-left="0.3937in" fo:margin-right="0.3937in" fo:margin-top="0in" fo:margin-bottom="0.1965in" fo:text-indent="0in" style:auto-text-indent="false"/>
    </style:style>
    <style:style style:name="Heading_20_4" style:display-name="Heading 4" style:family="paragraph" style:parent-style-name="Heading" style:next-style-name="Text_20_body" style:default-outline-level="4" style:list-style-name="" style:class="text">
      <style:text-properties style:font-name="Liberation Serif" fo:font-size="12pt" fo:font-weight="bold" style:font-name-asian="Droid Sans" style:font-size-asian="12pt" style:font-weight-asian="bold" style:font-name-complex="Lohit Hindi" style:font-size-complex="12pt" style:font-weight-complex="bold"/>
    </style:style>
    <style:style style:name="Heading_20_3" style:display-name="Heading 3" style:family="paragraph" style:parent-style-name="Heading" style:next-style-name="Text_20_body" style:default-outline-level="3" style:list-style-name="" style:class="text">
      <style:text-properties style:font-name="Liberation Serif" fo:font-size="14pt" fo:font-weight="bold" style:font-name-asian="Droid Sans" style:font-size-asian="14pt" style:font-weight-asian="bold" style:font-name-complex="Lohit Hindi" style:font-size-complex="14pt" style:font-weight-complex="bold"/>
    </style:style>
    <style:style style:name="Horizontal_20_Line" style:display-name="Horizontal Line" style:family="paragraph" style:parent-style-name="Standard" style:next-style-name="Text_20_body" style:class="html">
      <style:paragraph-properties fo:margin-top="0in" fo:margin-bottom="0.1965in" style:border-line-width-bottom="0.0008in 0.0138in 0.0008in" fo:padding="0in" fo:border-left="none" fo:border-right="none" fo:border-top="none" fo:border-bottom="0.06pt double #808080" text:number-lines="false" text:line-number="0" style:join-border="false"/>
      <style:text-properties fo:font-size="6pt" style:font-size-asian="6pt" style:font-size-complex="6pt"/>
    </style:style>
    <style:style style:name="Emphasis" style:family="text">
      <style:text-properties fo:font-style="italic" style:font-style-asian="italic"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0.7874in"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Diana Cunnning</meta:initial-creator>
    <meta:creation-date>2013-07-15T09:45:29</meta:creation-date>
    <dc:date>2015-06-23T10:33:22</dc:date>
    <dc:creator>Brad Cunningham</dc:creator>
    <meta:editing-duration>PT10H10M43S</meta:editing-duration>
    <meta:editing-cycles>44</meta:editing-cycles>
    <meta:generator>LibreOffice/3.5$Linux_x86 LibreOffice_project/350m1$Build-2</meta:generator>
    <meta:printed-by>Brad Cunningham</meta:printed-by>
    <meta:print-date>2014-05-08T10:47:25</meta:print-date>
    <meta:document-statistic meta:table-count="0" meta:image-count="0" meta:object-count="0" meta:page-count="3" meta:paragraph-count="20" meta:word-count="712" meta:character-count="3734" meta:non-whitespace-character-count="2990"/>
  </office:meta>
</office:document-meta>
</file>