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Helvetica Neue" svg:font-family="'Helvetica Neue', Helvetica, Arial, sans-serif"/>
    <style:font-face style:name="Lohit Hindi1" svg:font-family="'Lohit Hindi'"/>
    <style:font-face style:name="OpenSymbol" svg:font-family="OpenSymbol"/>
    <style:font-face style:name="Times New Roman" svg:font-family="'Times New Roman'"/>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center" style:justify-single-word="false"/>
      <style:text-properties fo:font-size="14pt" style:font-size-asian="14pt" style:font-size-complex="14pt"/>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line-height="150%" fo:text-align="start" style:justify-single-word="false"/>
      <style:text-properties fo:font-weight="bold"/>
    </style:style>
    <style:style style:name="P6"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7" style:family="paragraph" style:parent-style-name="Standard">
      <style:paragraph-properties fo:margin-top="0in" fo:margin-bottom="0.1in" fo:line-height="100%"/>
      <style:text-properties fo:font-size="14pt" style:font-size-asian="14pt" style:font-size-complex="14pt"/>
    </style:style>
    <style:style style:name="P8" style:family="paragraph" style:parent-style-name="Standard">
      <style:paragraph-properties fo:margin-top="0in" fo:margin-bottom="0.1in" fo:line-height="100%" fo:text-align="center" style:justify-single-word="false"/>
      <style:text-properties fo:font-size="12pt" fo:font-style="italic" style:font-size-asian="12pt" style:font-style-asian="italic" style:font-size-complex="12pt" style:font-style-complex="italic"/>
    </style:style>
    <style:style style:name="P9"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10"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1" style:family="paragraph" style:parent-style-name="Horizontal_20_Line">
      <style:paragraph-properties fo:line-height="150%" fo:text-align="start" style:justify-single-word="false"/>
      <style:text-properties style:font-name="serif" fo:font-size="12pt"/>
    </style:style>
    <style:style style:name="P12" style:family="paragraph" style:parent-style-name="Standard">
      <style:paragraph-properties style:writing-mode="lr-tb"/>
      <style:text-properties style:font-name="serif" fo:font-size="12pt" fo:font-weight="bold"/>
    </style:style>
    <style:style style:name="P13" style:family="paragraph" style:parent-style-name="Text_20_body">
      <style:text-properties fo:font-size="16pt" style:font-size-asian="16pt" style:font-size-complex="16pt"/>
    </style:style>
    <style:style style:name="P14" style:family="paragraph" style:parent-style-name="Text_20_body">
      <style:text-properties fo:font-size="16pt" fo:font-style="italic" style:font-size-asian="16pt" style:font-size-complex="16pt"/>
    </style:style>
    <style:style style:name="P15" style:family="paragraph" style:parent-style-name="Text_20_body">
      <style:text-properties style:font-name="Liberation Serif" fo:font-size="16pt" style:font-size-asian="16pt" style:font-size-complex="16pt"/>
    </style:style>
    <style:style style:name="P16" style:family="paragraph" style:parent-style-name="Standard">
      <style:paragraph-properties fo:line-height="150%" fo:text-align="center" style:justify-single-word="false"/>
      <style:text-properties fo:font-size="14pt" style:font-size-asian="14pt" style:font-size-complex="14pt"/>
    </style:style>
    <style:style style:name="P17" style:family="paragraph" style:parent-style-name="Standard">
      <style:paragraph-properties fo:line-height="110%"/>
      <style:text-properties fo:font-variant="normal" fo:text-transform="none" fo:color="#000000" style:font-name="Times New Roman" fo:font-size="16pt" fo:letter-spacing="normal" fo:font-style="normal" fo:font-weight="normal" style:font-size-asian="16pt" style:font-size-complex="16pt"/>
    </style:style>
    <style:style style:name="P18" style:family="paragraph" style:parent-style-name="Standard">
      <style:paragraph-properties fo:margin-top="0in" fo:margin-bottom="0.1in" fo:line-height="150%" fo:text-align="center" style:justify-single-word="false" fo:break-before="page"/>
      <style:text-properties fo:color="#800000" fo:font-size="12pt" fo:font-style="normal" fo:font-weight="bold" style:font-size-asian="12pt" style:font-style-asian="normal" style:font-weight-asian="bold" style:font-size-complex="12pt" style:font-style-complex="normal" style:font-weight-complex="bold"/>
    </style:style>
    <style:style style:name="P19" style:family="paragraph" style:parent-style-name="Standard">
      <style:paragraph-properties fo:margin-top="0in" fo:margin-bottom="0.1in" fo:line-height="100%" fo:text-align="center" style:justify-single-word="false"/>
      <style:text-properties fo:color="#800000" fo:font-size="12pt" fo:font-style="italic" style:font-size-asian="12pt" style:font-style-asian="italic" style:font-size-complex="12pt" style:font-style-complex="italic"/>
    </style:style>
    <style:style style:name="P20" style:family="paragraph" style:parent-style-name="Standard">
      <style:paragraph-properties fo:margin-top="0in" fo:margin-bottom="0.1in" fo:line-height="150%" fo:text-align="center" style:justify-single-word="false"/>
      <style:text-properties fo:color="#800000" fo:font-size="12pt" fo:font-style="italic" style:font-size-asian="12pt" style:font-style-asian="italic" style:font-size-complex="12pt" style:font-style-complex="italic"/>
    </style:style>
    <style:style style:name="P21" style:family="paragraph" style:parent-style-name="Standard">
      <style:paragraph-properties style:writing-mode="lr-tb"/>
      <style:text-properties style:font-name="serif" fo:font-size="12pt" fo:font-weight="bold"/>
    </style:style>
    <style:style style:name="P22" style:family="paragraph" style:parent-style-name="Standard">
      <style:paragraph-properties style:writing-mode="lr-tb"/>
      <style:text-properties fo:font-variant="normal" fo:text-transform="none" fo:color="#000000" style:font-name="Times New Roman" fo:font-size="16pt" fo:letter-spacing="normal" fo:font-style="normal" fo:font-weight="normal" style:font-size-asian="16pt" style:font-weight-asian="normal" style:font-size-complex="16pt" style:font-weight-complex="normal"/>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T4" style:family="text">
      <style:text-properties style:font-name="Helvetica Neue" fo:font-size="10.5pt" fo:font-style="normal" fo:font-weight="normal"/>
    </style:style>
    <style:style style:name="T5" style:family="text">
      <style:text-properties style:font-name="Helvetica Neue" fo:font-size="10.5pt" fo:font-style="italic" fo:font-weight="normal"/>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he Sixth Sunday After Trinity</text:p>
      <text:p text:style-name="P1">A reading from the Prophet Isaiah, chapter 57, beginning at the 13th verse.</text:p>
      <text:p text:style-name="P1">This passage may be found in your pew Bible on page 852. </text:p>
      <text:p text:style-name="P3"/>
      <text:p text:style-name="P19">(Pause to allow parishioners to find the page.)</text:p>
      <text:p text:style-name="P19"/>
      <text:section text:style-name="Sect1" text:name="Section2">
        <text:p text:style-name="P15">He who puts his trust in Me shall possess the land,<text:line-break/>And shall inherit My holy mountain.”</text:p>
        <text:p text:style-name="P15">And one shall say,<text:line-break/>“Heap it up! Heap it up!<text:line-break/>Prepare the way,<text:line-break/>Take the stumbling block out of the way of My people.”</text:p>
        <text:p text:style-name="P15"><text:bookmark text:name="en-NKJV-18781"/>For thus says the High and Lofty One<text:line-break/>Who inhabits eternity, whose name is Holy:<text:line-break/>“I dwell in the high and holy place,<text:line-break/>With him who has a contrite and humble spirit,<text:line-break/>To revive the spirit of the humble,<text:line-break/>And to revive the heart of the contrite ones.<text:line-break/><text:bookmark text:name="en-NKJV-18782"/>For I will not contend forever,<text:line-break/>Nor will I always be angry;<text:line-break/>For the spirit would fail before Me,<text:line-break/>And the souls which I have made.<text:line-break/><text:bookmark text:name="en-NKJV-18783"/>For the iniquity of his covetousness<text:line-break/>I was angry and struck him;<text:line-break/>I hid and was angry,<text:line-break/>And he went on backsliding in the way of his heart.<text:line-break/><text:bookmark text:name="en-NKJV-18784"/>I have seen his ways, and will heal him;<text:line-break/>I will also lead him,<text:line-break/>And restore comforts to him<text:line-break/>And to his mourners.</text:p>
        <text:p text:style-name="P15"><text:bookmark text:name="en-NKJV-18785"/>“I create the fruit of the lips:<text:line-break/>Peace, peace to him who is far off and to him who is near,”<text:line-break/>Says the Lord,<text:line-break/>“And I will heal him.”</text:p>
        <text:p text:style-name="P15"/>
      </text:section>
      <text:p text:style-name="P4"/>
      <text:p text:style-name="P2"/>
      <text:p text:style-name="P20">(Pause for a count of 5)</text:p>
      <text:p text:style-name="P2">This is the word of the Lord.</text:p>
      <text:p text:style-name="P18">The Sixth Sunday After Trinity</text:p>
      <text:p text:style-name="P5">The Psalter – 16</text:p>
      <text:p text:style-name="P11"/>
      <text:section text:style-name="Sect2" text:name="Section3">
        <text:p text:style-name="P22">PRESERVE me, O God; * for in thee have I put my trust.<text:line-break/>  <text:line-break/>O my soul, thou hast said unto the LORD, * Thou art my God; I have no good like unto thee.<text:line-break/>  <text:line-break/>All my delight is upon the saints that are in the earth, * and upon such as excel in virtue.<text:line-break/>  <text:line-break/>But they that run after another god * shall have great trouble.<text:line-break/>  <text:line-break/>Their drink-offerings of blood will I not offer, * neither make mention of their names within my lips.<text:line-break/>  <text:line-break/>The LORD himself is the portion of mine inheritance, and of my cup; * thou shalt maintain my lot.<text:line-break/>  <text:line-break/>The lot is fallen unto me in a fair ground; * yea, I have a goodly heritage.<text:line-break/>  <text:line-break/>I will thank the LORD for giving me warning; * my reins also chasten me in the night season.<text:line-break/>  <text:line-break/>I have set the LORD alway before me; * for he is on my right hand, therefore I shall not fall.<text:line-break/>  <text:line-break/>Wherefore my heart is glad, and my glory rejoiceth: * my flesh also shall rest in hope.<text:line-break/>  <text:line-break/>For why? thou shalt not leave my soul in hell; * neither shalt thou suffer thy Holy One to see corruption.<text:line-break/>  <text:line-break/>Thou shalt show me the path of life: in thy presence is the fulness of joy, * and at thy right hand there is pleasure for evermore.</text:p>
        <text:p text:style-name="P12"/>
        <text:p text:style-name="P12"/>
        <text:p text:style-name="P12"/>
      </text:section>
      <text:p text:style-name="P18">The Sixth Sunday After Trinity</text:p>
      <text:p text:style-name="P7">A reading from the Epistle to the Romans, chapter 6, beginning at the <text:s/>3rd verse.</text:p>
      <text:p text:style-name="P7">This passage may be found in the Book of Common Prayer on page 218.</text:p>
      <text:p text:style-name="P8"/>
      <text:p text:style-name="P19">(Pause to allow parishioners to find the page.)</text:p>
      <text:p text:style-name="P9"/>
      <text:section text:style-name="Sect2" text:name="Section1">
        <text:p text:style-name="P17">KNOW ye not, that so many of us as were baptized into Jesus Christ were baptized into his death?  Therefore we are buried with him by baptism into death: that like as Christ was raised up from the dead by the glory of the Father, even so we also should walk in newness of life.  For if we have been planted together in the likeness of his death, we shall be also in the likeness of his resurrection; knowing this, that our old man is crucified with him, that the body of sin might be destroyed, that henceforth we should not serve sin.  For he that is dead is freed from sin.  Now if we be dead with Christ, we believe that we shall also live with him: knowing that Christ being raised from the dead dieth no more; death hath no more dominion over him.  For in that he died, he died unto sin once; but in that he liveth, he liveth unto God.  Likewise reckon ye also yourselves to be dead indeed unto sin, but alive unto God through Jesus Christ our Lord.</text:p>
      </text:section>
      <text:p text:style-name="P10"/>
      <text:p text:style-name="P20">(Pause for a count of 5)</text:p>
      <text:p text:style-name="P6">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Helvetica Neue" svg:font-family="'Helvetica Neue', Helvetica, Arial, sans-serif"/>
    <style:font-face style:name="Lohit Hindi1" svg:font-family="'Lohit Hindi'"/>
    <style:font-face style:name="OpenSymbol" svg:font-family="OpenSymbol"/>
    <style:font-face style:name="Times New Roman" svg:font-family="'Times New Roman'"/>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6-25T10:44:42</dc:date>
    <dc:creator>Brad Cunningham</dc:creator>
    <meta:editing-duration>PT10H17M39S</meta:editing-duration>
    <meta:editing-cycles>45</meta:editing-cycles>
    <meta:generator>LibreOffice/3.5$Linux_x86 LibreOffice_project/350m1$Build-2</meta:generator>
    <meta:printed-by>Brad Cunningham</meta:printed-by>
    <meta:print-date>2014-05-08T10:47:25</meta:print-date>
    <meta:document-statistic meta:table-count="0" meta:image-count="0" meta:object-count="0" meta:page-count="3" meta:paragraph-count="20" meta:word-count="720" meta:character-count="3626" meta:non-whitespace-character-count="2885"/>
  </office:meta>
</office:document-meta>
</file>