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3" style:family="paragraph" style:parent-style-name="Standard">
      <style:paragraph-properties fo:line-height="150%"/>
      <style:text-properties fo:font-size="13pt" style:font-size-asian="13pt" style:font-size-complex="13pt"/>
    </style:style>
    <style:style style:name="P4" style:family="paragraph" style:parent-style-name="Standard">
      <style:paragraph-properties fo:line-height="150%" fo:text-align="center" style:justify-single-word="false"/>
      <style:text-properties fo:font-weight="bold"/>
    </style:style>
    <style:style style:name="P5" style:family="paragraph" style:parent-style-name="Standard">
      <style:paragraph-properties fo:line-height="150%" fo:text-align="center" style:justify-single-word="false"/>
      <style:text-properties fo:font-weight="normal" style:font-weight-asian="normal" style:font-weight-complex="normal"/>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50%"/>
      <style:text-properties fo:font-size="14pt" style:font-size-asian="14pt" style:font-size-complex="14pt"/>
    </style:style>
    <style:style style:name="P8"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style:text-properties fo:font-weight="bold"/>
    </style:style>
    <style:style style:name="P10" style:family="paragraph" style:parent-style-name="Standard">
      <style:paragraph-properties fo:margin-top="0in" fo:margin-bottom="0in" fo:line-height="150%"/>
      <style:text-properties style:font-name="Liberation Serif" fo:font-size="14pt" style:font-size-asian="14pt" style:font-size-complex="14pt"/>
    </style:style>
    <style:style style:name="P11" style:family="paragraph" style:parent-style-name="Standard">
      <style:paragraph-properties fo:margin-top="0in" fo:margin-bottom="0in" fo:line-height="150%"/>
      <style:text-properties fo:font-size="14pt" style:font-size-asian="14pt" style:font-size-complex="14pt"/>
    </style:style>
    <style:style style:name="P12" style:family="paragraph" style:parent-style-name="Text_20_body">
      <style:paragraph-properties fo:margin-top="0in" fo:margin-bottom="0in" fo:line-height="150%"/>
      <style:text-properties fo:font-size="14pt" style:font-size-asian="14pt" style:font-size-complex="14pt"/>
    </style:style>
    <style:style style:name="P13" style:family="paragraph" style:parent-style-name="Standard">
      <style:paragraph-properties fo:margin-top="0in" fo:margin-bottom="0.0402in" fo:line-height="100%" fo:text-align="center" style:justify-single-word="false"/>
      <style:text-properties style:font-name="Liberation Serif" fo:font-size="14pt" fo:font-style="italic" style:font-size-asian="14pt" style:font-style-asian="italic" style:font-size-complex="14pt" style:font-style-complex="italic"/>
    </style:style>
    <style:style style:name="P14" style:family="paragraph" style:parent-style-name="Text_20_body">
      <style:paragraph-properties fo:margin-left="0in" fo:margin-right="0in" fo:margin-top="0in" fo:margin-bottom="0.0402in" fo:line-height="100%" fo:text-indent="0in" style:auto-text-indent="true"/>
      <style:text-properties style:font-name="Liberation Serif" fo:font-size="14pt" style:font-size-asian="14pt" style:font-size-complex="14pt"/>
    </style:style>
    <style:style style:name="P15" style:family="paragraph" style:parent-style-name="Text_20_body">
      <style:paragraph-properties fo:margin-left="0in" fo:margin-right="0in" fo:margin-top="0in" fo:margin-bottom="0.0402in" fo:line-height="100%" fo:text-indent="0in" style:auto-text-indent="true"/>
      <style:text-properties fo:font-size="14pt" style:font-size-asian="14pt" style:font-size-complex="14pt"/>
    </style:style>
    <style:style style:name="P16" style:family="paragraph" style:parent-style-name="Standard">
      <style:paragraph-properties fo:line-height="150%" fo:text-align="center" style:justify-single-word="false"/>
      <style:text-properties fo:color="#800000" fo:font-size="12pt" fo:font-style="normal" fo:font-weight="bold" style:font-size-asian="12pt" style:font-style-asian="normal" style:font-weight-asian="bold" style:font-size-complex="12pt" style:font-style-complex="normal" style:font-weight-complex="bold"/>
    </style:style>
    <style:style style:name="P17" style:family="paragraph" style:parent-style-name="Standard">
      <style:paragraph-properties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T1" style:family="text">
      <style:text-properties fo:font-style="italic"/>
    </style:style>
    <style:style style:name="T2" style:family="text">
      <style:text-properties fo:font-variant="small-caps"/>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The Twelfth Sunday after Trinity</text:p>
      <text:p text:style-name="P3">The Reading from Deuteronomy, Chapter 11, beginning at the 8th verse.</text:p>
      <text:p text:style-name="P3">This passage may be found in the pew bible on page 215.</text:p>
      <text:p text:style-name="P2"/>
      <text:p text:style-name="P2">(Pause to allow parishioners to find the page.)</text:p>
      <text:p text:style-name="P13"/>
      <text:section text:style-name="Sect1" text:name="Section2">
        <text:p text:style-name="P14"><text:bookmark text:name="en-NKJV-5217"/>Therefore you shall keep every commandment which I command you today, that you may be strong, and go in and possess the land which you cross over to possess, <text:bookmark text:name="en-NKJV-5218"/>and that you may prolong <text:span text:style-name="T1">your</text:span> days in the land which the <text:span text:style-name="T2">Lord</text:span> swore to give your fathers, to them and their descendants, ‘a land flowing with milk and honey.’ </text:p>
        <text:p text:style-name="P14"><text:bookmark text:name="en-NKJV-5219"/>For the land which you go to possess <text:span text:style-name="T1">is</text:span> not like the land of Egypt from which you have come, where you sowed your seed and watered <text:span text:style-name="T1">it</text:span> by foot, as a vegetable garden; <text:bookmark text:name="en-NKJV-5220"/>but the land which you cross over to possess <text:span text:style-name="T1">is</text:span> a land of hills and valleys, which drinks water from the rain of heaven, <text:bookmark text:name="en-NKJV-5221"/>a land for which the <text:span text:style-name="T2">Lord</text:span> your God cares; the eyes of the <text:span text:style-name="T2">Lord</text:span> your God <text:span text:style-name="T1">are</text:span> always on it, from the beginning of the year to the very end of the year.</text:p>
        <text:p text:style-name="P14"><text:bookmark text:name="en-NKJV-5222"/>‘And it shall be that if you earnestly obey My commandments which I command you today, to love the <text:span text:style-name="T2">Lord</text:span> your God and serve Him with all your heart and with all your soul, <text:bookmark text:name="en-NKJV-5223"/>then I will give <text:span text:style-name="T1">you</text:span> the rain for your land in its season, the early rain and the latter rain, that you may gather in your grain, your new wine, and your oil. <text:bookmark text:name="en-NKJV-5224"/>And I will send grass in your fields for your livestock, that you may eat and be filled.’ </text:p>
        <text:p text:style-name="P14"><text:bookmark text:name="en-NKJV-5225"/>“Take heed to yourselves, lest your heart be deceived, and you turn aside and serve other gods and worship them, <text:bookmark text:name="en-NKJV-5226"/>lest the <text:span text:style-name="T2">Lord</text:span>’s anger be aroused against you, and He shut up the heavens so that there be no rain, and the land yield no produce, and you perish quickly from the good land which the <text:span text:style-name="T2">Lord</text:span> is giving you.</text:p>
        <text:p text:style-name="P14"><text:bookmark text:name="en-NKJV-5227"/>“Therefore you shall lay up these words of mine in your heart and in your soul, and bind them as a sign on your hand, and they shall be as frontlets between your eyes. <text:bookmark text:name="en-NKJV-5228"/>You shall teach them to your children, speaking of them when you sit in your house, when you walk by the way, when you lie down, and when you rise up. </text:p>
        <text:p text:style-name="P14"><text:bookmark text:name="en-NKJV-5229"/>And you shall write them on the doorposts of your house and on your gates, <text:bookmark text:name="en-NKJV-5230"/>that your days and the days of your children may be multiplied in the land of which the <text:span text:style-name="T2">Lord</text:span> swore to your fathers to give them, like the days of the heavens above the earth.</text:p>
        <text:p text:style-name="P15"/>
      </text:section>
      <text:p text:style-name="P2"/>
      <text:p text:style-name="P2">(Pause for a count of 5)</text:p>
      <text:p text:style-name="P2"/>
      <text:p text:style-name="P1">This is the word of the Lord.</text:p>
      <text:p text:style-name="P17">The Twelfth Sunday after Trinity</text:p>
      <text:p text:style-name="P5"/>
      <text:p text:style-name="P5">Psalm 139: 1-13, 23-24</text:p>
      <text:p text:style-name="P4"/>
      <text:p text:style-name="P9">For lo, there is not a word in my tongue, * but thou, O LORD, knowest it altogether.<text:line-break/>  <text:span text:style-name="T3"><text:line-break/></text:span>Thou hast beset me behind and before, * and laid thine hand upon me.<text:line-break/>  <text:span text:style-name="T3"><text:line-break/></text:span>Such knowledge is too wonderful and excellent for me; * I cannot attain unto it.<text:line-break/>  <text:span text:style-name="T3"><text:line-break/></text:span>Whither shall I go then from thy Spirit? * or whither shall I go then from thy presence?<text:line-break/>  <text:span text:style-name="T3"><text:line-break/></text:span>If I climb up into heaven, thou art there; * if I go down to hell, thou art there also.<text:line-break/>  <text:span text:style-name="T3"><text:line-break/></text:span>If I take the wings of the morning, * and remain in the uttermost parts of the sea;<text:line-break/>  <text:span text:style-name="T3"><text:line-break/></text:span>Even there also shall thy hand lead me, * and thy right hand shall hold me.<text:line-break/>  <text:span text:style-name="T3"><text:line-break/></text:span>If I say, Peradventure the darkness shall cover me; * then shall my night be turned to day.<text:line-break/>  <text:span text:style-name="T3"><text:line-break/></text:span>Yea, the darkness is no darkness with thee, but the night is as clear as the day; * the darkness and light to thee are both alike.<text:line-break/>  <text:span text:style-name="T3"><text:line-break/></text:span>For my reins are thine; * thou hast covered me in my mother's womb.<text:line-break/>  <text:span text:style-name="T3"><text:line-break/></text:span>I will give thanks unto thee, for I am fearfully and wonderfully made: * marvellous are thy works, and that my soul knoweth right well.<text:line-break/>  </text:p>
      <text:p text:style-name="P9"/>
      <text:p text:style-name="P9">Try me, O God, and seek the ground of my heart; * prove me, and examine my thoughts.<text:line-break/>  <text:span text:style-name="T3"><text:line-break/></text:span>Look well if there be any way of wickedness in me; * and lead me in the way everlasting. </text:p>
      <text:p text:style-name="P18">The Twelfth Sunday after Trinity</text:p>
      <text:p text:style-name="P7"/>
      <text:p text:style-name="P7">A reading from St. Paul's Second Epistle to the Corinthians, chapter 3, beginning <text:line-break/>at the fourth verse.</text:p>
      <text:p text:style-name="P7">This passage may be found in the Book of Common Prayer on page 226</text:p>
      <text:p text:style-name="P8"/>
      <text:p text:style-name="P8">(Pause to allow parishioners to find the page.)</text:p>
      <text:p text:style-name="P8"/>
      <text:section text:style-name="Sect2" text:name="Section1">
        <text:p text:style-name="P11"><text:bookmark text:name="en-AKJV-28846"/>And such trust have we through Christ to God-ward: <text:bookmark text:name="en-AKJV-28847"/>not that we are sufficient of ourselves to think any thing as of ourselves; but our sufficiency <text:span text:style-name="T1">is</text:span> of God; <text:bookmark text:name="en-AKJV-28848"/>who also hath made us able ministers of the new testament; not of the letter, but of the spirit: for the letter killeth, but the spirit giveth life. </text:p>
        <text:p text:style-name="P11"/>
        <text:p text:style-name="P11"><text:bookmark text:name="en-AKJV-28849"/>But if the ministration of death, written <text:span text:style-name="T1">and</text:span> engraven in stones, was glorious, so that the children of Israel could not steadfast behold the face of Moses for the glory of his countenance; which <text:span text:style-name="T1">glory</text:span> was to be done away: <text:bookmark text:name="en-AKJV-28850"/>how shall not the ministration of the spirit be rather glorious? </text:p>
        <text:p text:style-name="P11"/>
        <text:p text:style-name="P11"><text:bookmark text:name="en-AKJV-28851"/>For if the ministration of condemnation <text:span text:style-name="T1">be</text:span> glory, much more doth the ministration of righteousness exceed in glory. </text:p>
        <text:p text:style-name="P12"/>
        <text:p text:style-name="P10"/>
      </text:section>
      <text:p text:style-name="P8"/>
      <text:p text:style-name="P8">(Pause for a count of 5)</text:p>
      <text:p text:style-name="P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8-20T11:44:56</dc:date>
    <dc:creator>Brad Cunningham</dc:creator>
    <meta:editing-duration>PT4H26M11S</meta:editing-duration>
    <meta:editing-cycles>10</meta:editing-cycles>
    <meta:generator>LibreOffice/3.5$Linux_x86 LibreOffice_project/350m1$Build-2</meta:generator>
    <meta:printed-by>Diana Cunnning</meta:printed-by>
    <meta:print-date>2013-08-06T09:29:15</meta:print-date>
    <meta:document-statistic meta:table-count="0" meta:image-count="0" meta:object-count="0" meta:page-count="3" meta:paragraph-count="25" meta:word-count="891" meta:character-count="4585" meta:non-whitespace-character-count="3675"/>
  </office:meta>
</office:document-meta>
</file>