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2" style:family="paragraph" style:parent-style-name="Standard">
      <style:paragraph-properties fo:line-height="150%" fo:text-align="center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line-height="150%" fo:text-align="center" style:justify-single-word="false"/>
      <style:text-properties fo:font-size="6pt" fo:font-style="italic" style:font-size-asian="5.25pt" style:font-style-asian="italic" style:font-size-complex="6pt" style:font-style-complex="italic"/>
    </style:style>
    <style:style style:name="P4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start" style:justify-single-word="false"/>
      <style:text-properties fo:font-weight="bold"/>
    </style:style>
    <style:style style:name="P7" style:family="paragraph" style:parent-style-name="Standard">
      <style:paragraph-properties fo:margin-top="0in" fo:margin-bottom="0.1in" fo:line-height="150%"/>
      <style:text-properties fo:font-size="14pt" style:font-size-asian="14pt" style:font-size-complex="14pt"/>
    </style:style>
    <style:style style:name="P8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9" style:family="paragraph" style:parent-style-name="Standard">
      <style:paragraph-properties fo:margin-top="0in" fo:margin-bottom="0in" fo:line-height="150%"/>
      <style:text-properties style:font-name="Liberation Serif" fo:font-size="14pt" style:font-size-asian="14pt" style:font-size-complex="14pt"/>
    </style:style>
    <style:style style:name="P10" style:family="paragraph" style:parent-style-name="Standard">
      <style:paragraph-properties fo:margin-top="0in" fo:margin-bottom="0in" fo:line-height="150%" fo:text-align="center" style:justify-single-word="false"/>
      <style:text-properties style:font-name="Liberation Serif" fo:font-size="6pt" fo:font-style="italic" style:font-size-asian="5.25pt" style:font-style-asian="italic" style:font-size-complex="6pt" style:font-style-complex="italic"/>
    </style:style>
    <style:style style:name="P11" style:family="paragraph" style:parent-style-name="Standard">
      <style:paragraph-properties fo:margin-top="0in" fo:margin-bottom="0in" fo:line-height="150%"/>
      <style:text-properties fo:font-size="14pt" style:font-size-asian="14pt" style:font-size-complex="14pt"/>
    </style:style>
    <style:style style:name="P12" style:family="paragraph" style:parent-style-name="Text_20_body">
      <style:paragraph-properties fo:margin-top="0in" fo:margin-bottom="0in" fo:line-height="150%"/>
      <style:text-properties fo:font-size="14pt" style:font-size-asian="14pt" style:font-size-complex="14pt"/>
    </style:style>
    <style:style style:name="P13" style:family="paragraph" style:parent-style-name="Text_20_body">
      <style:paragraph-properties fo:margin-top="0in" fo:margin-bottom="0in" fo:line-height="150%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4pt" style:font-size-asian="14pt" style:font-size-complex="14pt"/>
    </style:style>
    <style:style style:name="P14" style:family="paragraph" style:parent-style-name="Text_20_body">
      <style:paragraph-properties fo:line-height="150%"/>
      <style:text-properties fo:font-size="14pt" style:font-size-asian="14pt" style:font-size-complex="14pt"/>
    </style:style>
    <style:style style:name="P15" style:family="paragraph" style:parent-style-name="Quotations">
      <style:text-properties fo:font-weight="bold"/>
    </style:style>
    <style:style style:name="P16" style:family="paragraph" style:parent-style-name="Horizontal_20_Line">
      <style:paragraph-properties fo:line-height="150%" fo:text-align="start" style:justify-single-word="false"/>
      <style:text-properties fo:font-weight="bold"/>
    </style:style>
    <style:style style:name="P17" style:family="paragraph" style:parent-style-name="Standard">
      <style:paragraph-properties fo:line-height="150%" fo:text-align="start" style:justify-single-word="false"/>
      <style:text-properties fo:font-weight="bold"/>
    </style:style>
    <style:style style:name="P18" style:family="paragraph" style:parent-style-name="Standard">
      <style:paragraph-properties fo:line-height="150%" fo:text-align="center" style:justify-single-word="false" fo:break-before="pag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9" style:family="paragraph" style:parent-style-name="Standard">
      <style:paragraph-properties fo:margin-top="0in" fo:margin-bottom="0.1in" fo:line-height="150%"/>
      <style:text-properties fo:font-size="14pt" style:font-size-asian="14pt" style:font-size-complex="14pt"/>
    </style:style>
    <style:style style:name="P20" style:family="paragraph" style:parent-style-name="Standard">
      <style:paragraph-properties fo:margin-top="0in" fo:margin-bottom="0.1in" fo:line-height="150%"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21" style:family="paragraph" style:parent-style-name="Standard">
      <style:paragraph-properties fo:margin-top="0in" fo:margin-bottom="0.1in" fo:line-height="150%" fo:text-align="center" style:justify-single-word="false" fo:break-before="pag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T1" style:family="text">
      <style:text-properties fo:font-style="italic"/>
    </style:style>
    <style:style style:name="T2" style:family="text">
      <style:text-properties fo:font-size="7pt"/>
    </style:style>
    <style:style style:name="T3" style:family="text">
      <style:text-properties fo:font-variant="small-caps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  <style:style style:name="Sect2" style:family="section">
      <style:section-properties text:dont-balance-text-columns="false" style:editable="false">
        <style:columns fo:column-count="2" fo:column-gap="0.2in">
          <style:column style:rel-width="32767*" fo:start-indent="0in" fo:end-indent="0.1in"/>
          <style:column style:rel-width="32768*" fo:start-indent="0.1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Trinity 18</text:p>
      <text:p text:style-name="P4">The Reading from the Prophet Amos, Chapter 8, beginning at the 4th verse.</text:p>
      <text:p text:style-name="P4">This passage may be found in the pew bible on page 1,063.</text:p>
      <text:p text:style-name="P3"/>
      <text:p text:style-name="P1">(Pause to allow parishioners to find the page.)</text:p>
      <text:p text:style-name="P10"/>
      <text:section text:style-name="Sect1" text:name="Section2">
        <text:p text:style-name="P13">Hear this, you who swallow up the needy,<text:line-break/>And make the poor of the land fail,</text:p>
        <text:p text:style-name="P14">Saying:</text:p>
        <text:p text:style-name="P14">“When will the New Moon be past,<text:line-break/>That we may sell grain?<text:line-break/>And the Sabbath,<text:line-break/>That we may trade wheat?<text:line-break/>Making the ephah small <text:line-break/>and the shekel large,<text:line-break/>Falsifying the scales by deceit,<text:line-break/>That we may buy the poor for silver,<text:line-break/>And the needy for a pair of sandals—<text:line-break/>Even sell the bad wheat?”</text:p>
        <text:p text:style-name="P14">The <text:span text:style-name="T3">Lord</text:span> has sworn <text:line-break/>by the pride of Jacob:<text:line-break/>“Surely I will never forget any <text:line-break/>of their works.<text:line-break/>Shall the land not tremble for this,<text:line-break/>And everyone mourn who dwells in it?<text:line-break/>All of it shall swell like the River,<text:line-break/>Heave and subside<text:line-break/>Like the River of Egypt.</text:p>
        <text:p text:style-name="P14">“And it shall come to pass in that day,” says the Lord <text:span text:style-name="T3">God</text:span>,<text:line-break/>“That I will make the sun go down at noon, And I will darken the earth in broad daylight;<text:line-break/><text:bookmark text:name="en-NKJV-22492"/>I will turn your feasts into mourning,<text:line-break/>And all your songs into lamentation;<text:line-break/>I will bring sackcloth on every waist,<text:line-break/>And baldness on every head;<text:line-break/>I will make it like mourning for an only <text:span text:style-name="T1">son, </text:span>And its end like a bitter day.</text:p>
        <text:p text:style-name="P14"><text:bookmark text:name="en-NKJV-22493"/>“Behold, the days are coming,” <text:line-break/>says the Lord <text:span text:style-name="T3">God</text:span>,<text:line-break/>“That I will send a famine on the land,<text:line-break/>Not a famine of bread,<text:line-break/>Nor a thirst for water,<text:line-break/>But of hearing the words of the <text:span text:style-name="T3">Lord</text:span>.<text:line-break/><text:bookmark text:name="en-NKJV-22494"/>They shall wander from sea to sea,<text:line-break/>And from north to east; They shall run to and fro, seeking the word of the <text:span text:style-name="T3">Lord</text:span>,<text:line-break/>But shall not find <text:span text:style-name="T1">it.</text:span></text:p>
      </text:section>
      <text:p text:style-name="P5">This is the word of the Lord.</text:p>
      <text:p text:style-name="P18">Trinity 18</text:p>
      <text:p text:style-name="P6">Psalm <text:s/>48</text:p>
      <text:p text:style-name="P16"/>
      <text:p text:style-name="P15">GREAT is the LORD, and highly to be praised * in the city of our God, even upon his holy hill.<text:line-break/>  <text:span text:style-name="T2"><text:line-break/></text:span>The hill of Sion is a fair place, and the joy of the whole earth; * upon the north side lieth the city of the great King: God is well known in her palaces as a sure refuge.<text:line-break/>  <text:span text:style-name="T2"><text:line-break/></text:span>For lo, the kings of the earth * were gathered, and gone by together.<text:line-break/>  <text:span text:style-name="T2"><text:line-break/></text:span>They marvelled to see such things; * they were astonished, and suddenly cast down.<text:line-break/>  <text:span text:style-name="T2"><text:line-break/></text:span>Fear came there upon them; and sorrow, * as upon a woman in her travail.<text:line-break/>  <text:span text:style-name="T2"><text:line-break/></text:span>Thou dost break the ships of the sea * through the east-wind.<text:line-break/>  <text:span text:style-name="T2"><text:line-break/></text:span>Like as we have heard, so have we seen in the city of the LORD of hosts, in the city of our God; * God upholdeth the same for ever.<text:line-break/>  <text:span text:style-name="T2"><text:line-break/></text:span>We wait for thy loving-kindness, O God, * in the midst of thy temple.<text:line-break/>  <text:span text:style-name="T2"><text:line-break/></text:span>O God, according to thy Name, so is thy praise unto the world's end; * thy right hand is full of righteousness.<text:line-break/>  <text:span text:style-name="T2"><text:line-break/></text:span>Let the mount Sion rejoice, and the daughters of Judah be glad, * because of thy judgments.<text:line-break/>  <text:span text:style-name="T2"><text:line-break/></text:span>Walk about Sion, and go round about her; * and tell the towers thereof.<text:line-break/>  <text:span text:style-name="T2"><text:line-break/></text:span>Mark well her bulwarks, consider her palaces, * that ye may tell them that come after.<text:line-break/>  <text:span text:style-name="T2"><text:line-break/></text:span>For this God is our God for ever and ever: * he shall be our guide unto death. </text:p>
      <text:p text:style-name="P6"><text:line-break/>  </text:p>
      <text:p text:style-name="P21">Trinity 18</text:p>
      <text:p text:style-name="P7">A reading from St. Paul's First Epistle to the Corinthians, chapter 1, beginning <text:line-break/>at the fourth verse.</text:p>
      <text:p text:style-name="P7">This passage may be found in the Book of Common Prayer on page 234.</text:p>
      <text:p text:style-name="P8"/>
      <text:p text:style-name="P8">(Pause to allow parishioners to find the page.)</text:p>
      <text:p text:style-name="P8"/>
      <text:section text:style-name="Sect2" text:name="Section1">
        <text:p text:style-name="P11">I thank my God always on your behalf, for the grace of God which is given you by Jesus Christ; that in every thing ye are enriched by him, in all utterance, and in all knowledge; even as the testimony of Christ was confirmed in you; so that ye come behind in no gift; waiting for the coming of our Lord Jesus Christ, who <text:line-break/>shall also confirm you unto the end, that ye may be blameless in the day of our Lord Jesus Christ.</text:p>
        <text:p text:style-name="P12"/>
        <text:p text:style-name="P9"/>
      </text:section>
      <text:p text:style-name="P8"/>
      <text:p text:style-name="P8">(Pause for a count of 5)</text:p>
      <text:p text:style-name="P20">This is the word of the Lor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Liberation Serif" fo:font-size="12pt" fo:font-weight="bold" style:font-name-asian="Droid Sans" style:font-size-asian="12pt" style:font-weight-asian="bold" style:font-name-complex="Lohit Hindi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Liberation Serif" fo:font-size="14pt" fo:font-weight="bold" style:font-name-asian="Droid Sans" style:font-size-asian="14pt" style:font-weight-asian="bold" style:font-name-complex="Lohit Hindi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iana Cunnning</meta:initial-creator>
    <meta:creation-date>2013-07-15T09:45:29</meta:creation-date>
    <dc:date>2014-10-07T09:40:49</dc:date>
    <dc:creator>Brad Cunningham</dc:creator>
    <meta:editing-duration>PT4H26M11S</meta:editing-duration>
    <meta:editing-cycles>12</meta:editing-cycles>
    <meta:generator>LibreOffice/3.5$Linux_x86 LibreOffice_project/350m1$Build-2</meta:generator>
    <meta:printed-by>Brad Cunningham</meta:printed-by>
    <meta:print-date>2013-09-23T11:29:22</meta:print-date>
    <meta:document-statistic meta:table-count="0" meta:image-count="0" meta:object-count="0" meta:page-count="3" meta:paragraph-count="22" meta:word-count="687" meta:character-count="3462" meta:non-whitespace-character-count="2749"/>
  </office:meta>
</office:document-meta>
</file>