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fo:text-align="center" style:justify-single-word="false"/>
      <style:text-properties fo:font-size="12pt" fo:font-style="italic" style:font-size-asian="12pt" style:font-style-asian="italic" style:font-size-complex="12pt" style:font-style-complex="italic"/>
    </style:style>
    <style:style style:name="P2" style:family="paragraph" style:parent-style-name="Standard">
      <style:paragraph-properties fo:line-height="150%" fo:text-align="center" style:justify-single-word="false"/>
      <style:text-properties fo:font-size="6pt" fo:font-style="italic" style:font-size-asian="5.25pt" style:font-style-asian="italic" style:font-size-complex="6pt" style:font-style-complex="italic"/>
    </style:style>
    <style:style style:name="P3" style:family="paragraph" style:parent-style-name="Standard">
      <style:paragraph-properties fo:line-height="150%" fo:text-align="center" style:justify-single-word="false"/>
      <style:text-properties fo:font-size="14pt" style:font-size-asian="14pt" style:font-size-complex="14pt"/>
    </style:style>
    <style:style style:name="P4" style:family="paragraph" style:parent-style-name="Standard">
      <style:paragraph-properties fo:line-height="150%" fo:text-align="start" style:justify-single-word="false"/>
      <style:text-properties fo:font-weight="bold"/>
    </style:style>
    <style:style style:name="P5"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6" style:family="paragraph" style:parent-style-name="Standard">
      <style:paragraph-properties fo:margin-top="0in" fo:margin-bottom="0in" fo:line-height="150%" fo:text-align="center" style:justify-single-word="false"/>
      <style:text-properties style:font-name="Liberation Serif" fo:font-size="6pt" fo:font-style="italic" style:font-size-asian="5.25pt" style:font-style-asian="italic" style:font-size-complex="6pt" style:font-style-complex="italic"/>
    </style:style>
    <style:style style:name="P7" style:family="paragraph" style:parent-style-name="Horizontal_20_Line">
      <style:paragraph-properties fo:line-height="150%" fo:text-align="start" style:justify-single-word="false"/>
      <style:text-properties fo:font-weight="bold"/>
    </style:style>
    <style:style style:name="P8" style:family="paragraph" style:parent-style-name="Standard">
      <style:paragraph-properties fo:margin-top="0in" fo:margin-bottom="0.1in" fo:line-height="150%" fo:text-align="center" style:justify-single-word="false" fo:break-before="page"/>
      <style:text-properties fo:color="#ff0000" fo:font-size="12pt" fo:font-weight="bold" style:font-size-asian="12pt" style:font-weight-asian="bold" style:font-size-complex="12pt" style:font-weight-complex="bold"/>
    </style:style>
    <style:style style:name="P9" style:family="paragraph" style:parent-style-name="Standard">
      <style:paragraph-properties fo:margin-top="0in" fo:margin-bottom="0.1in" fo:line-height="150%" fo:text-align="center" style:justify-single-word="false" fo:break-before="page"/>
      <style:text-properties fo:color="#ff0000" fo:font-size="12pt" fo:font-style="normal" fo:font-weight="bold" style:font-size-asian="12pt" style:font-style-asian="normal" style:font-weight-asian="bold" style:font-size-complex="12pt" style:font-style-complex="normal" style:font-weight-complex="bold"/>
    </style:style>
    <style:style style:name="P10" style:family="paragraph" style:parent-style-name="Standard">
      <style:paragraph-properties fo:margin-top="0in" fo:margin-bottom="0.1in" fo:line-height="150%" fo:text-align="center" style:justify-single-word="false"/>
      <style:text-properties fo:font-size="12pt" fo:font-style="italic" style:font-size-asian="12pt" style:font-style-asian="italic" style:font-size-complex="12pt" style:font-style-complex="italic"/>
    </style:style>
    <style:style style:name="P11" style:family="paragraph" style:parent-style-name="Standard">
      <style:paragraph-properties fo:margin-top="0in" fo:margin-bottom="0.1in" fo:line-height="150%"/>
      <style:text-properties fo:font-size="16pt" style:font-size-asian="16pt" style:font-size-complex="16pt"/>
    </style:style>
    <style:style style:name="P12" style:family="paragraph" style:parent-style-name="Standard">
      <style:paragraph-properties fo:margin-top="0in" fo:margin-bottom="0.1in" fo:line-height="150%" fo:text-align="center" style:justify-single-word="false"/>
      <style:text-properties fo:font-size="16pt" fo:font-style="italic" style:font-size-asian="16pt" style:font-style-asian="italic" style:font-size-complex="16pt" style:font-style-complex="italic"/>
    </style:style>
    <style:style style:name="P13" style:family="paragraph" style:parent-style-name="Standard">
      <style:text-properties fo:font-size="16pt" style:font-size-asian="16pt" style:font-size-complex="16pt"/>
    </style:style>
    <style:style style:name="P14" style:family="paragraph" style:parent-style-name="Standard">
      <style:paragraph-properties fo:line-height="150%"/>
      <style:text-properties fo:font-size="16pt" style:font-size-asian="16pt" style:font-size-complex="16pt"/>
    </style:style>
    <style:style style:name="P15" style:family="paragraph" style:parent-style-name="Text_20_body">
      <style:text-properties fo:font-size="16pt" style:font-size-asian="16pt" style:font-size-complex="16pt"/>
    </style:style>
    <style:style style:name="T1" style:family="text">
      <style:text-properties fo:font-style="italic"/>
    </style:style>
    <style:style style:name="T2" style:family="text">
      <style:text-properties fo:font-size="7pt"/>
    </style:style>
    <style:style style:name="T3" style:family="text">
      <style:text-properties fo:font-variant="small-caps"/>
    </style:style>
    <style:style style:name="T4" style:family="text">
      <style:text-properties fo:font-size="16pt" style:font-size-asian="16pt" style:font-size-complex="16pt"/>
    </style:style>
    <style:style style:name="T5" style:family="text">
      <style:text-properties fo:font-size="14pt" fo:font-style="italic" style:font-size-asian="14pt" style:font-style-asian="italic" style:font-size-complex="14pt" style:font-style-complex="italic"/>
    </style:style>
    <style:style style:name="T6" style:family="text">
      <style:text-properties fo:font-size="14pt" fo:font-style="normal" style:font-size-asian="14pt" style:font-style-asian="normal" style:font-size-complex="14pt" style:font-style-complex="normal"/>
    </style:style>
    <style:style style:name="T7" style:family="text">
      <style:text-properties fo:font-size="14pt" style:font-size-asian="14pt" style:font-size-complex="14pt"/>
    </style:style>
    <style:style style:name="T8" style:family="text">
      <style:text-properties fo:font-style="normal" style:font-style-asian="normal" style:font-style-complex="normal"/>
    </style:style>
    <style:style style:name="T9" style:family="text">
      <style:text-properties fo:color="#ff0000"/>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The Twenty First Sunday After Trinity</text:p>
      <text:p text:style-name="P14">The reading from the Prophet Isaiah, chapter 59, beginning at the15th verse.</text:p>
      <text:p text:style-name="P14">This passage may be found in the pew bible on page 854.</text:p>
      <text:p text:style-name="P2"/>
      <text:p text:style-name="P1"/>
      <text:p text:style-name="P6"/>
      <text:section text:style-name="Sect1" text:name="Section2">
        <text:p text:style-name="P15"><text:bookmark text:name="en-NKJV-18816"/><text:span text:style-name="T9">[Pause] </text:span>So truth fails,<text:line-break/>And he who departs from evil makes himself a prey.</text:p>
        <text:p text:style-name="P15">Then the Lord saw it, <text:line-break/>and it displeased Him<text:line-break/>That there was no justice.</text:p>
        <text:p text:style-name="P15"><text:bookmark text:name="en-NKJV-18817"/>16 He saw that there was no man,<text:line-break/>And wondered that there was <text:line-break/>no intercessor;<text:line-break/>Therefore His own arm brought salvation for Him;<text:line-break/>And His own righteousness,<text:line-break/>it sustained Him.<text:line-break/><text:bookmark text:name="en-NKJV-18818"/>17 For He put on righteousness as <text:line-break/>a breastplate,<text:line-break/>And a helmet of salvation on <text:line-break/>His head;<text:line-break/>He put on the garments of vengeance <text:line-break/>for clothing,<text:line-break/>And was clad with zeal as a cloak.<text:line-break/><text:bookmark text:name="en-NKJV-18819"/>18 According to their deeds, accordingly He will repay,<text:line-break/>Fury to His adversaries,<text:line-break/>Recompense to His enemies;<text:line-break/>The coastlands He will fully repay.<text:line-break/><text:bookmark text:name="en-NKJV-18820"/>19 So shall they fear<text:line-break/>The name of the Lord from the west,<text:line-break/>And His glory from the rising of <text:line-break/>the sun;<text:line-break/>When the enemy comes in <text:line-break/>like a flood,<text:line-break/>The Spirit of the Lord will lift up a standard against him.</text:p>
        <text:p text:style-name="P15"><text:bookmark text:name="en-NKJV-18821"/>20 “The Redeemer will come <text:line-break/>to Zion,<text:line-break/>And to those who turn from transgression in Jacob,”<text:line-break/>Says the Lord.</text:p>
        <text:p text:style-name="P15"><text:bookmark text:name="en-NKJV-18822"/>21 “As for Me,” says the Lord, “this is My covenant with them: My Spirit who is upon you, and My words which I have put in your mouth, shall not depart from your mouth, nor from the mouth of your descendants, nor from the mouth of your descendants’ descendants,” says the Lord, “from this time and forevermore.” </text:p>
        <text:p text:style-name="P15"><text:span text:style-name="T9">[Pause] </text:span>This is the word of the Lord.</text:p>
      </text:section>
      <text:p text:style-name="P3"/>
      <text:p text:style-name="P3"/>
      <text:p text:style-name="P8">The Twenty First Sunday After Trinity</text:p>
      <text:p text:style-name="P4">Psalm <text:s/>121</text:p>
      <text:p text:style-name="P7"/>
      <text:section text:style-name="Sect2" text:name="Section3">
        <text:p text:style-name="P15">I WILL lift up mine eyes unto the hills; * from whence cometh my help?<text:line-break/>  <text:line-break/>My help cometh even from the LORD, * who hath made heaven and earth.<text:line-break/>  <text:line-break/>He will not suffer thy foot to be moved; * and he that keepeth thee will not sleep.<text:line-break/>  <text:line-break/>Behold, he that keepeth Israel * shall neither slumber nor sleep.<text:line-break/>  <text:line-break/>The LORD himself is thy keeper; * the LORD is thy defence upon thy right hand;<text:line-break/>  <text:line-break/>So that the sun shall not burn thee by day, * neither the moon by night.<text:line-break/>  <text:line-break/>The LORD shall preserve thee from all evil; * yea, it is even he that shall keep thy soul.<text:line-break/>  <text:line-break/>The LORD shall preserve thy going out, and thy coming in, * from this time forth for evermore. </text:p>
      </text:section>
      <text:p text:style-name="P4"><text:line-break/></text:p>
      <text:p text:style-name="P8">The Twenty First Sunday After Trinity</text:p>
      <text:p text:style-name="P11">The reading from St. Paul's Epistle to the Ephesians, chapter 6, beginning <text:line-break/>at the 10th verse.</text:p>
      <text:p text:style-name="P11">This passage may be found in the Book of Common Prayer on page 238.</text:p>
      <text:p text:style-name="P12"/>
      <text:section text:style-name="Sect2" text:name="Section1">
        <text:p text:style-name="P13"><text:span text:style-name="T9">[Pause] </text:span>MY brethren, be strong in the Lord, and in the power of his might.  Put on the whole armour of God, that ye may be able to stand against the wiles of the devil.  For we wrestle not against flesh and blood, but against principalities, against powers, against the rulers of the darkness of this world, against spiritual wickedness in high places.  Wherefore take unto you the whole armour of God, that ye may be able to withstand in the evil day, and having done all, to stand.  Stand therefore, having your loins girt about with truth; and having on the breastplate of righteousness; and your feet shod with the preparation of the Gospel of peace; above all, taking the shield of faith, wherewith ye shall be able to quench all the fiery darts of the wicked.  And take the helmet of salvation, and the sword of the Spirit, which is the Word of God; praying always with all prayer and supplication in the Spirit, and watching thereunto with all perseverance and supplication for all saints; and for me, that utterance may be given unto me, that I may open my mouth boldly, to make known the mystery of the gospel, for which I am an ambassador in bonds; that therein I may speak boldly, as I ought to speak.</text:p>
        <text:p text:style-name="P13"><text:span text:style-name="T9">[Pause] </text:span><text:span text:style-name="T8">This is the word of the Lord.</text:span></text:p>
      </text:section>
      <text:p text:style-name="P10"/>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4-11-04T14:09:36</dc:date>
    <dc:creator>Brad Cunningham</dc:creator>
    <meta:editing-duration>PT4H29M4S</meta:editing-duration>
    <meta:editing-cycles>17</meta:editing-cycles>
    <meta:generator>LibreOffice/3.5$Linux_x86 LibreOffice_project/350m1$Build-2</meta:generator>
    <meta:printed-by>Brad Cunningham</meta:printed-by>
    <meta:print-date>2013-09-23T11:29:22</meta:print-date>
    <meta:document-statistic meta:table-count="0" meta:image-count="0" meta:object-count="0" meta:page-count="3" meta:paragraph-count="18" meta:word-count="672" meta:character-count="3600" meta:non-whitespace-character-count="2906"/>
  </office:meta>
</office:document-meta>
</file>