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Times New Roman" svg:font-family="'Times New Roman'"/>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4pt" style:font-size-asian="14pt" style:font-size-complex="14pt"/>
    </style:style>
    <style:style style:name="P2" style:family="paragraph" style:parent-style-name="Standard">
      <style:paragraph-properties fo:line-height="150%" fo:text-align="start" style:justify-single-word="false"/>
      <style:text-properties fo:color="#800000" fo:font-weight="bold"/>
    </style:style>
    <style:style style:name="P3" style:family="paragraph" style:parent-style-name="Standard">
      <style:paragraph-properties fo:line-height="150%"/>
      <style:text-properties fo:font-size="16pt" style:font-size-asian="16pt" style:font-size-complex="16pt"/>
    </style:style>
    <style:style style:name="P4" style:family="paragraph" style:parent-style-name="Standard">
      <style:paragraph-properties fo:line-height="100%"/>
      <style:text-properties fo:font-size="16pt" style:font-size-asian="16pt" style:font-size-complex="16pt"/>
    </style:style>
    <style:style style:name="P5" style:family="paragraph" style:parent-style-name="Standard">
      <style:paragraph-properties fo:line-height="150%" fo:text-align="center" style:justify-single-word="false"/>
      <style:text-properties fo:font-size="16pt" fo:font-style="italic" style:font-size-asian="16pt" style:font-style-asian="italic" style:font-size-complex="16pt" style:font-style-complex="italic"/>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50%" fo:text-align="center" style:justify-single-word="false"/>
      <style:text-properties fo:color="#800000" fo:font-size="12pt" fo:font-weight="bold" style:font-size-asian="12pt" style:font-weight-asian="bold" style:font-size-complex="12pt" style:font-weight-complex="bold"/>
    </style:style>
    <style:style style:name="P10" style:family="paragraph" style:parent-style-name="Standard">
      <style:paragraph-properties fo:margin-top="0in" fo:margin-bottom="0.1in" fo:line-height="100%"/>
      <style:text-properties fo:font-size="16pt" style:font-size-asian="16pt" style:font-size-complex="16pt"/>
    </style:style>
    <style:style style:name="P11" style:family="paragraph" style:parent-style-name="Horizontal_20_Line">
      <style:paragraph-properties fo:line-height="150%" fo:text-align="start" style:justify-single-word="false"/>
      <style:text-properties fo:font-weight="bold"/>
    </style:style>
    <style:style style:name="P12" style:family="paragraph" style:parent-style-name="Text_20_body">
      <style:paragraph-properties fo:margin-top="0in" fo:margin-bottom="0.2in" fo:line-height="100%">
        <style:tab-stops>
          <style:tab-stop style:position="0.2709in"/>
          <style:tab-stop style:position="0.5in"/>
          <style:tab-stop style:position="0.698in"/>
        </style:tab-stops>
      </style:paragraph-properties>
      <style:text-properties fo:color="#800000" fo:font-size="16pt" style:font-size-asian="16pt" style:font-size-complex="16pt"/>
    </style:style>
    <style:style style:name="P13" style:family="paragraph" style:parent-style-name="Text_20_body">
      <style:paragraph-properties fo:margin-top="0in" fo:margin-bottom="0.2in" fo:line-height="100%"/>
      <style:text-properties fo:font-size="16pt" style:font-size-asian="16pt" style:font-size-complex="16pt"/>
    </style:style>
    <style:style style:name="P14" style:family="paragraph" style:parent-style-name="Text_20_body">
      <style:paragraph-properties fo:margin-top="0in" fo:margin-bottom="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5" style:family="paragraph" style:parent-style-name="Standard">
      <style:paragraph-properties fo:margin-top="0in" fo:margin-bottom="0.0402in" fo:line-height="100%" fo:text-align="justify" style:justify-single-word="false"/>
      <style:text-properties fo:font-size="14pt" style:font-size-asian="14pt" style:font-size-complex="14pt"/>
    </style:style>
    <style:style style:name="P16"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7" style:family="paragraph" style:parent-style-name="Standard">
      <style:paragraph-properties fo:margin-top="0in" fo:margin-bottom="0.1in" fo:line-height="150%" fo:text-align="center" style:justify-single-word="false"/>
      <style:text-properties fo:color="#80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line-height="150%" fo:text-align="center" style:justify-single-word="false"/>
      <style:text-properties fo:color="#800000" style:font-name="Liberation Serif" fo:font-size="14pt" fo:font-style="italic" style:font-size-asian="14pt" style:font-style-asian="italic" style:font-size-complex="14pt" style:font-style-complex="italic"/>
    </style:style>
    <style:style style:name="P19" style:family="paragraph" style:parent-style-name="Standard">
      <style:text-properties fo:font-size="14pt" style:font-size-asian="14pt" style:font-size-complex="14pt"/>
    </style:style>
    <style:style style:name="P20" style:family="paragraph" style:parent-style-name="Standard">
      <style:text-properties fo:font-size="16pt" style:font-size-asian="16pt" style:font-size-complex="16pt"/>
    </style:style>
    <style:style style:name="P21" style:family="paragraph" style:parent-style-name="Text_20_body">
      <style:text-properties fo:font-size="16pt" style:font-size-asian="16pt" style:font-size-complex="16pt"/>
    </style:style>
    <style:style style:name="T1" style:family="text">
      <style:text-properties fo:font-style="italic"/>
    </style:style>
    <style:style style:name="T2" style:family="text">
      <style:text-properties fo:font-size="7pt"/>
    </style:style>
    <style:style style:name="T3" style:family="text">
      <style:text-properties fo:color="#800000"/>
    </style:style>
    <style:style style:name="T4" style:family="text">
      <style:text-properties fo:color="#800000" fo:font-size="16pt" style:font-size-asian="16pt" style:font-size-complex="16pt"/>
    </style:style>
    <style:style style:name="T5" style:family="text">
      <style:text-properties fo:color="#800000" fo:font-size="14pt" style:font-size-asian="14pt" style:font-size-complex="14pt"/>
    </style:style>
    <style:style style:name="T6" style:family="text">
      <style:text-properties fo:font-size="16pt" style:font-size-asian="16pt" style:font-size-complex="16pt"/>
    </style:style>
    <style:style style:name="T7" style:family="text">
      <style:text-properties style:use-window-font-color="true"/>
    </style:style>
    <style:style style:name="T8" style:family="text">
      <style:text-properties style:use-window-font-color="true" fo:font-size="16pt" style:font-size-asian="16pt" style:font-size-complex="16pt"/>
    </style:style>
    <style:style style:name="T9" style:family="text">
      <style:text-properties fo:color="#ff0000"/>
    </style:style>
    <style:style style:name="T10" style:family="text">
      <style:text-properties fo:color="#ff0000" fo:font-size="16pt" style:font-size-asian="16pt" style:font-size-complex="16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style:style style:name="Sect3" style:family="section">
      <style:section-properties text:dont-balance-text-columns="false" style:editable="false">
        <style:columns fo:column-count="2" fo:column-gap="0.4in">
          <style:column style:rel-width="32767*" fo:start-indent="0in" fo:end-indent="0.2in"/>
          <style:column style:rel-width="32768*" fo:start-indent="0.2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The Twenty Third Sunday after Trinity</text:p>
      <text:p text:style-name="P4">The reading from the Prophet Isaiah, chapter 64, beginning at the 1st verse.</text:p>
      <text:p text:style-name="P3">This passage may be found in the pew bible on page 859.</text:p>
      <text:p text:style-name="P5"/>
      <text:p text:style-name="P18"/>
      <text:section text:style-name="Sect1" text:name="Section2">
        <text:p text:style-name="Text_20_body"><text:span text:style-name="T4">[Pause] </text:span><text:span text:style-name="T10"> </text:span><text:bookmark text:name="en-KJV-18887"/><text:span text:style-name="T6">Oh that thou wouldest rend the heavens, that thou wouldest come down, that the mountains might flow down at thy presence,</text:span></text:p>
        <text:p text:style-name="P21"><text:bookmark text:name="en-KJV-18888"/>As when the melting fire burneth, the fire causeth the waters to boil, to make thy name known to thine adversaries, that the nations may tremble at thy presence!</text:p>
        <text:p text:style-name="P21"><text:bookmark text:name="en-KJV-18889"/>When thou didst terrible things which we looked not for, thou camest down, the mountains flowed down at thy presence.</text:p>
        <text:p text:style-name="P21"><text:bookmark text:name="en-KJV-18890"/>For since the beginning of the world men have not heard, nor perceived by the ear, neither hath the eye seen, O God, beside thee, what he hath prepared for him that waiteth for him.</text:p>
        <text:p text:style-name="P21"/>
        <text:p text:style-name="P12">[Pause] <text:span text:style-name="T7">This is the Word of the Lord. </text:span></text:p>
      </text:section>
      <text:p text:style-name="P1"/>
      <text:p text:style-name="P1"/>
      <text:p text:style-name="P16">The Twenty Third Sunday after Trinity</text:p>
      <text:p text:style-name="P2">Psalm <text:s/>33:1-12</text:p>
      <text:p text:style-name="P11"/>
      <text:section text:style-name="Sect2" text:name="Section3">
        <text:p text:style-name="P19">REJOICE in the LORD, O ye righteous; * for it be-cometh well the just to be thankful.<text:line-break/>  <text:line-break/>Praise the LORD with harp; * sing praises unto him with the lute, and instrument of ten strings.<text:line-break/>  <text:line-break/>Sing unto the Lord a new song; * sing praises lustily unto him with a good courage.<text:line-break/>  <text:line-break/>For the word of the LORD is true; * and all his works are faithful.<text:line-break/>  <text:line-break/>He loveth righteousness and judgment; * the earth is full of the goodness of the LORD.<text:line-break/>  <text:line-break/>By the word of the LORD were the heavens made; * and all the host of them by the breath of his mouth.<text:line-break/>  <text:line-break/>He gathereth the waters of the sea together, as it were upon an heap; * and layeth up the deep, as in a treasure-house.<text:line-break/>  <text:line-break/>Let all the earth fear the LORD: * stand in awe of him, all ye that dwell in the world.<text:line-break/>  <text:line-break/>For he spake, and it was done; * he commanded, and it stood fast.<text:line-break/>  <text:line-break/>The LORD bringeth the counsel of the heathen to nought, * and maketh the devices of the people to be of none effect, and casteth out the counsels of princes.<text:line-break/>  <text:line-break/>The counsel of the LORD shall endure for ever, * and the thoughts of his heart from generation to generation.<text:line-break/>  <text:line-break/>Blessed are the people whose God is the Lord JEHOVAH; * and blessed are the folk that he hath chosen to him, to be his inheritance.<text:line-break/>  <text:line-break/>For our heart shall rejoice in him; * because we have hoped in his holy Name.<text:line-break/>  <text:line-break/>Let thy merciful kindness, O LORD, be upon us, * like as we do put our trust in thee.</text:p>
      </text:section>
      <text:p text:style-name="P9"/>
      <text:p text:style-name="P16">The Twenty Third Sunday after Trinity</text:p>
      <text:p text:style-name="P10">The reading from St. Paul's Epistle to the Philippians, chapter 3, beginning <text:line-break/>at the 17th verse.</text:p>
      <text:p text:style-name="P10">This passage may be found in the Book of Common Prayer on page 241.</text:p>
      <text:p text:style-name="P7"/>
      <text:section text:style-name="Sect3" text:name="Section1">
        <text:p text:style-name="Standard"><text:span text:style-name="T5">[Pause]</text:span><text:span text:style-name="T4"> </text:span><text:bookmark text:name="en-KJV-29439"/><text:span text:style-name="T6">Brethren, be followers together of me, and mark them which walk so as ye have us for an exsample.</text:span></text:p>
        <text:p text:style-name="Standard"><text:span text:style-name="T6"/></text:p>
        <text:p text:style-name="Standard"><text:bookmark text:name="en-KJV-29440"/><text:span text:style-name="T6">(For many walk, of whom I have told you often, and now tell you even weeping, that they are the enemies of the cross of Christ:</text:span></text:p>
        <text:p text:style-name="P21"/>
        <text:p text:style-name="P21"><text:bookmark text:name="en-KJV-29441"/>Whose end is destruction, whose God is their belly, and whose glory is in their shame, who mind earthly things.)</text:p>
        <text:p text:style-name="P21"><text:bookmark text:name="en-KJV-29442"/>For our citizenship is in heaven; from whence also we look for the Saviour, the Lord Jesus Christ:</text:p>
        <text:p text:style-name="P21"><text:bookmark text:name="en-KJV-29443"/>Who shall change our vile body, that it may be fashioned like unto his glorious body, according to the working whereby he is able even to subdue all things unto himself.</text:p>
        <text:p text:style-name="P20"/>
        <text:p text:style-name="P20"/>
        <text:p text:style-name="P20"/>
        <text:p text:style-name="P20"/>
        <text:p text:style-name="P15"><text:span text:style-name="T3">[Pause] </text:span><text:span text:style-name="T8">This is the word of the Lord.</text:span></text:p>
      </text:section>
      <text:p text:style-name="P8"/>
      <text:p text:style-name="P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Times New Roman" svg:font-family="'Times New Roman'"/>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11-04T15:03:24</dc:date>
    <dc:creator>Brad Cunningham</dc:creator>
    <meta:editing-duration>PT5H15M28S</meta:editing-duration>
    <meta:editing-cycles>21</meta:editing-cycles>
    <meta:generator>LibreOffice/3.5$Linux_x86 LibreOffice_project/350m1$Build-2</meta:generator>
    <meta:printed-by>Brad Cunningham</meta:printed-by>
    <meta:print-date>2014-11-11T12:04:08</meta:print-date>
    <meta:document-statistic meta:table-count="0" meta:image-count="0" meta:object-count="0" meta:page-count="3" meta:paragraph-count="21" meta:word-count="588" meta:character-count="3095" meta:non-whitespace-character-count="2485"/>
  </office:meta>
</office:document-meta>
</file>