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style:text-properties fo:font-size="14pt" style:font-size-asian="14pt" style:font-size-complex="14pt"/>
    </style:style>
    <style:style style:name="P2" style:family="paragraph" style:parent-style-name="Standard">
      <style:paragraph-properties fo:line-height="150%" fo:text-align="center" style:justify-single-word="false"/>
      <style:text-properties fo:font-size="12pt" fo:font-style="italic" style:font-size-asian="12pt" style:font-style-asian="italic" style:font-size-complex="12pt" style:font-style-complex="italic"/>
    </style:style>
    <style:style style:name="P3" style:family="paragraph" style:parent-style-name="Standard">
      <style:paragraph-properties fo:margin-top="0in" fo:margin-bottom="0.0598in" fo:line-height="100%"/>
      <style:text-properties fo:font-size="14pt" style:font-size-asian="14pt" style:font-size-complex="14pt"/>
    </style:style>
    <style:style style:name="P4" style:family="paragraph" style:parent-style-name="Standard">
      <style:paragraph-properties fo:margin-top="0in" fo:margin-bottom="0.1in" fo:line-height="150%"/>
      <style:text-properties fo:font-size="14pt" style:font-size-asian="14pt" style:font-size-complex="14pt"/>
    </style:style>
    <style:style style:name="P5"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6"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7" style:family="paragraph" style:parent-style-name="Text_20_body">
      <style:paragraph-properties fo:line-height="150%"/>
      <style:text-properties fo:font-size="14pt" style:font-size-asian="14pt" style:font-size-complex="14pt"/>
    </style:style>
    <style:style style:name="P8" style:family="paragraph" style:parent-style-name="Standard">
      <style:paragraph-properties fo:line-height="150%" fo:text-align="center" style:justify-single-word="false"/>
      <style:text-properties fo:color="#800000" fo:font-size="12pt" fo:font-style="normal" style:font-size-asian="12pt" style:font-style-asian="normal" style:font-size-complex="12pt" style:font-style-complex="normal"/>
    </style:style>
    <style:style style:name="P9" style:family="paragraph" style:parent-style-name="Standard">
      <style:paragraph-properties fo:line-height="150%" fo:text-align="center" style:justify-single-word="false"/>
      <style:text-properties fo:color="#800000" fo:font-size="12pt" fo:font-style="italic" style:font-size-asian="12pt" style:font-style-asian="italic" style:font-size-complex="12pt" style:font-style-complex="italic"/>
    </style:style>
    <style:style style:name="P10" style:family="paragraph" style:parent-style-name="Standard">
      <style:paragraph-properties fo:line-height="150%" fo:text-align="center" style:justify-single-word="false"/>
      <style:text-properties fo:font-size="14pt" style:font-size-asian="14pt" style:font-size-complex="14pt"/>
    </style:style>
    <style:style style:name="P11" style:family="paragraph" style:parent-style-name="Standard">
      <style:paragraph-properties fo:line-height="150%" fo:text-align="center" style:justify-single-word="false" fo:break-before="page"/>
      <style:text-properties fo:color="#800000" fo:font-size="12pt" fo:font-style="normal" style:font-size-asian="12pt" style:font-style-asian="normal" style:font-size-complex="12pt" style:font-style-complex="normal"/>
    </style:style>
    <style:style style:name="P12" style:family="paragraph" style:parent-style-name="Standard">
      <style:paragraph-properties fo:margin-top="0in" fo:margin-bottom="0.1in" fo:line-height="150%"/>
      <style:text-properties fo:font-size="14pt" style:font-size-asian="14pt" style:font-size-complex="14pt"/>
    </style:style>
    <style:style style:name="P13" style:family="paragraph" style:parent-style-name="Standard">
      <style:paragraph-properties fo:margin-top="0in" fo:margin-bottom="0.1in" fo:line-height="150%" fo:text-align="center" style:justify-single-word="false"/>
      <style:text-properties fo:font-size="14pt" fo:font-style="italic" style:font-size-asian="14pt" style:font-style-asian="italic" style:font-size-complex="14pt" style:font-style-complex="italic"/>
    </style:style>
    <style:style style:name="P14" style:family="paragraph" style:parent-style-name="Standard">
      <style:paragraph-properties fo:margin-top="0in" fo:margin-bottom="0.1in" fo:line-height="150%" fo:text-align="center" style:justify-single-word="false"/>
      <style:text-properties fo:color="#800000" fo:font-size="12pt" fo:font-style="italic" style:font-size-asian="12pt" style:font-style-asian="italic" style:font-size-complex="12pt" style:font-style-complex="italic"/>
    </style:style>
    <style:style style:name="P15" style:family="paragraph" style:parent-style-name="Standard">
      <style:paragraph-properties fo:margin-top="0in" fo:margin-bottom="0.1in" fo:line-height="150%" fo:text-align="center" style:justify-single-word="false" fo:break-before="page"/>
      <style:text-properties fo:color="#800000" fo:font-size="12pt" fo:font-style="normal" style:font-size-asian="12pt" style:font-style-asian="normal" style:font-size-complex="12pt" style:font-style-complex="normal"/>
    </style:style>
    <style:style style:name="P16" style:family="paragraph" style:parent-style-name="Standard">
      <style:paragraph-properties fo:margin-left="1in" fo:margin-right="0.9272in" fo:margin-top="0in" fo:margin-bottom="0.1in" fo:line-height="150%" fo:text-indent="0in" style:auto-text-indent="false"/>
      <style:text-properties fo:font-size="14pt" style:font-size-asian="14pt" style:font-size-complex="14pt"/>
    </style:style>
    <style:style style:name="P17" style:family="paragraph" style:parent-style-name="Quotations">
      <style:paragraph-properties fo:margin-left="0in" fo:margin-right="0.3937in" fo:margin-top="0in" fo:margin-bottom="0.1in" fo:line-height="100%" fo:text-indent="0in" style:auto-text-indent="false"/>
      <style:text-properties fo:font-size="14pt" fo:font-weight="bold" style:font-size-asian="14pt" style:font-size-complex="14pt"/>
    </style:style>
    <style:style style:name="T1" style:family="text">
      <style:text-properties fo:font-style="italic"/>
    </style:style>
    <style:style style:name="T2" style:family="text">
      <style:text-properties fo:font-variant="small-cap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The Eighth Sunday after Trinity </text:p>
      <text:p text:style-name="P2"/>
      <text:p text:style-name="P1">The Reading from the Book of Proverbs, Chapter 1, beginning at the first verse.</text:p>
      <text:p text:style-name="P1">This passage may be found in the pew bible on page 725.</text:p>
      <text:p text:style-name="P1"/>
      <text:p text:style-name="P9">(Pause to allow parishioners to find the page.)</text:p>
      <text:p text:style-name="P1"/>
      <text:p text:style-name="P7">The proverbs of Solomon the son of David, king of Israel:</text:p>
      <text:p text:style-name="P7"><text:bookmark text:name="en-NKJV-16403"/>To know wisdom and instruction,<text:line-break/>To perceive the words of understanding,<text:line-break/><text:bookmark text:name="en-NKJV-16404"/>To receive the instruction of wisdom,<text:line-break/>Justice, judgment, and equity;<text:line-break/><text:bookmark text:name="en-NKJV-16405"/>To give prudence to the simple,<text:line-break/>To the young man knowledge and discretion—<text:line-break/><text:bookmark text:name="en-NKJV-16406"/>A wise <text:span text:style-name="T1">man</text:span> will hear and increase learning,<text:line-break/>And a man of understanding will attain wise counsel,<text:line-break/><text:bookmark text:name="en-NKJV-16407"/>To understand a proverb and an enigma,<text:line-break/>The words of the wise and their riddles.<text:line-break/><text:bookmark text:name="en-NKJV-16408"/>The fear of the <text:span text:style-name="T2">Lord</text:span> <text:span text:style-name="T1">is</text:span> the beginning of knowledge,<text:line-break/><text:span text:style-name="T1">But</text:span> fools despise wisdom and instruction.</text:p>
      <text:p text:style-name="P7">My son, hear the instruction of your father,<text:line-break/>And do not forsake the law of your mother;<text:line-break/><text:bookmark text:name="en-NKJV-16410"/>For they <text:span text:style-name="T1">will be</text:span> a graceful ornament on your head,<text:line-break/>And chains about your neck.</text:p>
      <text:p text:style-name="P9">(Pause for a count of 5)</text:p>
      <text:p text:style-name="P1"/>
      <text:p text:style-name="P10">This is the word of the Lord.</text:p>
      <text:p text:style-name="P11">The Eighth Sunday after Trinity </text:p>
      <text:p text:style-name="P10">Psalm 119:33-48</text:p>
      <text:p text:style-name="P3"/>
      <text:p text:style-name="P17">TEACH me, O LORD, the way of thy statutes, * and I shall keep it unto <text:line-break/>the end.</text:p>
      <text:p text:style-name="P17">Give me understanding, and I shall keep thy law; * yea, I shall keep it with my whole heart.</text:p>
      <text:p text:style-name="P17">Make me to go in the path of thy commandments; * for therein is my desire.<text:line-break/>Incline my heart unto thy testimonies, * and not to covetousness.</text:p>
      <text:p text:style-name="P17">O turn away mine eyes, lest they behold vanity; * and quicken thou me in <text:line-break/>thy way.</text:p>
      <text:p text:style-name="P17">O stablish thy word in thy servant, * that I may fear thee.</text:p>
      <text:p text:style-name="P17">Take away the rebuke that I am afraid of; * for thy judgments are good.</text:p>
      <text:p text:style-name="P17">Behold, my delight is in thy commandments; * O quicken me in <text:line-break/>thy righteousness.</text:p>
      <text:p text:style-name="P17">LET thy loving mercy come also unto me, O LORD, * even thy salvation, according unto thy word.</text:p>
      <text:p text:style-name="P17">So shall I make answer unto my blasphemers; * for my trust is in thy word.</text:p>
      <text:p text:style-name="P17">O take not the word of thy truth utterly out of my mouth; * for my hope is in thy judgments.</text:p>
      <text:p text:style-name="P17">So shall I alway keep thy law; * yea, for ever and ever.</text:p>
      <text:p text:style-name="P17">And I will walk at liberty; * for I seek thy commandments.</text:p>
      <text:p text:style-name="P17">I will speak of thy testimonies also, even before kings, * and will not <text:line-break/>be ashamed.</text:p>
      <text:p text:style-name="P17">And my delight shall be in thy commandments, * which I have loved.</text:p>
      <text:p text:style-name="P17">My hands also will I lift up unto thy commandments, which I have loved; * and my study shall be in thy statutes.</text:p>
      <text:p text:style-name="P4"/>
      <text:p text:style-name="P15">The Eighth Sunday after Trinity </text:p>
      <text:p text:style-name="P4">A reading from St. Paul's Epistle to the Romans, chapter 8, beginning at the 12th verse.</text:p>
      <text:p text:style-name="P4">This passage may be found in the Book of Common Prayer on page 220</text:p>
      <text:p text:style-name="P14"/>
      <text:p text:style-name="P14">(Pause to allow parishioners to find the page.)</text:p>
      <text:p text:style-name="P6"/>
      <text:p text:style-name="P16">MY BRETHREN, we are debtors, not to the flesh, to live after the flesh. For if ye live after the flesh, ye shall die: but if ye through the Spirit do mortify the deeds of the body, ye shall live. For as many as are led by the Spirit of God, they are the sons of God. For ye have not received the spirit of bondage again to fear; but ye have received the Spirit of adoption, whereby we cry, Abba, Father. The Spirit itself beareth witness with our spirit, that we are the children of God. And if children, then heirs; heirs of God, and joint-heirs with Christ; if so be that we suffer with him, that we may be also glorified with him.</text:p>
      <text:p text:style-name="P4"/>
      <text:p text:style-name="P14">(Pause for a count of 5)</text:p>
      <text:p text:style-name="P5"/>
      <text:p text:style-name="P13">This is the word of the Lord.</text:p>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6-25T10:53:20</dc:date>
    <dc:creator>Brad Cunningham</dc:creator>
    <meta:editing-duration>PT3M1S</meta:editing-duration>
    <meta:editing-cycles>2</meta:editing-cycles>
    <meta:generator>LibreOffice/3.5$Linux_x86 LibreOffice_project/350m1$Build-2</meta:generator>
    <meta:document-statistic meta:table-count="0" meta:image-count="0" meta:object-count="0" meta:page-count="3" meta:paragraph-count="33" meta:word-count="620" meta:character-count="3180" meta:non-whitespace-character-count="2586"/>
  </office:meta>
</office:document-meta>
</file>