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Helvetica Neue" svg:font-family="'Helvetica Neue', Helvetica, Arial, sans-serif"/>
    <style:font-face style:name="Lohit Hindi1" svg:font-family="'Lohit Hind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Text_20_body">
      <style:paragraph-properties fo:margin-left="0in" fo:margin-right="0in" fo:margin-top="0in" fo:margin-bottom="0in" style:line-height-at-least="0.2083in" fo:widows="1" fo:text-indent="0in" style:auto-text-indent="false"/>
      <style:text-properties fo:font-variant="normal" fo:text-transform="none" fo:color="#000000" fo:letter-spacing="normal"/>
    </style:style>
    <style:style style:name="P2" style:family="paragraph" style:parent-style-name="Text_20_body">
      <style:paragraph-properties fo:margin-left="0in" fo:margin-right="0in" fo:margin-top="0in" fo:margin-bottom="0in" style:line-height-at-least="0.2083in" fo:widows="1" fo:text-indent="0in" style:auto-text-indent="false"/>
      <style:text-properties fo:font-variant="normal" fo:text-transform="none" fo:color="#000000" fo:font-size="16pt" fo:letter-spacing="normal" style:font-size-asian="16pt" style:font-size-complex="16pt"/>
    </style:style>
    <style:style style:name="P3" style:family="paragraph" style:parent-style-name="Text_20_body">
      <style:paragraph-properties fo:margin-left="0in" fo:margin-right="0in" fo:margin-top="0in" fo:margin-bottom="0in" style:line-height-at-least="0.2083in" fo:text-align="center" style:justify-single-word="false" fo:widows="1" fo:text-indent="0in" style:auto-text-indent="false"/>
      <style:text-properties fo:font-variant="normal" fo:text-transform="none" style:use-window-font-color="true" fo:font-size="12pt" fo:letter-spacing="normal" style:font-size-asian="12pt" style:font-size-complex="12pt"/>
    </style:style>
    <style:style style:name="P4" style:family="paragraph" style:parent-style-name="Text_20_body">
      <style:paragraph-properties fo:margin-left="0in" fo:margin-right="-0.2917in" fo:margin-top="0in" fo:margin-bottom="0in" style:line-height-at-least="0.2083in" fo:widows="1" fo:text-indent="0in" style:auto-text-indent="false"/>
      <style:text-properties fo:font-variant="normal" fo:text-transform="none" fo:color="#000000" style:font-name="Liberation Serif" fo:font-size="16pt" fo:letter-spacing="normal" style:font-size-asian="16pt" style:font-size-complex="16pt"/>
    </style:style>
    <style:style style:name="P5" style:family="paragraph" style:parent-style-name="Text_20_body">
      <style:paragraph-properties fo:margin-left="0in" fo:margin-right="-0.2917in" fo:margin-top="0in" fo:margin-bottom="0in" style:line-height-at-least="0.2083in" fo:widows="1" fo:text-indent="0in" style:auto-text-indent="false"/>
      <style:text-properties fo:font-variant="normal" fo:text-transform="none" fo:color="#000000" style:font-name="Liberation Serif" fo:font-size="16pt" fo:letter-spacing="normal" fo:font-style="normal" fo:font-weight="normal" style:font-size-asian="16pt" style:font-size-complex="16pt"/>
    </style:style>
    <style:style style:name="T1" style:family="text">
      <style:text-properties fo:font-style="normal" fo:font-weight="normal"/>
    </style:style>
    <style:style style:name="T2" style:family="text">
      <style:text-properties style:font-name="Helvetica Neue" fo:font-style="normal" fo:font-weight="normal"/>
    </style:style>
    <style:style style:name="T3" style:family="text">
      <style:text-properties style:font-name="Helvetica Neue" fo:font-size="10.5pt" fo:font-style="normal" fo:font-weight="normal"/>
    </style:style>
    <style:style style:name="T4" style:family="text">
      <style:text-properties style:font-name="Helvetica Neue" fo:font-size="10.5pt" fo:font-style="italic" fo:font-weight="normal"/>
    </style:style>
    <style:style style:name="T5" style:family="text">
      <style:text-properties style:font-name="Helvetica Neue" fo:font-style="italic" fo:font-weight="normal"/>
    </style:style>
    <style:style style:name="T6" style:family="text">
      <style:text-properties fo:font-style="italic"/>
    </style:style>
    <style:style style:name="T7" style:family="text">
      <style:text-properties fo:font-style="italic" fo:font-weight="normal"/>
    </style:style>
    <style:style style:name="Sect1" style:family="section">
      <style:section-properties text:dont-balance-text-columns="false" fo:margin-left="0in" fo:margin-right="0.0209in" style:editable="false">
        <style:columns fo:column-count="2">
          <style:column style:rel-width="5280*" fo:start-indent="0in" fo:end-indent="0.2in"/>
          <style:column style:rel-width="5175*" fo:start-indent="0.2in" fo:end-indent="0in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3">The Nativity of St. John the Baptist</text:p>
      <text:p text:style-name="P2"/>
      <text:p text:style-name="P2">A Reading from the Prophet Isaiah, chapter 40, beginning at the first verse.</text:p>
      <text:p text:style-name="P2"/>
      <text:p text:style-name="P1"/>
      <text:section text:style-name="Sect1" text:name="Section1">
        <text:p text:style-name="P4">“<text:span text:style-name="T1">Comfort, yes, comfort My people!”<text:line-break/>Says your God.<text:line-break/>“Speak comfort to Jerusalem, <text:line-break/> <text:s text:c="4"/>and cry out to her,<text:line-break/>That her warfare is ended,<text:line-break/>That her iniquity is pardoned;<text:line-break/>For she has received from the Lord’s hand<text:line-break/>Double for all her sins.”</text:span></text:p>
        <text:p text:style-name="P5">The voice of one crying in the wilderness:<text:line-break/>“Prepare the way of the Lord;<text:line-break/>Make straight in the desert<text:line-break/>A highway for our God.<text:line-break/>Every valley shall be exalted<text:line-break/>And every mountain and hill brought low;<text:line-break/>The crooked places shall be made straight<text:line-break/>And the rough places smooth;<text:line-break/>The glory of the Lord shall be revealed,<text:line-break/>And all flesh shall see <text:span text:style-name="T6">it</text:span> together;<text:line-break/>For the mouth of the Lord has spoken.”</text:p>
        <text:p text:style-name="P5">The voice said, “Cry out!”<text:line-break/>And he said, “What shall I cry?”</text:p>
        <text:p text:style-name="P4">“<text:span text:style-name="T1">All flesh </text:span><text:span text:style-name="T7">is</text:span><text:span text:style-name="T1"> grass,<text:line-break/>And all its loveliness </text:span><text:span text:style-name="T7">is</text:span><text:span text:style-name="T1"> like <text:line-break/> <text:s text:c="4"/>the flower of the field.<text:line-break/>The grass withers, the flower fades,<text:line-break/>Because the breath of the Lord <text:line-break/> <text:s text:c="4"/>blows upon it;<text:line-break/>Surely the people </text:span><text:span text:style-name="T7">are</text:span><text:span text:style-name="T1"> grass.<text:line-break/>The grass withers, the flower fades,<text:line-break/>But the word of our God stands forever.”</text:span></text:p>
        <text:p text:style-name="P5">O Zion,<text:line-break/>You who bring good tidings,<text:line-break/>Get up into the high mountain;<text:line-break/>O Jerusalem,<text:line-break/>You who bring good tidings,<text:line-break/>Lift up your voice with strength,<text:line-break/>Lift <text:span text:style-name="T6">it</text:span> up, be not afraid;<text:line-break/>Say to the cities of Judah, “Behold your God!”</text:p>
        <text:p text:style-name="P5">Behold, the Lord God shall come with a strong <text:span text:style-name="T6">hand,</text:span><text:line-break/>And His arm shall rule for Him;<text:line-break/>Behold, His reward <text:span text:style-name="T6">is</text:span> with Him,<text:line-break/>And His work before Him.<text:line-break/>He will feed His flock like a shepherd;<text:line-break/>He will gather the lambs with His arm,<text:line-break/>And carry <text:span text:style-name="T6">them</text:span> in His bosom,<text:line-break/><text:span text:style-name="T6">And</text:span> gently lead those who are <text:line-break/> <text:s text:c="4"/>with young.</text:p>
        <text:p text:style-name="P5"/>
        <text:p text:style-name="P5"/>
        <text:p text:style-name="P5"/>
        <text:p text:style-name="P5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Helvetica Neue" svg:font-family="'Helvetica Neue', Helvetica, Arial, sans-serif"/>
    <style:font-face style:name="Lohit Hindi1" svg:font-family="'Lohit Hind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25in" fo:margin-top="0.25in" fo:margin-bottom="0.25in" fo:margin-left="0.25in" fo:margin-right="0.25in" style:writing-mode="lr-tb" style:footnote-max-height="0in">
        <style:columns fo:column-count="1" fo:column-gap="0in"/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rad Cunningham</meta:initial-creator>
    <meta:creation-date>2015-06-23T12:26:59</meta:creation-date>
    <meta:printed-by>Brad Cunningham</meta:printed-by>
    <meta:print-date>2015-06-23T12:31:01</meta:print-date>
    <dc:date>2015-06-23T15:27:07</dc:date>
    <dc:creator>Brad Cunningham</dc:creator>
    <meta:editing-duration>PT2H45M8S</meta:editing-duration>
    <meta:editing-cycles>1</meta:editing-cycles>
    <meta:document-statistic meta:table-count="0" meta:image-count="0" meta:object-count="0" meta:page-count="1" meta:paragraph-count="8" meta:word-count="291" meta:character-count="1572" meta:non-whitespace-character-count="1265"/>
    <meta:generator>LibreOffice/3.5$Linux_x86 LibreOffice_project/350m1$Build-2</meta:generator>
  </office:meta>
</office:document-meta>
</file>