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figurations2/" manifest:media-type="application/vnd.sun.xml.ui.configuration"/>
  <manifest:file-entry manifest:full-path="content.xml" manifest:media-type="text/xml"/>
  <manifest:file-entry manifest:full-path="meta.xml" manifest:media-type="text/xml"/>
  <manifest:file-entry manifest:full-path="manifest.rdf" manifest:media-type="application/rdf+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Unifont" svg:font-family="Unifont" style:font-family-generic="system" style:font-pitch="variable"/>
  </office:font-face-decls>
  <office:automatic-styles>
    <style:style style:name="P1" style:family="paragraph" style:parent-style-name="Standard_20__28_user_29_">
      <style:paragraph-properties fo:line-height="150%"/>
      <style:text-properties officeooo:paragraph-rsid="000b0f27"/>
    </style:style>
    <style:style style:name="T1" style:family="text">
      <style:text-properties fo:font-size="14pt" style:font-size-asian="14pt" style:font-size-complex="14pt"/>
    </style:style>
    <style:style style:name="T2" style:family="text">
      <style:text-properties fo:font-size="14pt" fo:font-weight="normal" style:font-size-asian="14pt" style:font-weight-asian="normal" style:font-size-complex="14pt" style:font-weight-complex="normal"/>
    </style:style>
  </office:automatic-styles>
  <office:body>
    <office:text>
      <text:tracked-changes text:track-changes="false">
        <text:changed-region xml:id="ct94734620580848" text:id="ct94734620580848">
          <text:insertion>
            <office:change-info>
              <dc:creator>Figueroa Andrew</dc:creator>
              <dc:date>2019-08-23T13:01:20.527760488</dc:date>
            </office:change-info>
          </text:insertion>
        </text:changed-region>
        <text:changed-region xml:id="ct94734664594256" text:id="ct94734664594256">
          <text:deletion>
            <office:change-info>
              <dc:creator>Figueroa Andrew</dc:creator>
              <dc:date>2019-08-23T13:01:20.527760488</dc:date>
            </office:change-info>
            <text:p text:style-name="P1"><text:span text:style-name="T2">gospel</text:span></text:p>
          </text:deletion>
        </text:changed-region>
        <text:changed-region xml:id="ct94734620581296" text:id="ct94734620581296">
          <text:insertion>
            <office:change-info>
              <dc:creator>Figueroa Andrew</dc:creator>
              <dc:date>2019-08-23T13:01:20.527760488</dc:date>
            </office:change-info>
          </text:insertion>
        </text:changed-region>
        <text:changed-region xml:id="ct94734673133568" text:id="ct94734673133568">
          <text:deletion>
            <office:change-info>
              <dc:creator>Figueroa Andrew</dc:creator>
              <dc:date>2019-08-23T13:01:20.527760488</dc:date>
            </office:change-info>
            <text:p text:style-name="P1"><text:span text:style-name="T2">scriptures</text:span></text:p>
          </text:deletion>
        </text:changed-region>
        <text:changed-region xml:id="ct94734620581824" text:id="ct94734620581824">
          <text:insertion>
            <office:change-info>
              <dc:creator>Figueroa Andrew</dc:creator>
              <dc:date>2019-08-23T13:01:20.527760488</dc:date>
            </office:change-info>
          </text:insertion>
        </text:changed-region>
        <text:changed-region xml:id="ct94734674810896" text:id="ct94734674810896">
          <text:deletion>
            <office:change-info>
              <dc:creator>Figueroa Andrew</dc:creator>
              <dc:date>2019-08-23T13:01:20.527760488</dc:date>
            </office:change-info>
            <text:p text:style-name="P1"><text:span text:style-name="T2">scriptures: and</text:span></text:p>
          </text:deletion>
        </text:changed-region>
        <text:changed-region xml:id="ct94734620582352" text:id="ct94734620582352">
          <text:insertion>
            <office:change-info>
              <dc:creator>Figueroa Andrew</dc:creator>
              <dc:date>2019-08-23T13:01:20.527760488</dc:date>
            </office:change-info>
          </text:insertion>
        </text:changed-region>
        <text:changed-region xml:id="ct94734674867904" text:id="ct94734674867904">
          <text:deletion>
            <office:change-info>
              <dc:creator>Figueroa Andrew</dc:creator>
              <dc:date>2019-08-23T13:01:20.527760488</dc:date>
            </office:change-info>
            <text:p text:style-name="P1"><text:span text:style-name="T2">apostles</text:span></text:p>
          </text:deletion>
        </text:changed-region>
        <text:changed-region xml:id="ct94734620591264" text:id="ct94734620591264">
          <text:insertion>
            <office:change-info>
              <dc:creator>Figueroa Andrew</dc:creator>
              <dc:date>2019-08-23T13:01:20.527760488</dc:date>
            </office:change-info>
          </text:insertion>
        </text:changed-region>
        <text:changed-region xml:id="ct94734674911776" text:id="ct94734674911776">
          <text:deletion>
            <office:change-info>
              <dc:creator>Figueroa Andrew</dc:creator>
              <dc:date>2019-08-23T13:01:20.527760488</dc:date>
            </office:change-info>
            <text:p text:style-name="P1"><text:span text:style-name="T2">apostles</text:span></text:p>
          </text:deletion>
        </text:changed-region>
        <text:changed-region xml:id="ct94734620591792" text:id="ct94734620591792">
          <text:insertion>
            <office:change-info>
              <dc:creator>Figueroa Andrew</dc:creator>
              <dc:date>2019-08-23T13:01:20.527760488</dc:date>
            </office:change-info>
          </text:insertion>
        </text:changed-region>
        <text:changed-region xml:id="ct94734674126624" text:id="ct94734674126624">
          <text:deletion>
            <office:change-info>
              <dc:creator>Figueroa Andrew</dc:creator>
              <dc:date>2019-08-23T13:01:20.527760488</dc:date>
            </office:change-info>
            <text:p text:style-name="P1"><text:span text:style-name="T2">apostle</text:span></text:p>
          </text:deletion>
        </text:changed-region>
        <text:changed-region xml:id="ct94734620592320" text:id="ct94734620592320">
          <text:insertion>
            <office:change-info>
              <dc:creator>Figueroa Andrew</dc:creator>
              <dc:date>2019-08-23T13:01:20.527760488</dc:date>
            </office:change-info>
          </text:insertion>
        </text:changed-region>
        <text:changed-region xml:id="ct94734672399952" text:id="ct94734672399952">
          <text:deletion>
            <office:change-info>
              <dc:creator>Figueroa Andrew</dc:creator>
              <dc:date>2019-08-23T13:01:20.527760488</dc:date>
            </office:change-info>
            <text:p text:style-name="P1"><text:span text:style-name="T2">church</text:span></text:p>
          </text:deletion>
        </text:changed-region>
        <text:changed-region xml:id="ct94734620592848" text:id="ct94734620592848">
          <text:insertion>
            <office:change-info>
              <dc:creator>Figueroa Andrew</dc:creator>
              <dc:date>2019-08-23T13:01:20.527760488</dc:date>
            </office:change-info>
          </text:insertion>
        </text:changed-region>
        <text:changed-region xml:id="ct94734620580256" text:id="ct94734620580256">
          <text:deletion>
            <office:change-info>
              <dc:creator>Figueroa Andrew</dc:creator>
              <dc:date>2019-08-23T13:01:20.527760488</dc:date>
            </office:change-info>
            <text:p text:style-name="P1"><text:span text:style-name="T2">:</text:span></text:p>
          </text:deletion>
        </text:changed-region>
      </text:tracked-changes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1">BRETHREN, I declare unto you the </text:span><text:change-start text:change-id="ct94734620580848"/><text:span text:style-name="T1">Gospel</text:span><text:change-end text:change-id="ct94734620580848"/><text:change text:change-id="ct94734664594256"/><text:span text:style-name="T1"> which I preached unto you, which also ye have received, and wherein ye stand; by which also ye are saved, if ye keep in memory what I preached unto you, unless ye have believed in vain. For I delivered unto you first of all that which I also received, how that Christ died for our sins according to the </text:span><text:change-start text:change-id="ct94734620581296"/><text:span text:style-name="T1">Scriptures</text:span><text:change-end text:change-id="ct94734620581296"/><text:change text:change-id="ct94734673133568"/><text:span text:style-name="T1">; and that he was buried, and that he rose again the third day according to the </text:span><text:change-start text:change-id="ct94734620581824"/><text:span text:style-name="T1">Scriptures. And</text:span><text:change-end text:change-id="ct94734620581824"/><text:change text:change-id="ct94734674810896"/><text:span text:style-name="T1"> that he was seen of Cephas, then of the twelve: after that, he was seen of above five hundred brethren at once; of whom the greater part remain unto this present, but some are fallen asleep. After that, he was seen of James; then of all the </text:span><text:change-start text:change-id="ct94734620582352"/><text:span text:style-name="T1">Apostles</text:span><text:change-end text:change-id="ct94734620582352"/><text:change text:change-id="ct94734674867904"/><text:span text:style-name="T1">. And last of all he was seen of me also, as of one born out of due time. For I am the least of the </text:span><text:change-start text:change-id="ct94734620591264"/><text:span text:style-name="T1">Apostles</text:span><text:change-end text:change-id="ct94734620591264"/><text:change text:change-id="ct94734674911776"/><text:span text:style-name="T1">, that am not meet to be called an </text:span><text:change-start text:change-id="ct94734620591792"/><text:span text:style-name="T1">Apostle</text:span><text:change-end text:change-id="ct94734620591792"/><text:change text:change-id="ct94734674126624"/><text:span text:style-name="T1">, because I persecuted the </text:span><text:change-start text:change-id="ct94734620592320"/><text:span text:style-name="T1">Church</text:span><text:change-end text:change-id="ct94734620592320"/><text:change text:change-id="ct94734672399952"/><text:span text:style-name="T1"> of God. But by the grace of God I am what I am: and his grace which was bestowed upon me was not in vain; but I laboured more abundantly than they all</text:span><text:change-start text:change-id="ct94734620592848"/><text:span text:style-name="T1">;</text:span><text:change-end text:change-id="ct94734620592848"/><text:change text:change-id="ct94734620580256"/><text:span text:style-name="T1"> yet not I, but the grace of God which was with me. Therefore whether it were I or they, so we preach, and so ye believed.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Unifont" svg:font-family="Unifont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Unifont" style:font-size-asian="10.5pt" style:language-asian="zh" style:country-asian="CN" style:font-name-complex="Unifont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Liberation Serif" fo:font-size="12pt" fo:language="en" fo:country="US" style:letter-kerning="true" style:font-name-asian="Unifont" style:font-size-asian="10.5pt" style:language-asian="zh" style:country-asian="CN" style:font-name-complex="Unifont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Unifont" style:font-family-asian="Unifont" style:font-family-generic-asian="system" style:font-pitch-asian="variable" style:font-size-asian="14pt" style:font-name-complex="Unifont" style:font-family-complex="Unifont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Standard_20__28_user_29_" style:display-name="Standard (user)" style:family="paragraph" style:default-outline-level="">
      <style:paragraph-properties fo:text-align="start" style:justify-single-word="false" fo:orphans="0" fo:widows="0" fo:hyphenation-ladder-count="no-limit" style:vertical-align="baseline" style:writing-mode="lr-tb"/>
      <style:text-properties fo:hyphenate="false" fo:hyphenation-remain-char-count="2" fo:hyphenation-push-char-count="2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page-layout style:name="Mpm1">
      <style:page-layout-properties fo:page-width="8.5in" fo:page-height="11in" style:num-format="1" style:print-orientation="portrait" fo:margin-top="0.7874in" fo:margin-bottom="0.7874in" fo:margin-left="0.7874in" fo:margin-right="0.7874in" style:writing-mode="lr-tb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Figueroa Andrew</meta:initial-creator>
    <meta:creation-date>2019-08-23T12:50:11.471139453</meta:creation-date>
    <dc:date>2019-08-23T13:05:55.263596037</dc:date>
    <dc:creator>Figueroa Andrew</dc:creator>
    <meta:editing-duration>PT15M44S</meta:editing-duration>
    <meta:editing-cycles>2</meta:editing-cycles>
    <meta:generator>LibreOffice/6.2.5.2$Linux_X86_64 LibreOffice_project/20$Build-2</meta:generator>
    <meta:document-statistic meta:table-count="0" meta:image-count="0" meta:object-count="0" meta:page-count="1" meta:paragraph-count="1" meta:word-count="232" meta:character-count="1155" meta:non-whitespace-character-count="924"/>
  </office:meta>
</office:document-meta>
</file>