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line">
      <loext:graphic-properties draw:fill="solid" draw:fill-color="#ffffff"/>
      <style:paragraph-properties fo:margin-top="0in" fo:margin-bottom="0in" loext:contextual-spacing="false" style:line-height-at-least="0.2917in" fo:text-align="center" style:justify-single-word="false" fo:background-color="#ffffff"/>
      <style:text-properties officeooo:paragraph-rsid="00016f9c"/>
    </style:style>
    <style:style style:name="P2" style:family="paragraph" style:parent-style-name="line">
      <loext:graphic-properties draw:fill="solid" draw:fill-color="#ffffff"/>
      <style:paragraph-properties fo:margin-top="0in" fo:margin-bottom="0in" loext:contextual-spacing="false" style:line-height-at-least="0.2917in" fo:background-color="#ffffff"/>
      <style:text-properties officeooo:paragraph-rsid="00016f9c"/>
    </style:style>
    <style:style style:name="P3" style:family="paragraph" style:parent-style-name="Standard">
      <loext:graphic-properties draw:fill="solid" draw:fill-color="#ffffff"/>
      <style:paragraph-properties fo:margin-top="0in" fo:margin-bottom="0in" loext:contextual-spacing="false" style:line-height-at-least="0.2917in" fo:background-color="#ffffff"/>
      <style:text-properties officeooo:paragraph-rsid="00030b59"/>
    </style:style>
    <style:style style:name="P4" style:family="paragraph" style:parent-style-name="Standard_20__28_user_29_">
      <style:paragraph-properties fo:line-height="150%"/>
      <style:text-properties fo:font-size="14pt" officeooo:paragraph-rsid="00016f9c" style:font-size-asian="14pt" style:font-size-complex="14pt"/>
    </style:style>
    <style:style style:name="P5" style:family="paragraph" style:parent-style-name="Standard_20__28_user_29_">
      <style:paragraph-properties fo:line-height="150%"/>
      <style:text-properties fo:font-size="14pt" officeooo:paragraph-rsid="00030b59" style:font-size-asian="14pt" style:font-size-complex="14pt"/>
    </style:style>
    <style:style style:name="P6" style:family="paragraph" style:parent-style-name="Standard_20__28_user_29_">
      <style:paragraph-properties fo:line-height="150%" fo:text-align="center" style:justify-single-word="false"/>
      <style:text-properties fo:color="#800000" fo:font-style="italic" officeooo:paragraph-rsid="00016f9c" style:font-style-asian="italic" style:font-style-complex="italic"/>
    </style:style>
    <style:style style:name="P7" style:family="paragraph" style:parent-style-name="Standard_20__28_user_29_">
      <style:paragraph-properties fo:line-height="150%" fo:text-align="center" style:justify-single-word="false"/>
      <style:text-properties fo:font-weight="bold" officeooo:paragraph-rsid="00030b59" style:font-weight-asian="bold" style:font-weight-complex="bold"/>
    </style:style>
    <style:style style:name="P8" style:family="paragraph" style:parent-style-name="Standard_20__28_user_29_">
      <style:paragraph-properties fo:line-height="150%"/>
      <style:text-properties fo:font-size="15pt" officeooo:paragraph-rsid="00096d43" style:font-size-asian="15pt" style:font-size-complex="15pt"/>
    </style:style>
    <style:style style:name="P9" style:family="paragraph" style:parent-style-name="Standard_20__28_user_29_">
      <style:paragraph-properties fo:line-height="150%"/>
      <style:text-properties fo:font-size="16pt" officeooo:paragraph-rsid="00096d43" style:font-size-asian="16pt" style:font-size-complex="16pt"/>
    </style:style>
    <style:style style:name="P10" style:family="paragraph" style:parent-style-name="Standard_20__28_user_29_">
      <loext:graphic-properties draw:fill="solid" draw:fill-color="#ffffff"/>
      <style:paragraph-properties fo:margin-left="1in" fo:margin-right="1.05in" fo:margin-top="0in" fo:margin-bottom="0.1in" loext:contextual-spacing="false" fo:line-height="150%" fo:text-align="center" style:justify-single-word="false" fo:text-indent="0in" style:auto-text-indent="false" fo:background-color="#ffffff"/>
      <style:text-properties style:use-window-font-color="true" fo:font-size="14pt" fo:font-style="normal" officeooo:paragraph-rsid="000181df" style:font-size-asian="14pt" style:font-style-asian="normal" style:font-size-complex="14pt" style:font-style-complex="normal"/>
    </style:style>
    <style:style style:name="P11" style:family="paragraph" style:parent-style-name="Quotations">
      <loext:graphic-properties draw:fill="solid" draw:fill-color="#ffffff"/>
      <style:paragraph-properties fo:margin-left="1in" fo:margin-right="1.05in" fo:margin-top="0in" fo:margin-bottom="0in" loext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12" style:family="paragraph" style:parent-style-name="Standard_20__28_user_29_">
      <style:paragraph-properties fo:line-height="150%" fo:text-align="center" style:justify-single-word="false" fo:break-before="page"/>
      <style:text-properties fo:color="#800000" fo:font-weight="bold" officeooo:paragraph-rsid="000181df" style:font-weight-asian="bold" style:font-weight-complex="bold"/>
    </style:style>
    <style:style style:name="P13" style:family="paragraph" style:parent-style-name="Standard_20__28_user_29_">
      <style:paragraph-properties fo:margin-top="0in" fo:margin-bottom="0.1in" loext:contextual-spacing="false" fo:line-height="150%" fo:text-align="center" style:justify-single-word="false" fo:break-before="page"/>
      <style:text-properties fo:color="#800000" fo:font-weight="bold" officeooo:paragraph-rsid="000181df" style:font-weight-asian="bold" style:font-weight-complex="bold"/>
    </style:style>
    <style:style style:name="P14" style:family="paragraph" style:parent-style-name="Standard_20__28_user_29_">
      <style:paragraph-properties fo:margin-top="0in" fo:margin-bottom="0.1in" loext:contextual-spacing="false" fo:line-height="150%"/>
      <style:text-properties fo:font-size="14pt" officeooo:paragraph-rsid="000181df" style:font-size-asian="14pt" style:font-size-complex="14pt"/>
    </style:style>
    <style:style style:name="P15" style:family="paragraph" style:parent-style-name="Standard_20__28_user_29_">
      <style:paragraph-properties fo:margin-top="0in" fo:margin-bottom="0.1in" loext:contextual-spacing="false" fo:line-height="150%" fo:text-align="center" style:justify-single-word="false"/>
      <style:text-properties fo:color="#800000" fo:font-style="italic" officeooo:paragraph-rsid="000181df" style:font-style-asian="italic" style:font-style-complex="italic"/>
    </style:style>
    <style:style style:name="P16" style:family="paragraph" style:parent-style-name="Standard_20__28_user_29_">
      <style:paragraph-properties fo:margin-top="0in" fo:margin-bottom="0.1in" loext:contextual-spacing="false" fo:line-height="150%" fo:text-align="center" style:justify-single-word="false"/>
      <style:text-properties fo:color="#800000" fo:font-style="normal" officeooo:paragraph-rsid="000181df" style:font-style-asian="normal" style:font-style-complex="normal"/>
    </style:style>
    <style:style style:name="P17" style:family="paragraph" style:parent-style-name="Standard_20__28_user_29_">
      <style:paragraph-properties fo:margin-left="0.5in" fo:margin-right="0.55in" fo:margin-top="0in" fo:margin-bottom="0.1in" loext:contextual-spacing="false" fo:line-height="100%" fo:text-indent="0in" style:auto-text-indent="false"/>
      <style:text-properties fo:font-size="14pt" officeooo:paragraph-rsid="00030b59" style:font-size-asian="14pt" style:font-size-complex="14pt"/>
    </style:style>
    <style:style style:name="P18" style:family="paragraph" style:parent-style-name="Standard_20__28_user_29_" style:master-page-name="Standard">
      <style:paragraph-properties fo:line-height="150%" fo:text-align="center" style:justify-single-word="false" style:page-number="auto"/>
      <style:text-properties fo:color="#800000" fo:font-weight="bold" officeooo:paragraph-rsid="00016f9c" style:font-weight-asian="bold" style:font-weight-complex="bold"/>
    </style:style>
    <style:style style:name="T1" style:family="text">
      <style:text-properties fo:color="#800000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fo:font-size="16pt" style:font-size-asian="16pt" style:font-size-complex="16pt"/>
    </style:style>
    <style:style style:name="T3" style:family="text">
      <style:text-properties fo:color="#000000" fo:font-size="14pt" fo:font-weight="normal" style:font-size-asian="14pt" style:font-weight-asian="normal" style:font-size-complex="14pt" style:font-weight-complex="normal"/>
    </style:style>
    <style:style style:name="T4" style:family="text">
      <style:text-properties fo:color="#000000" style:font-name="Liberation Serif" fo:font-size="15pt" fo:background-color="#ffffff" loext:char-shading-value="0" style:font-size-asian="15pt" style:font-name-complex="Times New Roman1" style:font-size-complex="15pt"/>
    </style:style>
    <style:style style:name="T5" style:family="text">
      <style:text-properties officeooo:rsid="0000db23"/>
    </style:style>
    <style:style style:name="T6" style:family="text">
      <style:text-properties fo:color="#c9211e" fo:font-size="16pt" style:font-size-asian="16pt" style:font-size-complex="16pt"/>
    </style:style>
    <style:style style:name="T7" style:family="text">
      <style:text-properties fo:color="#c9211e" fo:font-size="14pt" fo:font-style="italic" style:font-size-asian="14pt" style:font-style-asian="italic" style:font-size-complex="14pt" style:font-style-complex="italic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officeooo:rsid="00030b59"/>
    </style:style>
    <style:style style:name="T10" style:family="text">
      <style:text-properties officeooo:rsid="00045617"/>
    </style:style>
    <style:style style:name="T11" style:family="text">
      <style:text-properties officeooo:rsid="0005993a"/>
    </style:style>
    <style:style style:name="T12" style:family="text">
      <style:text-properties fo:font-size="16pt" style:font-size-asian="16pt" style:font-size-complex="16pt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The <text:span text:style-name="T11">Twelf</text:span>th Sunday after Trinity</text:p>
      <text:p text:style-name="P5">The <text:span text:style-name="T5">Old Testament is written in</text:span> <text:span text:style-name="T5">the fifteenth chapter of the Book of Ecclesiasticus,</text:span> beginning at the <text:span text:style-name="T11">eleven</text:span>th verse.</text:p>
      <text:p text:style-name="P4">This passage is printed on an insert in today’s bulletin.</text:p>
      <text:p text:style-name="P6">(Pause to allow parishioners to find the page.)</text:p>
      <text:p text:style-name="P6"/>
      <text:section text:style-name="Sect1" text:name="Section4">
        <text:p text:style-name="P3"><text:span text:style-name="text"><text:span text:style-name="T4">Do not say, “Because of the Lord I left the right way”;</text:span></text:span></text:p>
        <text:p text:style-name="P3"><text:span text:style-name="text"><text:span text:style-name="T4"><text:s text:c="4"/>for he will not do what he hates.</text:span></text:span></text:p>
        <text:p text:style-name="P3"><text:span text:style-name="text"><text:span text:style-name="T4"/></text:span></text:p>
        <text:p text:style-name="P3"><text:span text:style-name="text"><text:span text:style-name="T4">Do not say, “It was he who led me astray”;</text:span></text:span></text:p>
        <text:p text:style-name="P3"><text:span text:style-name="text"><text:span text:style-name="T4"><text:s text:c="4"/>for he had no need of a sinful man.</text:span></text:span></text:p>
        <text:p text:style-name="P3"><text:span text:style-name="text"><text:span text:style-name="T4"/></text:span></text:p>
        <text:p text:style-name="P3"><text:span text:style-name="text"><text:span text:style-name="T4">The Lord hates all abominations,</text:span></text:span></text:p>
        <text:p text:style-name="P3"><text:span text:style-name="text"><text:span text:style-name="T4"><text:s text:c="4"/>and they are not loved by those who fear him.</text:span></text:span></text:p>
        <text:p text:style-name="P3"><text:span text:style-name="text"><text:span text:style-name="T4"/></text:span></text:p>
        <text:p text:style-name="P3"><text:span text:style-name="text"><text:span text:style-name="T4">It was he who created man in the beginning,</text:span></text:span></text:p>
        <text:p text:style-name="P3"><text:span text:style-name="text"><text:span text:style-name="T4"><text:s text:c="4"/>and he left him in the power of his own inclination.</text:span></text:span></text:p>
        <text:p text:style-name="P3"><text:span text:style-name="text"><text:span text:style-name="T4"/></text:span></text:p>
        <text:p text:style-name="P3"><text:span text:style-name="text"><text:span text:style-name="T4">If you will, you can keep the commandments,</text:span></text:span></text:p>
        <text:p text:style-name="P3"><text:span text:style-name="text"><text:span text:style-name="T4"><text:s text:c="4"/>and to act faithfully is a matter of your own choice.</text:span></text:span></text:p>
        <text:p text:style-name="P3"><text:span text:style-name="text"><text:span text:style-name="T4"/></text:span></text:p>
        <text:p text:style-name="P3"><text:span text:style-name="text"><text:span text:style-name="T4">He has placed before you fire and water:</text:span></text:span></text:p>
        <text:p text:style-name="P3"><text:span text:style-name="text"><text:span text:style-name="T4"><text:s text:c="4"/>stretch out your hand for whichever you wish.</text:span></text:span></text:p>
        <text:p text:style-name="P3"><text:span text:style-name="text"><text:span text:style-name="T4"/></text:span></text:p>
        <text:p text:style-name="P3"><text:span text:style-name="text"><text:span text:style-name="T4">Before a man are life and death,</text:span></text:span></text:p>
        <text:p text:style-name="P3"><text:span text:style-name="text"><text:span text:style-name="T4"><text:s text:c="4"/>and whichever he chooses will be given to him.</text:span></text:span></text:p>
        <text:p text:style-name="P3"><text:span text:style-name="text"><text:span text:style-name="T4"/></text:span></text:p>
        <text:p text:style-name="P3"><text:span text:style-name="text"><text:span text:style-name="T4">For great is the wisdom of the Lord;</text:span></text:span></text:p>
        <text:p text:style-name="P3"><text:span text:style-name="text"><text:span text:style-name="T4"><text:s text:c="4"/>he is mighty in power and sees everything;</text:span></text:span></text:p>
        <text:p text:style-name="P3"><text:span text:style-name="text"><text:span text:style-name="T4"/></text:span></text:p>
        <text:p text:style-name="P3"><text:span text:style-name="text"><text:span text:style-name="T4">his eyes are on those who fear him,</text:span></text:span></text:p>
        <text:p text:style-name="P3"><text:span text:style-name="text"><text:span text:style-name="T4"><text:s text:c="4"/>and he knows every deed of man.</text:span></text:span></text:p>
        <text:p text:style-name="P3"><text:span text:style-name="text"><text:span text:style-name="T4"/></text:span></text:p>
        <text:p text:style-name="P3"><text:span text:style-name="text"><text:span text:style-name="T4">He has not commanded any one to be ungodly,</text:span></text:span></text:p>
        <text:p text:style-name="P3"><text:span text:style-name="text"><text:span text:style-name="T4"><text:s text:c="4"/>and he has not given any one permission to sin.</text:span></text:span></text:p>
      </text:section>
      <text:p text:style-name="P2"><text:span text:style-name="text"><text:span text:style-name="T2"/></text:span></text:p>
      <text:p text:style-name="P1"><text:span text:style-name="text"><text:span text:style-name="T6"/></text:span></text:p>
      <text:p text:style-name="P1"><text:span text:style-name="text"><text:span text:style-name="T7">(Pause for a count of 5)</text:span></text:span></text:p>
      <text:p text:style-name="P1"><text:span text:style-name="text"><text:span text:style-name="T3">This is the word of the Lord.</text:span></text:span></text:p>
      <text:p text:style-name="P12">The <text:span text:style-name="T11">Twelf</text:span>th Sunday after Trinity</text:p>
      <text:p text:style-name="P7">Psalm 139: 1-13, 23-24</text:p>
      <text:p text:style-name="P17">1 <text:s/>O LORD, thou hast searched me out, and known me. * Thou knowest my down-sitting, and mine up-rising; thou understandest my thoughts long before.</text:p>
      <text:p text:style-name="P17">2 <text:s/>Thou art about my path, and about my bed; * and art acquainted with all my ways.</text:p>
      <text:p text:style-name="P17">3 <text:s/>For lo, there is not a word in my tongue, * but thou, O L ORD , knowest it altogether.</text:p>
      <text:p text:style-name="P17">4 <text:s/>Thou hast beset me behind and before, * and laid thine hand upon me.</text:p>
      <text:p text:style-name="P17">5 <text:s/>Such knowledge is too wonderful and excellent for me; * I cannot attain unto it.</text:p>
      <text:p text:style-name="P17">6 <text:s/>Whither shall I go then from thy Spirit? * or whither shall I go then from thy presence?</text:p>
      <text:p text:style-name="P17">7 <text:s/>If I climb up into heaven, thou art there; * if I go down to hell, thou art there also.</text:p>
      <text:p text:style-name="P17">8 <text:s/>If I take the wings of the morning, * and remain in the uttermost parts of the sea;</text:p>
      <text:p text:style-name="P17">9 <text:s/>Even there also shall thy hand lead me, * and thy right hand shall hold me.</text:p>
      <text:p text:style-name="P17">10 <text:s/>If I say, Peradventure the darkness shall cover me; * then shall my night be turned to day.</text:p>
      <text:p text:style-name="P17">11 <text:s/>Yea, the darkness is no darkness with thee, but the night is as clear as the day; * the darkness and light to thee are both alike.</text:p>
      <text:p text:style-name="P17">12 <text:s/>For my reins are thine; * thou hast covered me in my mother’s womb.</text:p>
      <text:p text:style-name="P17">13 <text:s/>I will give thanks unto thee, for I am fearfully and wonderfully made: * marvellous are thy works, and that my soul knoweth right well.</text:p>
      <text:p text:style-name="P17">23 <text:s/>Try me, O God, and seek the ground of my heart; * prove me, and examine my thoughts.</text:p>
      <text:p text:style-name="P17">24 <text:s/>Look well if there be any way of wickedness in me; * and lead me in the way everlasting.</text:p>
      <text:p text:style-name="P11"><text:span text:style-name="text"><text:span text:style-name="T1">Glory be…</text:span></text:span></text:p>
      <text:p text:style-name="P13">The <text:span text:style-name="T10">Twelf</text:span>th Sunday after Trinity</text:p>
      <text:p text:style-name="P14">The New Testament is written in the <text:span text:style-name="T9">third</text:span> chapter of St. Paul's <text:span text:style-name="T9">Second</text:span> Epistle to the Corinthians, beginning at the <text:span text:style-name="T9">fourth</text:span> verse.</text:p>
      <text:p text:style-name="P14">This passage may be found in the Book of Common Prayer on page 20<text:span text:style-name="T9">6</text:span>.</text:p>
      <text:p text:style-name="P15">(Pause to allow parishioners to find the page.)</text:p>
      <text:p text:style-name="P16"/>
      <text:section text:style-name="Sect1" text:name="Section1">
        <text:p text:style-name="P9">SUCH trust have we through Christ to God-ward: not that we are sufficient of ourselves to think any thing as of ourselves; but our sufficiency is of God; who also hath made us able ministers of the new testament; not of the letter, but of the spirit: for the letter killeth, but the spirit giveth life.</text:p>
        <text:p text:style-name="P9"/>
        <text:p text:style-name="P9">But if the ministration of death, written and en-graven in stones, was glorious, so that the children of Israel could not stedfastly behold the face of Moses for the glory of his countenance; which glory was to be done away: how shall not the ministration of the spirit be rather glorious?</text:p>
        <text:p text:style-name="P9"/>
        <text:p text:style-name="P8"><text:span text:style-name="T12">For if the ministration of condemnation be glory, much more doth the ministration of righteousnes</text:span>s exceed in glory.</text:p>
      </text:section>
      <text:p text:style-name="P15"/>
      <text:p text:style-name="P15"/>
      <text:p text:style-name="P15">(Pause for a count of 5)</text:p>
      <text:p text:style-name="P10"><text:span text:style-name="text"><text:span text:style-name="T8">This is the word of the Lord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next-style-name="Text_20_body_20__28_user_29_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loext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loext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loext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loext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loext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9-12T22:59:56.924912321</meta:creation-date>
    <meta:initial-creator>Figueroa Andrew</meta:initial-creator>
    <dc:language>en-US</dc:language>
    <meta:editing-cycles>2</meta:editing-cycles>
    <meta:editing-duration>PT17S</meta:editing-duration>
    <meta:generator>LibreOffice/6.2.5.2$Linux_X86_64 LibreOffice_project/20$Build-2</meta:generator>
    <dc:date>2019-09-12T22:59:59.408432742</dc:date>
    <dc:creator>Figueroa Andrew</dc:creator>
    <meta:document-statistic meta:table-count="0" meta:image-count="0" meta:object-count="0" meta:page-count="3" meta:paragraph-count="53" meta:word-count="726" meta:character-count="3710" meta:non-whitespace-character-count="2982"/>
  </office:meta>
</office:document-meta>
</file>