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background-color="#ffffff"/>
      <style:text-properties officeooo:paragraph-rsid="00016f9c"/>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fo:line-height="0.2799in"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7"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8"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9" style:family="paragraph" style:parent-style-name="Standard_20__28_user_29_">
      <style:paragraph-properties fo:line-height="100%"/>
      <style:text-properties fo:font-size="16pt" officeooo:paragraph-rsid="003292f8" style:font-size-asian="16pt" style:font-size-complex="16pt"/>
    </style:style>
    <style:style style:name="P10" style:family="paragraph" style:parent-style-name="Standard_20__28_user_29_">
      <style:paragraph-properties style:line-height-at-least="0.2799in"/>
      <style:text-properties fo:font-size="16pt" officeooo:paragraph-rsid="00361e7c" style:font-size-asian="16pt" style:font-size-complex="16pt"/>
    </style:style>
    <style:style style:name="P11"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2"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3"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4"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4d9b5" style:font-weight-asian="bold" style:font-weight-complex="bold"/>
    </style:style>
    <style:style style:name="P15" style:family="paragraph" style:parent-style-name="Standard_20__28_user_29_">
      <style:paragraph-properties fo:margin-left="0in" fo:margin-right="0in" fo:margin-top="0in" fo:margin-bottom="0.1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6" style:family="paragraph" style:parent-style-name="Standard_20__28_user_29_">
      <style:paragraph-properties fo:margin-left="0in" fo:margin-right="0in" fo:margin-top="0in" fo:margin-bottom="0.1in" loext:contextual-spacing="false" fo:line-height="100%" fo:text-indent="0in" style:auto-text-indent="false"/>
      <style:text-properties fo:font-size="14pt" officeooo:paragraph-rsid="00030b59" style:font-size-asian="14pt" style:font-size-complex="14pt"/>
    </style:style>
    <style:style style:name="P17"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9" style:family="paragraph" style:parent-style-name="Standard_20__28_user_29_">
      <style:paragraph-properties fo:line-height="100%" fo:text-align="center" style:justify-single-word="false" fo:break-before="page"/>
      <style:text-properties fo:color="#800000" fo:font-weight="bold" officeooo:paragraph-rsid="0024d9b5" style:font-weight-asian="bold" style:font-weight-complex="bold"/>
    </style:style>
    <style:style style:name="P20"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1"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000000" fo:font-size="14pt" style:font-size-asian="12.25pt" style:font-size-complex="14pt"/>
    </style:style>
    <style:style style:name="T4" style:family="text">
      <style:text-properties fo:color="#000000" style:font-name="Liberation Serif" fo:font-size="16pt" fo:background-color="#ffffff" loext:char-shading-value="0" style:font-size-asian="16pt" style:font-name-complex="Times New Roman1" style:font-size-complex="16pt"/>
    </style:style>
    <style:style style:name="T5" style:family="text">
      <style:text-properties fo:color="#c9211e"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193f6b"/>
    </style:style>
    <style:style style:name="T8" style:family="text">
      <style:text-properties officeooo:rsid="0024d9b5"/>
    </style:style>
    <style:style style:name="T9" style:family="text">
      <style:text-properties officeooo:rsid="002e65a1"/>
    </style:style>
    <style:style style:name="T10" style:family="text">
      <style:text-properties officeooo:rsid="002f22f1"/>
    </style:style>
    <style:style style:name="T11" style:family="text">
      <style:text-properties officeooo:rsid="0030b48a"/>
    </style:style>
    <style:style style:name="T12" style:family="text">
      <style:text-properties officeooo:rsid="0030c9fe"/>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The <text:span text:style-name="T9">Nineteenth</text:span> Sunday after Trinity</text:p>
      <text:p text:style-name="P9">The Old Testament is written in the <text:span text:style-name="T10">twenty-fourth</text:span> chapter of <text:span text:style-name="T10">Job</text:span>, beginning at the <text:span text:style-name="T10">first</text:span> verse.</text:p>
      <text:p text:style-name="P9"/>
      <text:p text:style-name="P9">This passage may be found in the pew bible on page <text:span text:style-name="T10">597</text:span>.</text:p>
      <text:p text:style-name="P6"/>
      <text:p text:style-name="P6">(Pause to allow parishioners to find the page.)</text:p>
      <text:p text:style-name="P6"/>
      <text:section text:style-name="Sect1" text:name="Section4">
        <text:p text:style-name="P5"><text:span text:style-name="text"><text:span text:style-name="T4">“Since times are not hidden from the Almighty, Why do those who know Him see not His days?</text:span></text:span></text:p>
        <text:p text:style-name="P5"><text:span text:style-name="text"><text:span text:style-name="T4"/></text:span></text:p>
        <text:p text:style-name="P5"><text:span text:style-name="text"><text:span text:style-name="T4">“Some remove landmarks;</text:span></text:span></text:p>
        <text:p text:style-name="P5"><text:span text:style-name="text"><text:span text:style-name="T4">They seize flocks violently and feed on them; They drive away the donkey of the fatherless; They take the widow’s ox as a pledge. They push the needy off the road; All the poor of the land are forced to hide. Indeed, like wild donkeys in the desert, They go out to their work, searching for food. The wilderness yields food for them and for their children. They gather their fodder in the field And glean in the vineyard of the wicked. They spend the night naked, without clothing, And have no covering in the cold. They are wet with the showers of the mountains, And huddle around the rock for want of shelter.</text:span></text:span></text:p>
        <text:p text:style-name="P5"><text:span text:style-name="text"><text:span text:style-name="T4"/></text:span></text:p>
        <text:p text:style-name="P5"><text:span text:style-name="text"><text:span text:style-name="T4">“Some snatch the fatherless from the breast, And take a pledge from the poor. They cause the poor to go naked, without clothing; And they take away the sheaves from the hungry. They press out oil within their walls, And tread winepresses, yet suffer thirst. The dying groan in the city, And the souls of the wounded cry out; Yet God does not charge them with wrong.</text:span></text:span></text:p>
        <text:p text:style-name="P5"><text:span text:style-name="text"><text:span text:style-name="T4"/></text:span></text:p>
        <text:p text:style-name="P5"><text:span text:style-name="text"><text:span text:style-name="T4">“There are those who rebel against the light; They do not know its ways Nor abide in its paths. The murderer rises with the light; He kills the poor and needy; And in the night he is like a thief. The eye of the adulterer waits for the twilight, Saying, ‘No eye will see me’; And he disguises his face. In the dark they break into houses Which they marked for themselves in the daytime; They do not know the light. For the morning is the same to them as the shadow of death; If someone recognizes them, They are in the terrors of the shadow of death.</text:span></text:span></text:p>
      </text:section>
      <text:p text:style-name="P3"><text:span text:style-name="text"><text:span text:style-name="T3"/></text:span></text:p>
      <text:p text:style-name="P4"><text:span text:style-name="text"><text:span text:style-name="T5">(Pause for a count of 5)</text:span></text:span></text:p>
      <text:p text:style-name="P4"><text:span text:style-name="text"><text:span text:style-name="T2">This is the word of the Lord.</text:span></text:span></text:p>
      <text:p text:style-name="P19">The <text:span text:style-name="T9">Nineteenth</text:span> Sunday after Trinity</text:p>
      <text:p text:style-name="P7"/>
      <text:p text:style-name="P8">Psalm <text:span text:style-name="T11">72</text:span></text:p>
      <text:p text:style-name="P8"/>
      <text:p text:style-name="P16">1 <text:s/>GIVE the King thy judgments, O God, * and thy righteousness unto the King’s son.</text:p>
      <text:p text:style-name="P16">2 <text:s/>Then shall he judge thy people according unto right, * and defend the poor.</text:p>
      <text:p text:style-name="P16">3 <text:s/>The mountains also shall bring peace, * and the little hills righteousness unto the people.</text:p>
      <text:p text:style-name="P16">4 <text:s/>He shall keep the simple folk by their right, * defend the children of the poor, and punish the wrong doer.</text:p>
      <text:p text:style-name="P16">5 <text:s/>They shall fear thee, as long as the sun and moon endureth, * from one generation to another.</text:p>
      <text:p text:style-name="P16">6 <text:s/>He shall come down like the rain upon the mown grass, * even as the drops that water the earth.</text:p>
      <text:p text:style-name="P16">7 <text:s/>In his time shall the righteous flourish; * yea, and abundance of peace, so long as the moon endureth.</text:p>
      <text:p text:style-name="P16">8 <text:s/>His dominion shall be also from the one sea to the other, * and from the River unto the world’s end.</text:p>
      <text:p text:style-name="P16">9 <text:s/>They that dwell in the wilderness shall kneel before him; * his enemies shall lick the dust.</text:p>
      <text:p text:style-name="P16">10 <text:s/>The kings of Tarshish and of the isles shall give presents; * the kings of Arabia and Saba shall bring gifts.</text:p>
      <text:p text:style-name="P16">11 <text:s/>All kings shall fall down before him; * all nations shall do him service.</text:p>
      <text:p text:style-name="P16">12 <text:s/>For he shall deliver the poor when he crieth; * the needy also, and him that hath no helper.</text:p>
      <text:p text:style-name="P16">13 <text:s/>He shall be favourable to the simple and needy, * and shall preserve the souls of the poor.</text:p>
      <text:p text:style-name="P16">14 <text:s/>He shall deliver their souls from falsehood and wrong; * and dear shall their blood be in his sight.</text:p>
      <text:p text:style-name="P16">15 <text:s/>He shall live, and unto him shall be given of the gold of Arabia; * prayer shall be made ever unto him, and daily shall he be praised.</text:p>
      <text:p text:style-name="P16">16 <text:s/>There shall be an heap of corn in the earth, high upon the hills ; the fruit thereof shall shake like Lebanon: * and they of the city shall flourish like grass upon the earth.</text:p>
      <text:p text:style-name="P16">17 <text:s/>His Name shall endure for ever; his Name shall remain under the sun among the posterities, which shall be blessed in him; * and all the nations shall praise him.</text:p>
      <text:p text:style-name="P16">18 <text:s/>Blessed be the Lord God, even the God of Israel, * which only doeth wondrous things;</text:p>
      <text:p text:style-name="P16">19 <text:s/>And blessed be the Name of his majesty for ever: * and all the earth shall be filled with his majesty. Amen, Amen.</text:p>
      <text:p text:style-name="P11"><text:span text:style-name="text"><text:span text:style-name="T1">Glory be…</text:span></text:span></text:p>
      <text:p text:style-name="P14">The <text:span text:style-name="T9">Nineteenth</text:span> Sunday after Trinity</text:p>
      <text:p text:style-name="P2"><text:span text:style-name="T7">T</text:span>he Epistle is written in the <text:span text:style-name="T12">fourth</text:span> chapter of St. Paul's Epistle to the <text:span text:style-name="T12">Ephes</text:span>ians, beginning at the <text:span text:style-name="T12">seventeent</text:span>h verse.</text:p>
      <text:p text:style-name="P2"/>
      <text:p text:style-name="P2">This passage may be found in the Book of Common Prayer on page 2<text:span text:style-name="T8">16</text:span>.</text:p>
      <text:p text:style-name="P1"/>
      <text:p text:style-name="P13">(Pause to allow parishioners to find the page.)</text:p>
      <text:p text:style-name="P12"/>
      <text:section text:style-name="Sect1" text:name="Section1">
        <text:p text:style-name="P10">THIS I say therefore, and testify in the Lord, that ye henceforth walk not as other Gentiles walk, in the vanity of their mind, having the understanding darkened, being alienated from the life of God through the ignorance that is in them, because of the blindness of their heart: who being past feeling have given themselves over unto lasciviousness, to work all uncleanness with greediness.</text:p>
        <text:p text:style-name="P10"/>
        <text:p text:style-name="P10">But ye have not so learned Christ; if so be that ye have heard him, and have been taught by him, as the truth is in Jesus: that ye put off concerning the former conversation the old man, which is corrupt according to the deceitful lusts; and be renewed in the spirit of your mind; and that ye put on the new man, which after God is created in righteousness and true holiness.</text:p>
        <text:p text:style-name="P10"/>
        <text:p text:style-name="P10"><text:s/>Wherefore putting away lying, speak every man truth with his neighbour: for we are members one of another. Be ye angry, and sin not: let not the sun go down upon your wrath: neither give place to the devil. Let him that stole steal no more: but rather let him labour, working with his hands the thing which is good, that he may have to give to him that needeth.</text:p>
        <text:p text:style-name="P10"/>
        <text:p text:style-name="P10"><text:s/>Let no corrupt communication proceed out of your mouth, but that which is good to the use of edifying, that it may minister grace unto the hearers. And grieve not the holy Spirit of God, whereby ye are sealed unto the day of redemption.</text:p>
        <text:p text:style-name="P10"/>
        <text:p text:style-name="P10">Let all bitterness, and wrath, and anger, and clamour, and evil speaking, be put away from you, with all malice: and be ye kind one to another, tender-hearted, forgiving one another, even as God for Christ’s sake hath forgiven you.</text:p>
      </text:section>
      <text:p text:style-name="P15"/>
      <text:p text:style-name="P17">(Pause for a count of 5)</text:p>
      <text:p text:style-name="P18"><text:span text:style-name="text"><text:span text:style-name="T6">This is the word of the Lord.</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9-12T22:58:34.875402602</meta:creation-date>
    <meta:initial-creator>Figueroa Andrew</meta:initial-creator>
    <dc:language>en-US</dc:language>
    <meta:editing-cycles>2</meta:editing-cycles>
    <meta:editing-duration>PT12S</meta:editing-duration>
    <meta:generator>LibreOffice/6.2.5.2$Linux_X86_64 LibreOffice_project/20$Build-2</meta:generator>
    <dc:date>2019-09-12T22:58:36.608772838</dc:date>
    <dc:creator>Figueroa Andrew</dc:creator>
    <meta:document-statistic meta:table-count="0" meta:image-count="0" meta:object-count="0" meta:page-count="3" meta:paragraph-count="44" meta:word-count="1127" meta:character-count="5929" meta:non-whitespace-character-count="4825"/>
  </office:meta>
</office:document-meta>
</file>