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115%" fo:background-color="#ffffff"/>
      <style:text-properties officeooo:paragraph-rsid="00030b59"/>
    </style:style>
    <style:style style:name="P6" style:family="paragraph" style:parent-style-name="Standard">
      <loext:graphic-properties draw:fill="solid" draw:fill-color="#ffffff"/>
      <style:paragraph-properties fo:margin-top="0in" fo:margin-bottom="0in" loext:contextual-spacing="false" fo:line-height="115%" fo:background-color="#ffffff"/>
      <style:text-properties officeooo:paragraph-rsid="0034abb4"/>
    </style:style>
    <style:style style:name="P7" style:family="paragraph" style:parent-style-name="Standard">
      <loext:graphic-properties draw:fill="solid" draw:fill-color="#ffffff"/>
      <style:paragraph-properties fo:margin-top="0in" fo:margin-bottom="0in" loext:contextual-spacing="false" fo:line-height="115%" fo:background-color="#ffffff"/>
      <style:text-properties officeooo:paragraph-rsid="00330286"/>
    </style:style>
    <style:style style:name="P8"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9"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2" style:family="paragraph" style:parent-style-name="Standard_20__28_user_29_">
      <style:paragraph-properties fo:line-height="100%"/>
      <style:text-properties fo:font-size="16pt" officeooo:paragraph-rsid="00030b59" style:font-size-asian="16pt" style:font-size-complex="16pt"/>
    </style:style>
    <style:style style:name="P13" style:family="paragraph" style:parent-style-name="Standard_20__28_user_29_">
      <style:paragraph-properties fo:line-height="150%"/>
      <style:text-properties fo:font-size="16pt" officeooo:paragraph-rsid="00283c5c" style:font-size-asian="16pt" style:font-size-complex="16pt"/>
    </style:style>
    <style:style style:name="P14"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5"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6"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7"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8"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19"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1"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2"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3"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4"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25" style:family="paragraph" style:parent-style-name="Standard_20__28_user_29_">
      <style:paragraph-properties fo:line-height="115%"/>
      <style:text-properties fo:font-size="16pt" officeooo:paragraph-rsid="00283c5c" style:font-size-asian="16pt" style:font-size-complex="16pt"/>
    </style:style>
    <style:style style:name="P26" style:family="paragraph" style:parent-style-name="Standard_20__28_user_29_">
      <style:paragraph-properties fo:line-height="100%"/>
      <style:text-properties fo:font-size="16pt" officeooo:paragraph-rsid="00435f9d" style:font-size-asian="16pt" style:font-size-complex="16pt"/>
    </style:style>
    <style:style style:name="P27" style:family="paragraph" style:parent-style-name="Standard_20__28_user_29_" style:master-page-name="">
      <loext:graphic-properties draw:fill="none"/>
      <style:paragraph-properties fo:margin-left="0.5in" fo:margin-right="0.3752in" fo:margin-top="0in" fo:margin-bottom="0.1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style:style>
    <style:style style:name="P28" style:family="paragraph" style:parent-style-name="Standard_20__28_user_29_">
      <style:paragraph-properties fo:line-height="115%" fo:break-before="column"/>
      <style:text-properties fo:font-size="16pt" officeooo:paragraph-rsid="00283c5c" style:font-size-asian="16pt" style:font-size-complex="16pt"/>
    </style:style>
    <style:style style:name="P29" style:family="paragraph" style:parent-style-name="Standard">
      <loext:graphic-properties draw:fill="solid" draw:fill-color="#ffffff"/>
      <style:paragraph-properties fo:margin-top="0in" fo:margin-bottom="0in" loext:contextual-spacing="false" fo:line-height="115%" fo:background-color="#ffffff"/>
      <style:text-properties officeooo:paragraph-rsid="00030b59"/>
    </style:style>
    <style:style style:name="P30" style:family="paragraph" style:parent-style-name="Standard">
      <loext:graphic-properties draw:fill="solid" draw:fill-color="#ffffff"/>
      <style:paragraph-properties fo:margin-top="0in" fo:margin-bottom="0in" loext:contextual-spacing="false" fo:line-height="115%" fo:background-color="#ffffff"/>
      <style:text-properties officeooo:paragraph-rsid="00438453"/>
    </style:style>
    <style:style style:name="P31" style:family="paragraph" style:parent-style-name="Standard">
      <loext:graphic-properties draw:fill="solid" draw:fill-color="#ffffff"/>
      <style:paragraph-properties fo:margin-top="0in" fo:margin-bottom="0in" loext:contextual-spacing="false" fo:line-height="115%" fo:break-before="column" fo:background-color="#ffffff"/>
      <style:text-properties officeooo:paragraph-rsid="00030b59"/>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1b5a84"/>
    </style:style>
    <style:style style:name="T9" style:family="text">
      <style:text-properties officeooo:rsid="0024d9b5"/>
    </style:style>
    <style:style style:name="T10" style:family="text">
      <style:text-properties officeooo:rsid="002f1b14"/>
    </style:style>
    <style:style style:name="T11" style:family="text">
      <style:text-properties officeooo:rsid="0030a017"/>
    </style:style>
    <style:style style:name="T12" style:family="text">
      <style:text-properties officeooo:rsid="0031941a"/>
    </style:style>
    <style:style style:name="T13" style:family="text">
      <style:text-properties officeooo:rsid="003c2b73"/>
    </style:style>
    <style:style style:name="T14" style:family="text">
      <style:text-properties officeooo:rsid="003f183a"/>
    </style:style>
    <style:style style:name="T15" style:family="text">
      <style:text-properties officeooo:rsid="00401727"/>
    </style:style>
    <style:style style:name="T16" style:family="text">
      <style:text-properties officeooo:rsid="0042ed95"/>
    </style:style>
    <style:style style:name="T17" style:family="text">
      <style:text-properties officeooo:rsid="004349f1"/>
    </style:style>
    <style:style style:name="T18" style:family="text">
      <style:text-properties officeooo:rsid="00450632"/>
    </style:style>
    <style:style style:name="T19" style:family="text">
      <style:text-properties officeooo:rsid="004721e4"/>
    </style:style>
    <style:style style:name="T20" style:family="text">
      <style:text-properties officeooo:rsid="0048c332"/>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The Twenty <text:span text:style-name="T16">Second</text:span> Sunday after Trinity</text:p>
      <text:p text:style-name="P12">The Old Testament is written in the <text:span text:style-name="T17">27th</text:span> chapter of <text:span text:style-name="T17">Ecclesiasticus</text:span>, beginning at the <text:span text:style-name="T17">30th</text:span> verse.</text:p>
      <text:p text:style-name="P12"/>
      <text:p text:style-name="P26">This passage may be found in the bulletin as an insert.</text:p>
      <text:p text:style-name="P10"/>
      <text:p text:style-name="P8">(Pause to allow parishioners to find the page.)</text:p>
      <text:p text:style-name="P8"/>
      <text:section text:style-name="Sect1" text:name="Section4">
        <text:section text:style-name="Sect2" text:name="Section2">
          <text:p text:style-name="P5"><text:span text:style-name="text"><text:span text:style-name="T4">Anger and wrath, these also are abominations,</text:span></text:span></text:p>
          <text:p text:style-name="P5"><text:span text:style-name="text"><text:span text:style-name="T4">    and the sinful man will possess them.</text:span></text:span></text:p>
          <text:p text:style-name="P5"><text:span text:style-name="text"><text:span text:style-name="T4"/></text:span></text:p>
          <text:p text:style-name="P5"><text:span text:style-name="text"><text:span text:style-name="T4">He that takes vengeance will suffer vengeance from the Lord,</text:span></text:span></text:p>
          <text:p text:style-name="P5"><text:span text:style-name="text"><text:span text:style-name="T4">    and he will firmly establish his sins.</text:span></text:span></text:p>
          <text:p text:style-name="P5"><text:span text:style-name="text"><text:span text:style-name="T4"/></text:span></text:p>
          <text:p text:style-name="P5"><text:span text:style-name="text"><text:span text:style-name="T4">Forgive your neighbor the wrong he has done,</text:span></text:span></text:p>
          <text:p text:style-name="P5"><text:span text:style-name="text"><text:span text:style-name="T4">    and then your sins will be pardoned when you pray.</text:span></text:span></text:p>
          <text:p text:style-name="P5"><text:span text:style-name="text"><text:span text:style-name="T4"/></text:span></text:p>
          <text:p text:style-name="P5"><text:span text:style-name="text"><text:span text:style-name="T4">Does a man harbor anger against another,</text:span></text:span></text:p>
          <text:p text:style-name="P5"><text:span text:style-name="text"><text:span text:style-name="T4">    and yet seek for healing from the Lord?</text:span></text:span></text:p>
          <text:p text:style-name="P5"><text:span text:style-name="text"><text:span text:style-name="T4"/></text:span></text:p>
          <text:p text:style-name="P5"><text:span text:style-name="text"><text:span text:style-name="T4">Does he have no mercy toward a man like himself,</text:span></text:span></text:p>
          <text:p text:style-name="P5"><text:span text:style-name="text"><text:span text:style-name="T4">    and yet pray for his own sins?</text:span></text:span></text:p>
          <text:p text:style-name="P5"><text:span text:style-name="text"><text:span text:style-name="T4"/></text:span></text:p>
          <text:p text:style-name="P5"><text:span text:style-name="text"><text:span text:style-name="T4">If he himself, being flesh, maintains wrath,</text:span></text:span></text:p>
          <text:p text:style-name="P5"><text:span text:style-name="text"><text:span text:style-name="T4">    who will make expiation for his sins?</text:span></text:span></text:p>
          <text:p text:style-name="P5"><text:span text:style-name="text"><text:span text:style-name="T4"/></text:span></text:p>
          <text:p text:style-name="P5"><text:span text:style-name="text"><text:span text:style-name="T4">Remember the end of your life, and cease from enmity,</text:span></text:span></text:p>
          <text:p text:style-name="P5"><text:span text:style-name="text"><text:span text:style-name="T4">    remember destruction and death, and be true to the commandments.</text:span></text:span></text:p>
          <text:p text:style-name="P5"><text:span text:style-name="text"><text:span text:style-name="T4"/></text:span></text:p>
          <text:p text:style-name="P5"><text:span text:style-name="text"><text:span text:style-name="T4">Remember the commandments, and do not be angry with your neighbor;</text:span></text:span></text:p>
          <text:p text:style-name="P30"><text:span text:style-name="text"><text:span text:style-name="T4">    remember the covenant of the Most High, and overlook ignorance.</text:span></text:span></text:p>
        </text:section>
        <text:p text:style-name="P30"><text:span text:style-name="text"><text:span text:style-name="T4"><text:s/></text:span></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22">The Twenty <text:span text:style-name="T16">Second</text:span> Sunday after Trinity</text:p>
      <text:p text:style-name="P9"/>
      <text:p text:style-name="P11">Psalm <text:span text:style-name="T18">32</text:span></text:p>
      <text:p text:style-name="P11"/>
      <text:p text:style-name="P18">BLESSED is he whose unrighteousness is forgiven, * and whose sin is covered.</text:p>
      <text:p text:style-name="P18">2 <text:s/>Blessed is the man unto whom the Lord imputeth no sin, * and in whose spirit there is no guile.</text:p>
      <text:p text:style-name="P18">3 <text:s/>For whilst I held my tongue, * my bones consumed away through my daily complaining.</text:p>
      <text:p text:style-name="P18">4 <text:s/>For thy hand was heavy upon me day and night, * and my moisture was like the drought in summer.</text:p>
      <text:p text:style-name="P18">5 <text:s/>I acknowledged my sin unto thee; * and mine unrighteousness have I not hid.</text:p>
      <text:p text:style-name="P18">6 <text:s/>I said, I will confess my sins unto the Lord; * and so thou forgavest the wickedness of my sin.</text:p>
      <text:p text:style-name="P18">7 <text:s/>For this shall every one that is godly make his prayer unto thee, in a time when thou mayest be found; * surely the great water-floods shall not come nigh him.</text:p>
      <text:p text:style-name="P18">8 <text:s/>Thou art a place to hide me in; thou shalt preserve me from trouble; * thou shalt compass me about with songs of deliverance.</text:p>
      <text:p text:style-name="P18">9 <text:s/>I will inform thee, and teach thee in the way wherein thou shalt go; * and I will guide thee with mine eye.</text:p>
      <text:p text:style-name="P18">10 <text:s/>Be ye not like to horse and mule, which have no understanding; * whose mouths must be held with bit and bridle, else they will not obey thee.</text:p>
      <text:p text:style-name="P18">11 <text:s/>Great plagues remain for the ungodly; * but whoso putteth his trust in the Lord, mercy embraceth him on every side.</text:p>
      <text:p text:style-name="P18">12 <text:s/>Be glad, O ye righteous, and rejoice in the Lord; * and be joyful, all ye that are true of heart.</text:p>
      <text:p text:style-name="P14"><text:span text:style-name="text"><text:span text:style-name="T1">Glory be…</text:span></text:span></text:p>
      <text:p text:style-name="P17">The Twenty <text:span text:style-name="T16">Second</text:span> Sunday after Trinity</text:p>
      <text:p text:style-name="P2"><text:span text:style-name="T7">T</text:span>he Epistle is written in the <text:span text:style-name="T19">first</text:span> chapter of St. Paul's Epistle to the <text:span text:style-name="T20">Philippians</text:span>, beginning at the <text:span text:style-name="T19">third</text:span>.</text:p>
      <text:p text:style-name="P2"/>
      <text:p text:style-name="P2">This passage may be found in the Book of Common Prayer on page 2<text:span text:style-name="T19">20</text:span>.</text:p>
      <text:p text:style-name="P1"/>
      <text:p text:style-name="P16">(Pause to allow parishioners to find the page.)</text:p>
      <text:p text:style-name="P15"/>
      <text:section text:style-name="Sect1" text:name="Section1">
        <text:p text:style-name="P25">I THANK my God upon every remembrance of you, always in every prayer of mine for you all making request with joy, for your fellowship in the gospel from the first day until now; being confident of this very thing, that he which hath begun a good work in you will perform it until the day of Jesus Christ: even as it is meet for me to think this of you all, because I have you in my heart; inasmuch as both in my bonds, and in the defence and confirmation of the gospel, ye all are partakers of my grace.</text:p>
        <text:p text:style-name="P28">For God is my record, how greatly I long after you all in the tender mercies of Christ Jesus. And this I pray, that your love may abound yet more and more in knowledge and in all judgment; that ye may approve things that are excellent; that ye may be sincere and without offence till the day of Christ; being filled with the fruits of righteousness, which are by Jesus Christ, unto the glory and praise of God.</text:p>
        <text:p text:style-name="P25"/>
        <text:p text:style-name="P25"/>
      </text:section>
      <text:p text:style-name="P19"/>
      <text:p text:style-name="P20">(Pause for a count of 5)</text:p>
      <text:p text:style-name="P21"><text:span text:style-name="text"><text:span text:style-name="T6">This is the word of the Lord.</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12T22:59:18.187137481</meta:creation-date>
    <meta:initial-creator>Figueroa Andrew</meta:initial-creator>
    <dc:language>en-US</dc:language>
    <meta:editing-cycles>18</meta:editing-cycles>
    <meta:editing-duration>PT1H6M43S</meta:editing-duration>
    <meta:generator>LibreOffice/6.2.5.2$Linux_X86_64 LibreOffice_project/20$Build-2</meta:generator>
    <dc:date>2019-10-22T16:45:22.901375671</dc:date>
    <dc:creator>Figueroa Andrew</dc:creator>
    <meta:document-statistic meta:table-count="0" meta:image-count="0" meta:object-count="0" meta:page-count="3" meta:paragraph-count="46" meta:word-count="700" meta:character-count="3661" meta:non-whitespace-character-count="2962"/>
  </office:meta>
</office:document-meta>
</file>