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settings.xml" manifest:media-type="text/xml"/>
  <manifest:file-entry manifest:full-path="meta.xml" manifest:media-type="text/xml"/>
  <manifest:file-entry manifest:full-path="layout-cache" manifest:media-type="application/binary"/>
  <manifest:file-entry manifest:full-path="Thumbnails/thumbnail.png" manifest:media-type="image/png"/>
  <manifest:file-entry manifest:full-path="content.xml" manifest:media-type="text/xml"/>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formx="urn:openoffice:names:experimental:ooxml-odf-interop:xmlns:form:1.0"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loext:contextual-spacing="false" fo:line-height="100%"/>
      <style:text-properties officeooo:paragraph-rsid="000181df"/>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6" style:family="paragraph" style:parent-style-name="Standard_20__28_user_29_">
      <style:paragraph-properties fo:line-height="100%"/>
      <style:text-properties fo:color="#800000" fo:font-style="italic" officeooo:paragraph-rsid="0095f44a" style:font-style-asian="italic" style:font-style-complex="italic"/>
    </style:style>
    <style:style style:name="P7" style:family="paragraph" style:parent-style-name="Standard_20__28_user_29_">
      <style:paragraph-properties fo:line-height="100%" fo:text-align="center" style:justify-single-word="false"/>
      <style:text-properties fo:color="#800000" fo:font-weight="bold" officeooo:paragraph-rsid="00101648" style:font-weight-asian="bold" style:font-weight-complex="bold"/>
    </style:style>
    <style:style style:name="P8"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9" style:family="paragraph" style:parent-style-name="Standard_20__28_user_29_">
      <style:paragraph-properties fo:line-height="100%"/>
      <style:text-properties fo:font-size="16pt" officeooo:paragraph-rsid="0095f44a" style:font-size-asian="16pt" style:font-size-complex="16pt"/>
    </style:style>
    <style:style style:name="P10" style:family="paragraph" style:parent-style-name="Standard_20__28_user_29_">
      <style:paragraph-properties fo:line-height="100%"/>
      <style:text-properties fo:font-size="16pt" officeooo:paragraph-rsid="00a32037" style:font-size-asian="16pt" style:font-size-complex="16pt"/>
    </style:style>
    <style:style style:name="P11" style:family="paragraph" style:parent-style-name="Standard_20__28_user_29_">
      <style:paragraph-properties fo:line-height="100%"/>
      <style:text-properties officeooo:paragraph-rsid="009e9049"/>
    </style:style>
    <style:style style:name="P12" style:family="paragraph" style:parent-style-name="Standard_20__28_user_29_">
      <style:paragraph-properties fo:line-height="100%"/>
      <style:text-properties officeooo:paragraph-rsid="00885a4c"/>
    </style:style>
    <style:style style:name="P13" style:family="paragraph" style:parent-style-name="Standard_20__28_user_29_">
      <style:paragraph-properties fo:line-height="100%"/>
      <style:text-properties fo:font-size="14pt" officeooo:paragraph-rsid="00016f9c" style:font-size-asian="14pt" style:font-size-complex="14pt"/>
    </style:style>
    <style:style style:name="P14" style:family="paragraph" style:parent-style-name="Standard_20__28_user_29_">
      <style:paragraph-properties fo:line-height="100%"/>
      <style:text-properties fo:font-size="10pt" officeooo:paragraph-rsid="00030b59" style:font-size-asian="8.75pt" style:font-size-complex="10pt"/>
    </style:style>
    <style:style style:name="P15"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6"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7"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8"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2f1b14" style:font-weight-asian="bold" style:font-weight-complex="bold"/>
    </style:style>
    <style:style style:name="P19"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20"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21" style:family="paragraph" style:parent-style-name="Standard_20__28_user_29_">
      <style:paragraph-properties fo:line-height="100%" fo:text-align="center" style:justify-single-word="false" fo:break-before="page"/>
      <style:text-properties fo:color="#800000" fo:font-weight="bold" officeooo:paragraph-rsid="002f1b14" style:font-weight-asian="bold" style:font-weight-complex="bold"/>
    </style:style>
    <style:style style:name="P22" style:family="paragraph" style:parent-style-name="Standard">
      <loext:graphic-properties draw:fill="solid" draw:fill-color="#ffffff"/>
      <style:paragraph-properties fo:margin-left="1.5in" fo:margin-right="0in" fo:margin-top="0in" fo:margin-bottom="0in" loext: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fo:font-size="16pt" officeooo:paragraph-rsid="00030b59" style:font-size-asian="16pt" style:font-size-complex="16pt" fo:hyphenate="false" fo:hyphenation-remain-char-count="2" fo:hyphenation-push-char-count="2"/>
    </style:style>
    <style:style style:name="P23" style:family="paragraph" style:parent-style-name="Standard" style:master-page-name="">
      <loext:graphic-properties draw:fill="solid" draw:fill-color="#ffffff"/>
      <style:paragraph-properties fo:margin-left="1.5in" fo:margin-right="0in" fo:margin-top="0in" fo:margin-bottom="0in" loext: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fo:font-size="16pt" officeooo:paragraph-rsid="00030b59" style:font-size-asian="16pt" style:font-size-complex="16pt" fo:hyphenate="false" fo:hyphenation-remain-char-count="2" fo:hyphenation-push-char-count="2"/>
    </style:style>
    <style:style style:name="P24" style:family="paragraph" style:parent-style-name="Standard_20__28_user_29_">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style:style>
    <style:style style:name="P25" style:family="paragraph" style:parent-style-name="Standard_20__28_user_29_" style:master-page-name="">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style:style>
    <style:style style:name="P26"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c9211e"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officeooo:rsid="00520333"/>
    </style:style>
    <style:style style:name="T6" style:family="text">
      <style:text-properties style:use-window-font-color="true" style:font-name="Liberation Serif" fo:font-size="16pt" fo:language="en" fo:country="US" officeooo:rsid="0082557f" style:letter-kerning="true" style:font-name-asian="Droid Sans" style:font-size-asian="16pt" style:language-asian="zh" style:country-asian="CN" style:font-name-complex="Lohit Hindi" style:font-size-complex="16pt" style:language-complex="hi" style:country-complex="IN"/>
    </style:style>
    <style:style style:name="T7" style:family="text">
      <style:text-properties style:use-window-font-color="true"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style:font-name="Liberation Serif" fo:font-size="16pt" fo:language="en" fo:country="US" officeooo:rsid="00929f93"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style:font-name="Liberation Serif" fo:font-size="16pt" fo:language="en" fo:country="US" officeooo:rsid="009e9049"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style:font-name="Liberation Serif" fo:font-size="16pt" fo:language="en" fo:country="US" officeooo:rsid="00985522"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style:font-name="Liberation Serif" fo:font-size="16pt" fo:language="en" fo:country="US" officeooo:rsid="009f78dd"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style:font-name="Liberation Serif" fo:font-size="16pt" fo:language="en" fo:country="US" officeooo:rsid="00772a13"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style:use-window-font-color="true" style:font-name="Liberation Serif" fo:font-size="16pt" fo:language="en" fo:country="US" officeooo:rsid="00a1944a" style:letter-kerning="true" style:font-name-asian="Droid Sans" style:font-size-asian="16pt" style:language-asian="zh" style:country-asian="CN" style:font-name-complex="Lohit Hindi" style:font-size-complex="16pt" style:language-complex="hi" style:country-complex="IN"/>
    </style:style>
    <style:style style:name="T17" style:family="text">
      <style:text-properties fo:font-size="16pt" style:font-size-asian="16pt" style:font-size-complex="16pt"/>
    </style:style>
    <style:style style:name="T18" style:family="text">
      <style:text-properties fo:font-size="16pt" officeooo:rsid="00772a13" style:font-size-asian="16pt" style:font-size-complex="16pt"/>
    </style:style>
    <style:style style:name="T19" style:family="text">
      <style:text-properties fo:font-size="16pt" officeooo:rsid="00985522" style:font-size-asian="16pt" style:font-size-complex="16pt"/>
    </style:style>
    <style:style style:name="T20" style:family="text">
      <style:text-properties fo:font-size="16pt" officeooo:rsid="009f78dd" style:font-size-asian="16pt" style:font-size-complex="16pt"/>
    </style:style>
    <style:style style:name="T21" style:family="text">
      <style:text-properties fo:font-size="16pt" officeooo:rsid="00a1944a" style:font-size-asian="16pt" style:font-size-complex="16pt"/>
    </style:style>
    <style:style style:name="T22" style:family="text">
      <style:text-properties fo:font-size="16pt" officeooo:rsid="00a6e6a9" style:font-size-asian="16pt" style:font-size-complex="16pt"/>
    </style:style>
    <style:style style:name="T23" style:family="text">
      <style:text-properties officeooo:rsid="00880aa8"/>
    </style:style>
    <style:style style:name="T24" style:family="text">
      <style:text-properties officeooo:rsid="009c4b11"/>
    </style:style>
    <style:style style:name="T25" style:family="text">
      <style:text-properties officeooo:rsid="009e9049"/>
    </style:style>
    <style:style style:name="T26" style:family="text">
      <style:text-properties officeooo:rsid="00a5a545"/>
    </style:style>
    <style:style style:name="Sect1" style:family="section">
      <style:section-properties text:dont-balance-text-columns="false" style:editable="false">
        <style:columns fo:column-count="1" fo:column-gap="0in"/>
      </style:section-properties>
    </style:style>
    <style:style style:name="Sect2"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6">The Fourth Sunday af<text:span text:style-name="T24">t</text:span>er Easter</text:p>
      <text:p text:style-name="P12"><text:span text:style-name="T17">The Old Testament is written in the </text:span><text:span text:style-name="T13">1</text:span><text:span text:style-name="T14">9th</text:span><text:span text:style-name="T17"> chapter of </text:span><text:span text:style-name="T15">J</text:span><text:span text:style-name="T14">ob</text:span><text:span text:style-name="T18">, beginning at the 2</text:span><text:span text:style-name="T20">1</text:span><text:span text:style-name="T22">st</text:span><text:span text:style-name="T19"> </text:span><text:span text:style-name="T17">verse. </text:span></text:p>
      <text:p text:style-name="P14"/>
      <text:p text:style-name="P11"><text:span text:style-name="T17">This passage </text:span><text:span text:style-name="T10">may be</text:span><text:span text:style-name="T17"> found in </text:span><text:span text:style-name="T9">t</text:span><text:span text:style-name="T11">he pew Bible on page </text:span><text:span text:style-name="T12">59</text:span><text:span text:style-name="T11">3</text:span><text:span text:style-name="T17">.</text:span></text:p>
      <text:p text:style-name="P13"/>
      <text:p text:style-name="P5">(Pause to allow parishioners to find the page.)</text:p>
      <text:p text:style-name="P5"/>
      <text:section text:style-name="Sect1" text:name="Section4">
        <text:p text:style-name="P23">"Have pity on me, have pity on me, O you my friends,</text:p>
        <text:p text:style-name="P22">For the hand of God has struck me!</text:p>
        <text:p text:style-name="P22">Why do you persecute me as God does,</text:p>
        <text:p text:style-name="P22">And are not satisfied with my flesh?</text:p>
        <text:p text:style-name="P22"/>
        <text:p text:style-name="P22">"Oh, that my words were written!</text:p>
        <text:p text:style-name="P22">Oh, that they were inscribed in a book!</text:p>
        <text:p text:style-name="P22">That they were engraved on a rock</text:p>
        <text:p text:style-name="P22">With an iron pen and lead, forever!</text:p>
        <text:p text:style-name="P22">For I know that my Redeemer lives,</text:p>
        <text:p text:style-name="P22">And He shall stand at last on the earth;</text:p>
        <text:p text:style-name="P22">And after my skin is destroyed, this I know,</text:p>
        <text:p text:style-name="P22">That in my flesh I shall see God,</text:p>
        <text:p text:style-name="P22">Whom I shall see for myself,</text:p>
        <text:p text:style-name="P22">And my eyes shall behold, and not another."</text:p>
      </text:section>
      <text:p text:style-name="P4"><text:span text:style-name="text"><text:span text:style-name="T3"/></text:span></text:p>
      <text:p text:style-name="P4"><text:span text:style-name="text"><text:span text:style-name="T3"/></text:span></text:p>
      <text:p text:style-name="P4"><text:span text:style-name="text"><text:span text:style-name="T3">(Pause for a count of 5)</text:span></text:span></text:p>
      <text:p text:style-name="P4"><text:span text:style-name="text"><text:span text:style-name="T2">This is the word of the Lord.</text:span></text:span></text:p>
      <text:p text:style-name="P21">The Fourth Sunday af<text:span text:style-name="T24">t</text:span>er Easter</text:p>
      <text:p text:style-name="P7"/>
      <text:p text:style-name="P8">Psal<text:span text:style-name="T5">m</text:span> <text:span text:style-name="T25">116</text:span></text:p>
      <text:p text:style-name="P8"/>
      <text:p text:style-name="P25">1 <text:s/>MY delight is in the Lord; * because he hath heard the voice of my prayer;</text:p>
      <text:p text:style-name="P24">2 <text:s/>Because he hath inclined his ear unto me; * therefore will I call upon him as long as I live.</text:p>
      <text:p text:style-name="P24">3 <text:s/>The snares of death compassed me round about, * and the pains of hell gat hold upon me.</text:p>
      <text:p text:style-name="P24">4 <text:s/>I found trouble and heaviness; then called I upon the Name of the Lord; * O Lord, I beseech thee, deliver my soul.</text:p>
      <text:p text:style-name="P24">5 <text:s/>Gracious is the Lord, and righteous; * yea, our God is merciful.</text:p>
      <text:p text:style-name="P24">6 <text:s/>The Lord preserveth the simple: * I was in misery, and he helped me.</text:p>
      <text:p text:style-name="P24">7 <text:s/>Turn again then unto thy rest, O my soul; * for the LORD hath rewarded thee.</text:p>
      <text:p text:style-name="P24">8 <text:s/>And why? thou hast delivered my soul from death, * mine eyes from tears, and my feet from falling.</text:p>
      <text:p text:style-name="P24">9 <text:s/>I will walk before the Lord * in the land of the living.</text:p>
      <text:p text:style-name="P24">10 <text:s/>I believed, and therefore will I speak; but I was sore troubled: * I said in my haste, All men are liars.</text:p>
      <text:p text:style-name="P24">11 <text:s/>What reward shall I give unto the Lord * for all the benefits that he hath done unto me?</text:p>
      <text:p text:style-name="P24">12 <text:s/>I will receive the cup of salvation, * and call upon the Name of the Lord.</text:p>
      <text:p text:style-name="P24">13 <text:s/>I will pay my vows now in the presence of all his people: * right dear in the sight of the Lord is the death of his saints.</text:p>
      <text:p text:style-name="P24">14 <text:s/>Behold, O Lord, how that I am thy servant; * I am thy servant, and the son of thine handmaid; thou hast broken my bonds in sunder.</text:p>
      <text:p text:style-name="P24">15 <text:s/>I will offer to thee the sacrifice of thanksgiving, * and will call upon the <text:span text:style-name="T26">N</text:span>ame of the Lord.</text:p>
      <text:p text:style-name="P24">16 <text:s/>I will pay my vows unto the Lord, in the sight of all his people, * in the courts of the Lord’s house; even in the midst of thee, O Jerusalem. Praise the Lord.</text:p>
      <text:p text:style-name="P15"><text:span text:style-name="text"><text:span text:style-name="T1"/></text:span></text:p>
      <text:p text:style-name="P15"><text:span text:style-name="text"><text:span text:style-name="T1">Glory be…</text:span></text:span></text:p>
      <text:p text:style-name="P18">The Fourth Sunday af<text:span text:style-name="T24">t</text:span>er Easter</text:p>
      <text:p text:style-name="P3"><text:span text:style-name="T17">The New Testament is written in the </text:span><text:span text:style-name="T6">f</text:span><text:span text:style-name="T8">i</text:span><text:span text:style-name="T16">rst</text:span><text:span text:style-name="T17"> chapter of </text:span><text:span text:style-name="T21">the Epistle of </text:span><text:span text:style-name="T7">St. J</text:span><text:span text:style-name="T8">a</text:span><text:span text:style-name="T16">mes </text:span><text:span text:style-name="T17">beginning at the </text:span><text:span text:style-name="T16">17th</text:span><text:span text:style-name="T17"> verse.</text:span></text:p>
      <text:p text:style-name="P2"/>
      <text:p text:style-name="P2">This passage may be found in the Book of Common Prayer on page <text:span text:style-name="T23">174</text:span>.</text:p>
      <text:p text:style-name="P1"/>
      <text:p text:style-name="P17">(Pause to allow parishioners to find the page.)</text:p>
      <text:p text:style-name="P16"/>
      <text:section text:style-name="Sect2" text:name="Section1">
        <text:p text:style-name="P9">EVERY good gift and every perfect gift is from above, and cometh down from the Father of lights, with whom is no variableness, neither shadow of turning. Of his own will begat he us with the word of truth, that we should be a kind of firstfruits of his creatures.</text:p>
        <text:p text:style-name="P9"/>
        <text:p text:style-name="P10">Wherefore, my beloved brethren, let every man be swift to hear, slow to speak, slow to wrath: for the wrath of man worketh not the righteousness of God.</text:p>
        <text:p text:style-name="P10"/>
        <text:p text:style-name="P10">Wherefore lay apart all filthiness and superfluity of naughtiness, and receive with meekness the engrafted word, which is able to save your souls.</text:p>
        <text:p text:style-name="P10"/>
        <text:p text:style-name="P6"/>
      </text:section>
      <text:p text:style-name="P19"/>
      <text:p text:style-name="P19"/>
      <text:p text:style-name="P19">(Pause for a count of 5)</text:p>
      <text:p text:style-name="P20"><text:span text:style-name="text"><text:span text:style-name="T4">This is the word of the Lord.</text:span></text:span></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ooo="http://openoffice.org/2004/office" xmlns:office="urn:oasis:names:tc:opendocument:xmlns:office:1.0" xmlns:xlink="http://www.w3.org/1999/xlink" xmlns:dc="http://purl.org/dc/elements/1.1/" xmlns:meta="urn:oasis:names:tc:opendocument:xmlns:meta:1.0" office:version="1.2">
  <office:meta>
    <meta:creation-date>2019-09-12T22:59:18.187137481</meta:creation-date>
    <meta:initial-creator>Figueroa Andrew</meta:initial-creator>
    <dc:language>en-US</dc:language>
    <meta:editing-cycles>94</meta:editing-cycles>
    <meta:editing-duration>PT10H6M2S</meta:editing-duration>
    <meta:generator>LibreOffice/6.3.4.2.0$Linux_X86_64 LibreOffice_project/30$Build-2</meta:generator>
    <dc:date>2020-05-08T14:06:12.787045976</dc:date>
    <dc:creator>Figueroa Andrew</dc:creator>
    <meta:document-statistic meta:table-count="0" meta:image-count="0" meta:object-count="0" meta:page-count="3" meta:paragraph-count="48" meta:word-count="666" meta:character-count="3260" meta:non-whitespace-character-count="2625"/>
  </office:meta>
</office:document-meta>
</file>