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5"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6" style:family="paragraph" style:parent-style-name="Standard_20__28_user_29_">
      <style:paragraph-properties fo:line-height="100%"/>
      <style:text-properties fo:font-size="14pt" officeooo:paragraph-rsid="00016f9c" style:font-size-asian="14pt" style:font-size-complex="14pt"/>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fo:font-size="16pt" officeooo:paragraph-rsid="0085ce85"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1"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2"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3"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4"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1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16" style:family="paragraph" style:parent-style-name="Standard">
      <loext:graphic-properties draw:fill="solid" draw:fill-color="#ffffff"/>
      <style:paragraph-properties fo:margin-top="0in" fo:margin-bottom="0in" loext:contextual-spacing="false" fo:line-height="100%" fo:background-color="#ffffff"/>
      <style:text-properties officeooo:paragraph-rsid="009ed7cf"/>
    </style:style>
    <style:style style:name="P17"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8" style:family="paragraph" style:parent-style-name="Standard_20__28_user_29_">
      <style:paragraph-properties fo:line-height="100%"/>
      <style:text-properties officeooo:paragraph-rsid="008a7436"/>
    </style:style>
    <style:style style:name="P19" style:family="paragraph" style:parent-style-name="Standard_20__28_user_29_">
      <style:paragraph-properties fo:line-height="100%"/>
      <style:text-properties officeooo:paragraph-rsid="00967bf6"/>
    </style:style>
    <style:style style:name="P20" style:family="paragraph" style:parent-style-name="Standard_20__28_user_29_">
      <style:paragraph-properties fo:line-height="150%" fo:text-align="center" style:justify-single-word="false"/>
      <style:text-properties officeooo:paragraph-rsid="00016f9c"/>
    </style:style>
    <style:style style:name="P21" style:family="paragraph" style:parent-style-name="Standard_20__28_user_29_">
      <style:paragraph-properties fo:line-height="100%"/>
      <style:text-properties fo:font-size="8pt" officeooo:paragraph-rsid="00030b59" style:font-size-asian="8pt" style:font-size-complex="8pt"/>
    </style:style>
    <style:style style:name="P22" style:family="paragraph" style:parent-style-name="Standard_20__28_user_29_">
      <style:paragraph-properties fo:line-height="100%"/>
      <style:text-properties fo:font-size="16pt" officeooo:paragraph-rsid="009fbc5a" style:font-size-asian="16pt" style:font-size-complex="16pt"/>
    </style:style>
    <style:style style:name="P23" style:family="paragraph" style:parent-style-name="Standard_20__28_user_29_">
      <style:paragraph-properties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4"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5" style:family="paragraph" style:parent-style-name="Standard_20__28_user_29_" style:master-page-name="">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6" style:family="paragraph" style:parent-style-name="Standard_20__28_user_29_">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7" style:family="paragraph" style:parent-style-name="Standard_20__28_user_29_">
      <style:paragraph-properties fo:margin-top="0in" fo:margin-bottom="0in" loext:contextual-spacing="false" fo:line-height="100%"/>
      <style:text-properties officeooo:paragraph-rsid="009fbc5a"/>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tyle="italic" style:font-style-asian="italic" style:font-style-complex="italic"/>
    </style:style>
    <style:style style:name="T3" style:family="text">
      <style:text-properties fo:color="#800000" style:font-name="Liberation Serif" fo:font-size="12pt" fo:language="en" fo:country="US" fo:font-style="italic" officeooo:rsid="008b0408"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4" style:family="text">
      <style:text-properties fo:color="#800000" style:font-name="Liberation Serif" fo:font-size="12pt" fo:language="en" fo:country="US" fo:font-style="italic" officeooo:rsid="00997824"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5" style:family="text">
      <style:text-properties fo:color="#000000" fo:font-size="14pt" fo:font-weight="normal" style:font-size-asian="14pt" style:font-weight-asian="normal" style:font-size-complex="14pt" style:font-weight-complex="normal"/>
    </style:style>
    <style:style style:name="T6" style:family="text">
      <style:text-properties fo:color="#c9211e" fo:font-size="14pt" fo:font-style="italic" style:font-size-asian="14pt" style:font-style-asian="italic"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520333"/>
    </style:style>
    <style:style style:name="T9" style:family="text">
      <style:text-properties style:use-window-font-color="true" style:font-name="Liberation Serif" fo:font-size="16pt" fo:background-color="#ffffff" loext:char-shading-value="0" style:font-size-asian="16pt" style:font-name-complex="Times New Roman1" style:font-size-complex="16pt"/>
    </style:style>
    <style:style style:name="T10" style:family="text">
      <style:text-properties style:use-window-font-color="true" style:font-name="Liberation Serif" fo:font-size="16pt" officeooo:rsid="009ed7cf" fo:background-color="#ffffff" loext:char-shading-value="0" style:font-size-asian="16pt" style:font-name-complex="Times New Roman1" style:font-size-complex="16pt"/>
    </style:style>
    <style:style style:name="T11"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85ce85"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87b8d4"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4349f1"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style:font-name="Liberation Serif" fo:font-size="16pt" fo:language="en" fo:country="US" officeooo:rsid="0095b023"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style:font-name="Liberation Serif" fo:font-size="16pt" fo:language="en" fo:country="US" officeooo:rsid="00967bf6"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style:font-name="Liberation Serif" fo:font-size="16pt" fo:language="en" fo:country="US" officeooo:rsid="0096c9ac"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style:use-window-font-color="true" style:font-name="Liberation Serif" fo:font-size="16pt" fo:language="en" fo:country="US" officeooo:rsid="009801ac" style:letter-kerning="true" style:font-name-asian="Droid Sans" style:font-size-asian="16pt" style:language-asian="zh" style:country-asian="CN" style:font-name-complex="Lohit Hindi" style:font-size-complex="16pt" style:language-complex="hi" style:country-complex="IN"/>
    </style:style>
    <style:style style:name="T22" style:family="text">
      <style:text-properties style:use-window-font-color="true" style:font-name="Liberation Serif" fo:font-size="16pt" fo:language="en" fo:country="US" officeooo:rsid="009f0994" style:letter-kerning="true" style:font-name-asian="Droid Sans" style:font-size-asian="16pt" style:language-asian="zh" style:country-asian="CN" style:font-name-complex="Lohit Hindi" style:font-size-complex="16pt" style:language-complex="hi" style:country-complex="IN"/>
    </style:style>
    <style:style style:name="T23" style:family="text">
      <style:text-properties style:use-window-font-color="true" style:font-name="Liberation Serif" fo:font-size="16pt" fo:language="en" fo:country="US" officeooo:rsid="009fbc5a" style:letter-kerning="true" style:font-name-asian="Droid Sans" style:font-size-asian="16pt" style:language-asian="zh" style:country-asian="CN" style:font-name-complex="Lohit Hindi" style:font-size-complex="16pt" style:language-complex="hi" style:country-complex="IN"/>
    </style:style>
    <style:style style:name="T24" style:family="text">
      <style:text-properties fo:font-size="16pt" style:font-size-asian="16pt" style:font-size-complex="16pt"/>
    </style:style>
    <style:style style:name="T25" style:family="text">
      <style:text-properties fo:font-size="16pt" officeooo:rsid="007a95cc" style:font-size-asian="16pt" style:font-size-complex="16pt"/>
    </style:style>
    <style:style style:name="T26" style:family="text">
      <style:text-properties fo:font-size="16pt" officeooo:rsid="0082557f" style:font-size-asian="16pt" style:font-size-complex="16pt"/>
    </style:style>
    <style:style style:name="T27" style:family="text">
      <style:text-properties fo:font-size="16pt" officeooo:rsid="0085ce85" style:font-size-asian="16pt" style:font-size-complex="16pt"/>
    </style:style>
    <style:style style:name="T28" style:family="text">
      <style:text-properties fo:font-size="16pt" officeooo:rsid="009f0994" style:font-size-asian="16pt" style:font-size-complex="16pt"/>
    </style:style>
    <style:style style:name="T29" style:family="text">
      <style:text-properties fo:font-size="16pt" officeooo:rsid="009fbc5a" style:font-size-asian="16pt" style:font-size-complex="16pt"/>
    </style:style>
    <style:style style:name="T30" style:family="text">
      <style:text-properties officeooo:rsid="0085ce85"/>
    </style:style>
    <style:style style:name="T31" style:family="text">
      <style:text-properties fo:font-size="8pt" style:font-size-asian="8pt" style:font-size-complex="8pt"/>
    </style:style>
    <style:style style:name="T32" style:family="text">
      <style:text-properties officeooo:rsid="009046ab"/>
    </style:style>
    <style:style style:name="T33" style:family="text">
      <style:text-properties officeooo:rsid="00967bf6"/>
    </style:style>
    <style:style style:name="T34" style:family="text">
      <style:text-properties officeooo:rsid="0096c9ac"/>
    </style:style>
    <style:style style:name="T35" style:family="text">
      <style:text-properties officeooo:rsid="00997824"/>
    </style:style>
    <style:style style:name="T36" style:family="text">
      <style:text-properties officeooo:rsid="009fbc5a"/>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he Fifth Sunday in Lent</text:p>
      <text:p text:style-name="P18"><text:span text:style-name="T11">The Old Testament is written in the </text:span><text:span text:style-name="T20">first</text:span><text:span text:style-name="T11"> chapter of </text:span><text:span text:style-name="T16">t</text:span><text:span text:style-name="T19">he Prophet Isaiah</text:span><text:span text:style-name="T24">, beginning at the </text:span><text:span text:style-name="T19">tenth</text:span><text:span text:style-name="T25"> </text:span><text:span text:style-name="T24">verse.</text:span></text:p>
      <text:p text:style-name="P21"/>
      <text:p text:style-name="P19"><text:span text:style-name="T24">This passage may be found in the </text:span><text:span text:style-name="T17">p</text:span><text:span text:style-name="T18">ew Bible on page </text:span><text:span text:style-name="T21">782</text:span><text:span text:style-name="T24">.</text:span></text:p>
      <text:p text:style-name="P6"/>
      <text:p text:style-name="P20"><text:span text:style-name="T2">(Pause to allow parishioners to find the </text:span><text:span text:style-name="T3">p</text:span><text:span text:style-name="T4">age</text:span><text:span text:style-name="T2">.)</text:span></text:p>
      <text:p text:style-name="P4"/>
      <text:section text:style-name="Sect1" text:name="Section4">
        <text:p text:style-name="P15"><text:span text:style-name="text"><text:span text:style-name="T9">Hear the word of the Lord,</text:span></text:span></text:p>
        <text:p text:style-name="P15"><text:span text:style-name="text"><text:span text:style-name="T9">You rulers of Sodom;</text:span></text:span></text:p>
        <text:p text:style-name="P15"><text:span text:style-name="text"><text:span text:style-name="T9">Give ear to the law of our God,</text:span></text:span></text:p>
        <text:p text:style-name="P15"><text:span text:style-name="text"><text:span text:style-name="T9">You people of Gomorrah:</text:span></text:span></text:p>
        <text:p text:style-name="P15"><text:span text:style-name="text"><text:span text:style-name="T9"/></text:span></text:p>
        <text:p text:style-name="P15"><text:span text:style-name="text"><text:span text:style-name="T9">“To what purpose is the multitude of your sacrifices to Me?”</text:span></text:span></text:p>
        <text:p text:style-name="P15"><text:span text:style-name="text"><text:span text:style-name="T9">Says the Lord.</text:span></text:span></text:p>
        <text:p text:style-name="P15"><text:span text:style-name="text"><text:span text:style-name="T9">“I have had enough of burnt offerings of rams </text:span></text:span><text:span text:style-name="text"><text:span text:style-name="T10">a</text:span></text:span><text:span text:style-name="text"><text:span text:style-name="T9">nd the fat of fed cattle. I do not delight in the blood of bulls, </text:span></text:span><text:span text:style-name="text"><text:span text:style-name="T10">o</text:span></text:span><text:span text:style-name="text"><text:span text:style-name="T9">r of lambs or goats.</text:span></text:span></text:p>
        <text:p text:style-name="P15"><text:span text:style-name="text"><text:span text:style-name="T9"/></text:span></text:p>
        <text:p text:style-name="P15"><text:span text:style-name="text"><text:span text:style-name="T9">“When you come to appear before Me,</text:span></text:span></text:p>
        <text:p text:style-name="P15"><text:span text:style-name="text"><text:span text:style-name="T9">Who has required this from your hand,</text:span></text:span></text:p>
        <text:p text:style-name="P15"><text:span text:style-name="text"><text:span text:style-name="T9">To trample My courts?</text:span></text:span></text:p>
        <text:p text:style-name="P15"><text:span text:style-name="text"><text:span text:style-name="T9"/></text:span></text:p>
        <text:p text:style-name="P15"><text:span text:style-name="text"><text:span text:style-name="T9">Bring no more futile sacrifices;</text:span></text:span></text:p>
        <text:p text:style-name="P15"><text:span text:style-name="text"><text:span text:style-name="T9">Incense is an abomination to Me.</text:span></text:span></text:p>
        <text:p text:style-name="P15"><text:span text:style-name="text"><text:span text:style-name="T9">The New Moons, the Sabbaths, and the calling of assemblies— I cannot endure iniquity and the sacred meeting.</text:span></text:span></text:p>
        <text:p text:style-name="P15"><text:span text:style-name="text"><text:span text:style-name="T9"/></text:span></text:p>
        <text:p text:style-name="P15"><text:span text:style-name="text"><text:span text:style-name="T9">Your New Moons and your appointed feasts My soul hates;</text:span></text:span></text:p>
        <text:p text:style-name="P15"><text:span text:style-name="text"><text:span text:style-name="T9">They are a trouble to Me,</text:span></text:span></text:p>
        <text:p text:style-name="P15"><text:span text:style-name="text"><text:span text:style-name="T9">I am weary of bearing them.</text:span></text:span></text:p>
        <text:p text:style-name="P15"><text:span text:style-name="text"><text:span text:style-name="T9"/></text:span></text:p>
        <text:p text:style-name="P15"><text:span text:style-name="text"><text:span text:style-name="T9">When you spread out your hands,</text:span></text:span></text:p>
        <text:p text:style-name="P15"><text:span text:style-name="text"><text:span text:style-name="T9">I will hide My eyes from you;</text:span></text:span></text:p>
        <text:p text:style-name="P15"><text:span text:style-name="text"><text:span text:style-name="T9">Even though you make many prayers,</text:span></text:span></text:p>
        <text:p text:style-name="P16"><text:span text:style-name="text"><text:span text:style-name="T9">I will not hear.</text:span></text:span></text:p>
        <text:p text:style-name="P16"><text:span text:style-name="text"><text:span text:style-name="T9">Your hands are full of blood.</text:span></text:span></text:p>
        <text:p text:style-name="P15"><text:span text:style-name="text"><text:span text:style-name="T9"/></text:span></text:p>
        <text:p text:style-name="P15"><text:span text:style-name="text"><text:span text:style-name="T9">“Wash yourselves, make yourselves clean; Put away the evil of your doings from before My eyes. Cease to do evil,</text:span></text:span></text:p>
        <text:p text:style-name="P15"><text:span text:style-name="text"><text:span text:style-name="T9"/></text:span></text:p>
        <text:p text:style-name="P15"><text:span text:style-name="text"><text:span text:style-name="T9">Learn to do good; Seek justice, Rebuke the oppressor; Defend the fatherless, Plead for the widow.</text:span></text:span></text:p>
        <text:p text:style-name="P15"><text:span text:style-name="text"><text:span text:style-name="T9"/></text:span></text:p>
        <text:p text:style-name="P15"><text:span text:style-name="text"><text:span text:style-name="T9">“Come now, and let us reason together,”</text:span></text:span></text:p>
        <text:p text:style-name="P15"><text:span text:style-name="text"><text:span text:style-name="T9">Says the Lord,</text:span></text:span></text:p>
        <text:p text:style-name="P15"><text:span text:style-name="text"><text:span text:style-name="T9">“Though your sins are like scarlet,</text:span></text:span></text:p>
        <text:p text:style-name="P15"><text:span text:style-name="text"><text:span text:style-name="T9">They shall be as white as snow;</text:span></text:span></text:p>
        <text:p text:style-name="P15"><text:span text:style-name="text"><text:span text:style-name="T9">Though they are red like crimson,</text:span></text:span></text:p>
        <text:p text:style-name="P15"><text:span text:style-name="text"><text:span text:style-name="T9">They shall be as wool.</text:span></text:span></text:p>
        <text:p text:style-name="P15"><text:span text:style-name="text"><text:span text:style-name="T9"/></text:span></text:p>
        <text:p text:style-name="P15"><text:span text:style-name="text"><text:span text:style-name="T9">If you are willing and obedient,</text:span></text:span></text:p>
        <text:p text:style-name="P15"><text:span text:style-name="text"><text:span text:style-name="T9">You shall eat the good of the land;</text:span></text:span></text:p>
        <text:p text:style-name="P15"><text:span text:style-name="text"><text:span text:style-name="T9">But if you refuse and rebel,</text:span></text:span></text:p>
        <text:p text:style-name="P15"><text:span text:style-name="text"><text:span text:style-name="T9">You shall be devoured by the sword”;</text:span></text:span></text:p>
        <text:p text:style-name="P15"><text:span text:style-name="text"><text:span text:style-name="T9">For the mouth of the Lord has spoken.</text:span></text:span></text:p>
      </text:section>
      <text:p text:style-name="P3"><text:span text:style-name="text"><text:span text:style-name="T6"/></text:span></text:p>
      <text:p text:style-name="P3"><text:span text:style-name="text"><text:span text:style-name="T6"/></text:span></text:p>
      <text:p text:style-name="P3"><text:span text:style-name="text"><text:span text:style-name="T6">(Pause for a count of 5)</text:span></text:span></text:p>
      <text:p text:style-name="P3"><text:span text:style-name="text"><text:span text:style-name="T5">This is the word of the Lord.</text:span></text:span></text:p>
      <text:p text:style-name="P23">The Fifth Sunday in Lent</text:p>
      <text:p text:style-name="P5"/>
      <text:p text:style-name="P7">Psal<text:span text:style-name="T8">m</text:span> <text:span text:style-name="T34">51</text:span></text:p>
      <text:p text:style-name="P7"/>
      <text:p text:style-name="P25">1 <text:s/>HAVE mercy upon me, O God, after thy great goodness; * according to the multitude of thy mercies do away mine offences.</text:p>
      <text:p text:style-name="P26">2 <text:s/>Wash me throughly from my wickedness, * and cleanse me from my sin.</text:p>
      <text:p text:style-name="P26">3 <text:s/>For I acknowledge my faults, * and my sin is ever before me.</text:p>
      <text:p text:style-name="P26">4 <text:s/>Against thee only have I sinned, and done this evil in thy sight; * that thou mightest be justified in thy saying, and clear when thou shalt judge.</text:p>
      <text:p text:style-name="P26">5 <text:s/>Behold, I was shapen in wickedness, * and in sin hath my mother conceived me.</text:p>
      <text:p text:style-name="P26">6 <text:s/>But lo, thou requirest truth in the inward parts, * and shalt make me to understand wisdom secretly.</text:p>
      <text:p text:style-name="P26">7 <text:s/>Thou shalt purge me with hyssop, and I shall be clean; * thou shalt wash me, and I shall be whiter than snow.</text:p>
      <text:p text:style-name="P26">8 <text:s/>Thou shalt make me hear of joy and gladness, * that the bones which thou hast broken may rejoice.</text:p>
      <text:p text:style-name="P26">9 <text:s/>Turn thy face from my sins, * and put out all my misdeeds.</text:p>
      <text:p text:style-name="P26">10 <text:s/>Make me a clean heart, O God, * and renew a right spirit within me.</text:p>
      <text:p text:style-name="P26">11 <text:s/>Cast me not away from thy presence, * and take not thy holy Spirit from me.</text:p>
      <text:p text:style-name="P26">12 <text:s/>O give me the comfort of thy help again, * and stablish me with thy free Spirit.</text:p>
      <text:p text:style-name="P26">13 <text:s/>Then shall I teach thy ways unto the wicked, * and sinners shall be converted unto thee.</text:p>
      <text:p text:style-name="P26">14 <text:s/>Deliver me from blood-guiltiness, O God, thou that art the God of my health; * and my tongue shall sing of thy righteousness.</text:p>
      <text:p text:style-name="P26">15 <text:s/>Thou shalt open my lips, O Lord, * and my mouth shall show thy praise.</text:p>
      <text:p text:style-name="P26">16 <text:s/>For thou desirest no sacrifice, else would I give it thee; * but thou delightest not in burnt-offerings.</text:p>
      <text:p text:style-name="P26">17 <text:s/>The sacrifice of God is a troubled spirit: * a broken and contrite heart, O God, shalt thou not despise.</text:p>
      <text:p text:style-name="P26">18 <text:s/>O be favourable and gracious unto Sion; * build thou the walls of Jerusalem.</text:p>
      <text:p text:style-name="P26">19 <text:s/>Then shalt thou be pleased with the sacrifice of righteousness, with the burnt-offerings and oblations; * then shall they offer young bullocks upon thine altar.</text:p>
      <text:p text:style-name="P9"><text:span text:style-name="text"><text:span text:style-name="T1"/></text:span></text:p>
      <text:p text:style-name="P9"><text:span text:style-name="text"><text:span text:style-name="T1">Glory be…</text:span></text:span></text:p>
      <text:p text:style-name="P24">The Fifth Sunday in Lent</text:p>
      <text:p text:style-name="P27"><text:span text:style-name="T24">The New Testament is written in the the </text:span><text:span text:style-name="T29">ninth</text:span><text:span text:style-name="T24"> chapter of </text:span><text:span text:style-name="T29">the</text:span><text:span text:style-name="T24"> epistle to the </text:span><text:span text:style-name="T22">H</text:span><text:span text:style-name="T23">ebrews</text:span><text:span text:style-name="T24">, beginning at the </text:span><text:span text:style-name="T29">11th</text:span><text:span text:style-name="T24"> verse.</text:span></text:p>
      <text:p text:style-name="P2"/>
      <text:p text:style-name="P2">This passage may be found in the Book of Common Prayer on page <text:span text:style-name="T30">132</text:span>.</text:p>
      <text:p text:style-name="P1"/>
      <text:p text:style-name="P11">(Pause to allow parishioners <text:span text:style-name="T36">time </text:span>to find the page.)</text:p>
      <text:p text:style-name="P10"/>
      <text:section text:style-name="Sect1" text:name="Section1">
        <text:p text:style-name="P22">CHRIST being come an high priest of good things to come, by a greater and more perfect tabernacle, not made with hands, that is to say, not of this building; neither by the blood of goats and calves, but by his own blood he entered in once into the holy place, having obtained eternal redemption for us.</text:p>
        <text:p text:style-name="P22"/>
        <text:p text:style-name="P22">For if the blood of bulls and of goats, and the ashes of an heifer sprinkling the unclean, sanctifieth to the purifying of the flesh: how much more shall the blood of Christ, who through the eternal Spirit offered himself without spot to God, purge your conscience from dead works to serve the living God?</text:p>
        <text:p text:style-name="P22"/>
        <text:p text:style-name="P22">And for this cause he is the mediator of the new testament, that by means of death, for the redemption of the transgressions that were under the first testament, they which are called might receive the promise of eternal inheritance.</text:p>
      </text:section>
      <text:p text:style-name="P12"/>
      <text:p text:style-name="P12"/>
      <text:p text:style-name="P12">(Pause for a count of 5)</text:p>
      <text:p text:style-name="P13"><text:span text:style-name="text"><text:span text:style-name="T7">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78</meta:editing-cycles>
    <meta:editing-duration>PT15H46M31S</meta:editing-duration>
    <meta:generator>LibreOffice/6.3.4.2.0$Linux_X86_64 LibreOffice_project/30$Build-2</meta:generator>
    <dc:date>2020-02-21T23:36:07.740664216</dc:date>
    <dc:creator>Figueroa Andrew</dc:creator>
    <meta:document-statistic meta:table-count="0" meta:image-count="0" meta:object-count="0" meta:page-count="3" meta:paragraph-count="71" meta:word-count="910" meta:character-count="4692" meta:non-whitespace-character-count="3834"/>
  </office:meta>
</office:document-meta>
</file>