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4"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5"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6"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7" style:family="paragraph" style:parent-style-name="Standard_20__28_user_29_">
      <style:paragraph-properties fo:line-height="100%"/>
      <style:text-properties fo:font-size="14pt" officeooo:paragraph-rsid="00016f9c" style:font-size-asian="14pt" style:font-size-complex="14pt"/>
    </style:style>
    <style:style style:name="P8"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9" style:family="paragraph" style:parent-style-name="Standard_20__28_user_29_">
      <style:paragraph-properties fo:line-height="100%"/>
      <style:text-properties fo:font-size="16pt" officeooo:paragraph-rsid="00030b59" style:font-size-asian="16pt" style:font-size-complex="16pt"/>
    </style:style>
    <style:style style:name="P10" style:family="paragraph" style:parent-style-name="Standard_20__28_user_29_">
      <style:paragraph-properties fo:line-height="100%"/>
      <style:text-properties fo:font-size="16pt" officeooo:paragraph-rsid="00016f9c" style:font-size-asian="16pt" style:font-size-complex="16pt"/>
    </style:style>
    <style:style style:name="P11" style:family="paragraph" style:parent-style-name="Standard_20__28_user_29_">
      <style:paragraph-properties fo:line-height="100%"/>
      <style:text-properties fo:font-size="16pt" officeooo:paragraph-rsid="0073033a" style:font-size-asian="16pt" style:font-size-complex="16pt"/>
    </style:style>
    <style:style style:name="P12" style:family="paragraph" style:parent-style-name="Standard_20__28_user_29_">
      <style:paragraph-properties fo:line-height="100%"/>
      <style:text-properties officeooo:paragraph-rsid="00030b59"/>
    </style:style>
    <style:style style:name="P13"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4"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5"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6"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f1b14" style:font-weight-asian="bold" style:font-weight-complex="bold"/>
    </style:style>
    <style:style style:name="P17"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8"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9" style:family="paragraph" style:parent-style-name="Standard_20__28_user_29_">
      <style:paragraph-properties fo:line-height="100%" fo:text-align="center" style:justify-single-word="false" fo:break-before="page"/>
      <style:text-properties fo:color="#800000" fo:font-weight="bold" officeooo:paragraph-rsid="002f1b14" style:font-weight-asian="bold" style:font-weight-complex="bold"/>
    </style:style>
    <style:style style:name="P20" style:family="paragraph" style:parent-style-name="Standard_20__28_user_29_">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style:style>
    <style:style style:name="P21"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2" style:family="paragraph" style:parent-style-name="Standard_20__28_user_29_">
      <style:paragraph-properties fo:line-height="100%"/>
      <style:text-properties fo:font-size="16pt" officeooo:paragraph-rsid="0073033a" style:font-size-asian="16pt" style:font-size-complex="16pt"/>
    </style:style>
    <style:style style:name="P23" style:family="paragraph" style:parent-style-name="Standard_20__28_user_29_">
      <style:paragraph-properties fo:line-height="100%"/>
      <style:text-properties fo:font-size="16pt" officeooo:paragraph-rsid="008a4346" style:font-size-asian="16pt" style:font-size-complex="16pt"/>
    </style:style>
    <style:style style:name="P24" style:family="paragraph" style:parent-style-name="Standard_20__28_user_29_" style:master-page-name="">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style:style>
    <style:style style:name="P25" style:family="paragraph" style:parent-style-name="Standard_20__28_user_29_">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style:style>
    <style:style style:name="P26" style:family="paragraph" style:parent-style-name="Standard_20__28_user_29_">
      <style:paragraph-properties fo:margin-top="0in" fo:margin-bottom="0in" loext:contextual-spacing="false" fo:line-height="100%"/>
      <style:text-properties officeooo:paragraph-rsid="000181df"/>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c9211e"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officeooo:rsid="0058c28d"/>
    </style:style>
    <style:style style:name="T7" style:family="text">
      <style:text-properties style:use-window-font-color="true" style:font-name="Liberation Serif" fo:font-size="16pt" fo:background-color="#ffffff" loext:char-shading-value="0" style:font-size-asian="16pt" style:font-name-complex="Times New Roman1" style:font-size-complex="16pt"/>
    </style:style>
    <style:style style:name="T8" style:family="text">
      <style:text-properties style:use-window-font-color="true" style:font-name="Liberation Serif" fo:font-size="16pt" fo:language="en" fo:country="US" officeooo:rsid="00800a57"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style:font-name="Liberation Serif" fo:font-size="16pt" fo:language="en" fo:country="US" officeooo:rsid="00861193"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style:font-name="Liberation Serif" fo:font-size="16pt" fo:language="en" fo:country="US" officeooo:rsid="00868c30"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style:font-name="Liberation Serif" fo:font-size="16pt" fo:language="en" fo:country="US" officeooo:rsid="0072ef9e"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88b266"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officeooo:rsid="0072ef9e"/>
    </style:style>
    <style:style style:name="T14" style:family="text">
      <style:text-properties fo:font-size="16pt" style:font-size-asian="16pt" style:font-size-complex="16pt"/>
    </style:style>
    <style:style style:name="T15" style:family="text">
      <style:text-properties fo:font-size="16pt" officeooo:rsid="00800a57" style:font-size-asian="16pt" style:font-size-complex="16pt"/>
    </style:style>
    <style:style style:name="T16" style:family="text">
      <style:text-properties fo:font-size="16pt" officeooo:rsid="00772a13" style:font-size-asian="16pt" style:font-size-complex="16pt"/>
    </style:style>
    <style:style style:name="T17" style:family="text">
      <style:text-properties fo:font-size="16pt" officeooo:rsid="007a95cc" style:font-size-asian="16pt" style:font-size-complex="16pt"/>
    </style:style>
    <style:style style:name="T18" style:family="text">
      <style:text-properties fo:font-size="16pt" officeooo:rsid="00861193" style:font-size-asian="16pt" style:font-size-complex="16pt"/>
    </style:style>
    <style:style style:name="T19" style:family="text">
      <style:text-properties fo:font-size="16pt" officeooo:rsid="0072ef9e" style:font-size-asian="16pt" style:font-size-complex="16pt"/>
    </style:style>
    <style:style style:name="T20" style:family="text">
      <style:text-properties fo:font-size="16pt" officeooo:rsid="007d3c43" style:font-size-asian="16pt" style:font-size-complex="16pt"/>
    </style:style>
    <style:style style:name="T21" style:family="text">
      <style:text-properties fo:font-size="16pt" officeooo:rsid="0088b266" style:font-size-asian="16pt" style:font-size-complex="16pt"/>
    </style:style>
    <style:style style:name="T22" style:family="text">
      <style:text-properties officeooo:rsid="007c06ea"/>
    </style:style>
    <style:style style:name="T23" style:family="text">
      <style:text-properties officeooo:rsid="007d3c43"/>
    </style:style>
    <style:style style:name="T24" style:family="text">
      <style:text-properties officeooo:rsid="00861193"/>
    </style:style>
    <style:style style:name="T25" style:family="text">
      <style:text-properties officeooo:rsid="0087e76c"/>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Sexagesima</text:p>
      <text:p text:style-name="P12"><text:span text:style-name="T14">The Old Testament is written in the </text:span><text:span text:style-name="T18">50th</text:span><text:span text:style-name="T14"> chapter of </text:span><text:span text:style-name="T16">the </text:span><text:span text:style-name="T15">the <text:s/>Book of </text:span><text:span text:style-name="T18">the Prophet</text:span><text:span text:style-name="T15"> </text:span><text:span text:style-name="T8">I</text:span><text:span text:style-name="T9">saiah</text:span><text:span text:style-name="T14">, beginning at the </text:span><text:span text:style-name="T10">fourth</text:span><text:span text:style-name="T17"> </text:span><text:span text:style-name="T14">verse.</text:span></text:p>
      <text:p text:style-name="P9"/>
      <text:p text:style-name="P10">This passage may be found in the pew bible on page <text:span text:style-name="T24">844</text:span>.</text:p>
      <text:p text:style-name="P7"/>
      <text:p text:style-name="P5">(Pause to allow parishioners to find the page.)</text:p>
      <text:p text:style-name="P5"/>
      <text:section text:style-name="Sect1" text:name="Section4">
        <text:p text:style-name="P4"><text:span text:style-name="text"><text:span text:style-name="T7">“The Lord God has given Me The tongue of the learned, That I should know how to speak A word in season to him who is weary.</text:span></text:span></text:p>
        <text:p text:style-name="P4"><text:span text:style-name="text"><text:span text:style-name="T7"/></text:span></text:p>
        <text:p text:style-name="P4"><text:span text:style-name="text"><text:span text:style-name="T7">He awakens Me morning by morning, He awakens My ear To hear as the learned.</text:span></text:span></text:p>
        <text:p text:style-name="P4"><text:span text:style-name="text"><text:span text:style-name="T7"/></text:span></text:p>
        <text:p text:style-name="P4"><text:span text:style-name="text"><text:span text:style-name="T7">The Lord God has opened My ear; And I was not rebellious, Nor did I turn away.</text:span></text:span></text:p>
        <text:p text:style-name="P4"><text:span text:style-name="text"><text:span text:style-name="T7"/></text:span></text:p>
        <text:p text:style-name="P4"><text:span text:style-name="text"><text:span text:style-name="T7">I gave My back to those who struck Me, And My cheeks to those who plucked out the beard; I did not hide My face from shame and spitting.</text:span></text:span></text:p>
        <text:p text:style-name="P4"><text:span text:style-name="text"><text:span text:style-name="T7"/></text:span></text:p>
        <text:p text:style-name="P4"><text:span text:style-name="text"><text:span text:style-name="T7">“For the Lord God will help Me; Therefore I will not be disgraced; Therefore I have set My face like a flint, And I know that I will not be ashamed.</text:span></text:span></text:p>
        <text:p text:style-name="P4"><text:span text:style-name="text"><text:span text:style-name="T7"/></text:span></text:p>
        <text:p text:style-name="P4"><text:span text:style-name="text"><text:span text:style-name="T7">He is near who justifies Me;</text:span></text:span></text:p>
        <text:p text:style-name="P4"><text:span text:style-name="text"><text:span text:style-name="T7">Who will contend with Me?</text:span></text:span></text:p>
        <text:p text:style-name="P4"><text:span text:style-name="text"><text:span text:style-name="T7">Let us stand together.</text:span></text:span></text:p>
        <text:p text:style-name="P4"><text:span text:style-name="text"><text:span text:style-name="T7">Who is My adversary?</text:span></text:span></text:p>
        <text:p text:style-name="P4"><text:span text:style-name="text"><text:span text:style-name="T7">Let him come near Me.</text:span></text:span></text:p>
        <text:p text:style-name="P4"><text:span text:style-name="text"><text:span text:style-name="T7"/></text:span></text:p>
        <text:p text:style-name="P4"><text:span text:style-name="text"><text:span text:style-name="T7">Surely the Lord God will help Me;</text:span></text:span></text:p>
        <text:p text:style-name="P4"><text:span text:style-name="text"><text:span text:style-name="T7">Who is he who will condemn Me?</text:span></text:span></text:p>
        <text:p text:style-name="P4"><text:span text:style-name="text"><text:span text:style-name="T7">Indeed they will all grow old like a garment; The moth will eat them up.</text:span></text:span></text:p>
        <text:p text:style-name="P4"><text:span text:style-name="text"><text:span text:style-name="T7"/></text:span></text:p>
        <text:p text:style-name="P4"><text:span text:style-name="text"><text:span text:style-name="T7">“Who among you fears the Lord?</text:span></text:span></text:p>
        <text:p text:style-name="P4"><text:span text:style-name="text"><text:span text:style-name="T7">Who obeys the voice of His Servant?</text:span></text:span></text:p>
        <text:p text:style-name="P4"><text:span text:style-name="text"><text:span text:style-name="T7">Who walks in darkness And has no light? Let him trust in the name of the Lord And rely upon his God.</text:span></text:span></text:p>
      </text:section>
      <text:p text:style-name="P3"><text:span text:style-name="text"><text:span text:style-name="T3"/></text:span></text:p>
      <text:p text:style-name="P3"><text:span text:style-name="text"><text:span text:style-name="T3"/></text:span></text:p>
      <text:p text:style-name="P3"><text:span text:style-name="text"><text:span text:style-name="T3">(Pause for a count of 5)</text:span></text:span></text:p>
      <text:p text:style-name="P3"><text:span text:style-name="text"><text:span text:style-name="T2">This is the word of the Lord.</text:span></text:span></text:p>
      <text:p text:style-name="P19">Sexagesima</text:p>
      <text:p text:style-name="P6"/>
      <text:p text:style-name="P8">Psal<text:span text:style-name="T5">m</text:span> <text:span text:style-name="T25">71</text:span></text:p>
      <text:p text:style-name="P8"/>
      <text:p text:style-name="P24">1 <text:s/>IN thee, O Lord, have I put my trust; let me never be put to confusion, * but rid me and deliver me in thy righteousness; incline thine ear unto me, and save me.</text:p>
      <text:p text:style-name="P25">2 <text:s/>Be thou my stronghold, whereunto I may alway resort: * thou hast promised to help me, for thou art my house of defence, and my castle.</text:p>
      <text:p text:style-name="P25">3 <text:s/>Deliver me, O my God, out of the hand of the ungodly, * out of the hand of the unrighteous and cruel man.</text:p>
      <text:p text:style-name="P25">4 <text:s/>For thou, O Lord God, art the thing that I long for: * thou art my hope, even from my youth.</text:p>
      <text:p text:style-name="P25">5 <text:s/>Through thee have I been holden up ever since I was born: * thou art he that took me out of my mother’s womb: my praise shall be alway of thee.</text:p>
      <text:p text:style-name="P25">6 <text:s/>I am become as it were a monster unto many, * but my sure trust is in thee.</text:p>
      <text:p text:style-name="P25">7 <text:s/>O let my mouth be filled with thy praise, * that I may sing of thy glory and honour all the day long.</text:p>
      <text:p text:style-name="P25">8 <text:s/>Cast me not away in the time of age; * forsake me not when my strength faileth me.</text:p>
      <text:p text:style-name="P25">9 <text:s/>For mine enemies speak against me; * and they that lay wait for my soul take their counsel together, saying,</text:p>
      <text:p text:style-name="P25">10 <text:s/>God hath forsaken him; * persecute him, and take him, for there is none to deliver him.</text:p>
      <text:p text:style-name="P25">11 <text:s/>Go not far from me, O God; * my God, haste thee to help me.</text:p>
      <text:p text:style-name="P25">12 <text:s/>Let them be confounded and perish that are against my soul; * let them be covered with shame and dishonour that seek to do me evil.</text:p>
      <text:p text:style-name="P25">13 <text:s/>As for me, I will patiently abide alway, * and will praise thee more and more.</text:p>
      <text:p text:style-name="P25">14 <text:s/>My mouth shall daily speak of thy righteousness and salvation; * for I know no end thereof.</text:p>
      <text:p text:style-name="P25">15 <text:s/>I will go forth in the strength of the Lord God, * and will make mention of thy righteousness only.</text:p>
      <text:p text:style-name="P25">16 <text:s/>Thou, O God, hast taught me from my youth up until now; * therefore will I tell of thy wondrous works.</text:p>
      <text:p text:style-name="P25">17 <text:s/>Forsake me not, O God, in mine old age, when I am gray-headed, * until I have showed thy strength unto this generation, and thy power to all them that are yet for to come.</text:p>
      <text:p text:style-name="P25"><text:soft-page-break/>18 <text:s/>Thy righteousness, O God, is very high, * and great things are they that thou hast done: O God, who is like unto thee!</text:p>
      <text:p text:style-name="P25">19 <text:s/>O what great troubles and adversities hast thou showed me ! and yet didst thou turn and refresh me; * yea, and broughtest me from the deep of the earth again.</text:p>
      <text:p text:style-name="P25">20 <text:s/>Thou hast brought me to great honour, * and comforted me on every side:</text:p>
      <text:p text:style-name="P25">21 <text:s/>Therefore will I praise thee, and thy faithfulness, O God, playing upon an instrument of music: * unto thee will I sing upon the harp, O thou Holy One of Israel.</text:p>
      <text:p text:style-name="P25">22 <text:s/>My lips will be glad when I sing unto thee; * and so will my soul whom thou hast delivered.</text:p>
      <text:p text:style-name="P25">23 <text:s/>My tongue also shall talk of thy righteousness all the day long; * for they are confounded and brought unto shame that seek to do me evil.</text:p>
      <text:p text:style-name="P13"><text:span text:style-name="text"><text:span text:style-name="T1"/></text:span></text:p>
      <text:p text:style-name="P13"><text:span text:style-name="text"><text:span text:style-name="T1">Glory be…</text:span></text:span></text:p>
      <text:p text:style-name="P16">Sexagesima</text:p>
      <text:p text:style-name="P26"><text:span text:style-name="T19">T</text:span><text:span text:style-name="T14">he </text:span><text:span text:style-name="T19">New Testament </text:span><text:span text:style-name="T14">is written in the </text:span><text:span text:style-name="T19">1</text:span><text:span text:style-name="T21">1</text:span><text:span text:style-name="T19">th</text:span><text:span text:style-name="T14"> chapter of </text:span><text:span text:style-name="T19">St. Paul’s second epistle to the </text:span><text:span text:style-name="T11">C</text:span><text:span text:style-name="T12">orinthia</text:span><text:span text:style-name="T19">ns</text:span><text:span text:style-name="T14">, beginning at the </text:span><text:span text:style-name="T20">1</text:span><text:span text:style-name="T21">9</text:span><text:span text:style-name="T20">th</text:span><text:span text:style-name="T14"> verse.</text:span></text:p>
      <text:p text:style-name="P2"/>
      <text:p text:style-name="P2">This passage may be found in the Book of Common Prayer on page <text:span text:style-name="T6">120</text:span>.</text:p>
      <text:p text:style-name="P1"/>
      <text:p text:style-name="P15">(Pause to allow parishioners to find the page.)</text:p>
      <text:p text:style-name="P14"/>
      <text:section text:style-name="Sect1" text:name="Section1">
        <text:p text:style-name="P23">YE suffer fools gladly, seeing ye yourselves are wise. For ye suffer, if a man bring you into bondage, if a man devour you, if a man take of you, if a man exalt himself, if a man smite you on the face.</text:p>
        <text:p text:style-name="P23"/>
        <text:p text:style-name="P23">I speak as concerning reproach, as though we had been weak. Howbeit whereinsoever any is bold, (I speak foolishly,) I am bold also. Are they Hebrews? so am I. Are they Israelites? so am I. Are they the seed of Abraham? so am I. Are they ministers of Christ? (I speak as a fool) I am more; in labours more abundant, in stripes above measure, in prisons more frequent, in deaths oft.</text:p>
        <text:p text:style-name="P23"/>
        <text:p text:style-name="P23">Of the Jews five times received I forty stripes save one. Thrice was I beaten with rods, once was I stoned, thrice I suffered shipwreck, a night and a day I have been in the deep; in journeyings often, in perils of waters, in perils</text:p>
        <text:p text:style-name="P11">of robbers, in perils by mine own countrymen, in perils by the heathen, in perils in the city, in perils in the wilderness, in perils in the sea, in perils among false brethren; in weariness and painfulness, in watchings often, in hunger and thirst, in fastings often, in cold and nakedness.</text:p>
        <text:p text:style-name="P11"/>
        <text:p text:style-name="P11">Beside those things that are without, that which cometh upon me daily, the care of all the churches. Who is weak, and I am not weak? who is offended, and I burn not? If I must needs glory, I will glory of the things which concern mine infirmities. The God and Father of our Lord Jesus Christ, which is blessed for evermore, knoweth that I lie not.</text:p>
        <text:p text:style-name="P11"/>
      </text:section>
      <text:p text:style-name="P17"/>
      <text:p text:style-name="P17"/>
      <text:p text:style-name="P17">(Pause for a count of 5)</text:p>
      <text:p text:style-name="P18"><text:span text:style-name="text"><text:span text:style-name="T4">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9:18.187137481</meta:creation-date>
    <meta:initial-creator>Figueroa Andrew</meta:initial-creator>
    <dc:language>en-US</dc:language>
    <meta:editing-cycles>67</meta:editing-cycles>
    <meta:editing-duration>PT12H48M</meta:editing-duration>
    <meta:generator>LibreOffice/6.3.4.2.0$Linux_X86_64 LibreOffice_project/30$Build-2</meta:generator>
    <dc:date>2020-01-22T23:15:07.125192601</dc:date>
    <dc:creator>Figueroa Andrew</dc:creator>
    <meta:document-statistic meta:table-count="0" meta:image-count="0" meta:object-count="0" meta:page-count="4" meta:paragraph-count="59" meta:word-count="1155" meta:character-count="5681" meta:non-whitespace-character-count="4561"/>
  </office:meta>
</office:document-meta>
</file>