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style:line-height-at-least="0in"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283c5c"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4d9b5" style:font-weight-asian="bold" style:font-weight-complex="bold"/>
    </style:style>
    <style:style style:name="P17"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fo:text-align="center" style:justify-single-word="false" fo:break-before="page"/>
      <style:text-properties fo:color="#800000" fo:font-weight="bold" officeooo:paragraph-rsid="0024d9b5" style:font-weight-asian="bold" style:font-weight-complex="bold"/>
    </style:style>
    <style:style style:name="P21"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2" style:family="paragraph" style:parent-style-name="Standard_20__28_user_29_">
      <style:paragraph-properties fo:line-height="100%"/>
      <style:text-properties fo:font-size="16pt" officeooo:paragraph-rsid="00283c5c" style:font-size-asian="16pt" style:font-size-complex="16pt"/>
    </style:style>
    <style:style style:name="P23" style:family="paragraph" style:parent-style-name="Standard_20__28_user_29_" style:master-page-name="">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05993a"/>
    </style:style>
    <style:style style:name="T8" style:family="text">
      <style:text-properties officeooo:rsid="00193f6b"/>
    </style:style>
    <style:style style:name="T9" style:family="text">
      <style:text-properties officeooo:rsid="001b5a84"/>
    </style:style>
    <style:style style:name="T10" style:family="text">
      <style:text-properties officeooo:rsid="0024d9b5"/>
    </style:style>
    <style:style style:name="T11" style:family="text">
      <style:text-properties officeooo:rsid="00283c5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he <text:span text:style-name="T7">Fifteenth</text:span> Sunday after Trinity</text:p>
      <text:p text:style-name="P10">The Old Testament is written in the <text:span text:style-name="T9">seventh</text:span> chapter of the Book of Moses called Deuteronomy, beginning at the <text:span text:style-name="T10">sixth</text:span> verse.</text:p>
      <text:p text:style-name="P10"/>
      <text:p text:style-name="P11">This passage may be found in the pew bible on page <text:span text:style-name="T10">210</text:span>.</text:p>
      <text:p text:style-name="P8"/>
      <text:p text:style-name="P6">(Pause to allow parishioners to find the page.)</text:p>
      <text:p text:style-name="P6"/>
      <text:section text:style-name="Sect1" text:name="Section4">
        <text:p text:style-name="P5"><text:span text:style-name="text"><text:span text:style-name="T4">“For you are a holy people to the Lord your God; the Lord your God has chosen you to be a people for Himself, a special treasure above all the peoples on the face of the earth. The Lord did not set His love on you nor choose you because you were more in number than any other people, for you were the least of all peoples; but because the Lord loves you, and because He would keep the oath which He swore to your fathers, the Lord has brought you out with a mighty hand, and redeemed you from the house of bondage, from the hand of Pharaoh king of Egypt.</text:span></text:span></text:p>
        <text:p text:style-name="P5"><text:span text:style-name="text"><text:span text:style-name="T4"/></text:span></text:p>
        <text:p text:style-name="P5"><text:span text:style-name="text"><text:span text:style-name="T4">“Therefore know that the Lord your God, He is God, the faithful God who keeps covenant and mercy for a thousand generations with those who love Him and keep His commandments; and He repays those who hate Him to their face, to destroy them. He will not be slack with him who hates Him; He will repay him to his face. Therefore you shall keep the commandment, the statutes, and the judgments which I command you today, to observe them.</text:span></text:span></text:p>
        <text:p text:style-name="P5"><text:span text:style-name="text"><text:span text:style-name="T4"/></text:span></text:p>
        <text:p text:style-name="P5"><text:span text:style-name="text"><text:span text:style-name="T4">“Then it shall come to pass, because you listen to these judgments, and keep and do them, that the Lord your God will keep with you the covenant and the mercy which He swore to your fathers. And He will love you and bless you and multiply you; He will also bless the fruit of your womb and the fruit of your land, your grain and your new wine and your oil, the increase of your cattle and the offspring of your flock, in the land of which He swore to your fathers to give you.”</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0">The <text:span text:style-name="T7">Fifteenth</text:span> Sunday after Trinity</text:p>
      <text:p text:style-name="P7"/>
      <text:p text:style-name="P9">Psalm <text:span text:style-name="T10">49</text:span></text:p>
      <text:p text:style-name="P9"/>
      <text:p text:style-name="P23">1 <text:s/>O HEAR ye this, all ye people; * ponder it with your ears, all ye that dwell in the world;</text:p>
      <text:p text:style-name="P24">2 <text:s/>High and low, rich and poor, * one with another.</text:p>
      <text:p text:style-name="P24">3 <text:s/>My mouth shall speak of wisdom, * and my heart shall muse of understanding.</text:p>
      <text:p text:style-name="P24">4 <text:s/>I will incline mine ear to the parable, * and show my dark speech upon the harp.</text:p>
      <text:p text:style-name="P24">5 <text:s/>Wherefore should I fear in the days of evil, * when wickedness at my heels compasseth me round about?</text:p>
      <text:p text:style-name="P24">6 <text:s/>There be some that put their trust in their goods, * and boast themselves in the multitude of their riches.</text:p>
      <text:p text:style-name="P24">7 <text:s/>But no man may deliver his brother, * nor give a ransom unto God for him,</text:p>
      <text:p text:style-name="P24">8 <text:s/>(For it cost more to redeem their souls, * so that he must let that alone for ever;)</text:p>
      <text:p text:style-name="P24">9 <text:s/>That he shall live alway, * and not see the grave.</text:p>
      <text:p text:style-name="P24">10 <text:s/>For he seeth that wise men also die and perish together, * as well as the ignorant and foolish, and leave their riches for other.</text:p>
      <text:p text:style-name="P24">11 <text:s/>And yet they think that their houses shall continue for ever, and that their dwelling-places shall endure from one generation to another; * and call the lands after their own names.</text:p>
      <text:p text:style-name="P24">12 <text:s/>Nevertheless, man being in honour abideth not, * seeing he may be compared unto the beasts that perish;</text:p>
      <text:p text:style-name="P24">13 <text:s/>This their way is very foolishness; * yet their posterity praise their saying.</text:p>
      <text:p text:style-name="P24">14 <text:s/>They lie in the grave like sheep; death is their shepherd; and the righteous shall have dominion over them in the morning: * their beauty shall consume in the sepulchre, and have no abiding.</text:p>
      <text:p text:style-name="P24">15 <text:s/>But God hath delivered my soul from the power of the grave; * for he shall receive me.</text:p>
      <text:p text:style-name="P24">16 <text:s/>Be not thou afraid, though one be made rich, * or if the glory of his house be increased;</text:p>
      <text:p text:style-name="P24">17 <text:s/>For he shall carry nothing away with him when he dieth, * neither shall his pomp follow him.</text:p>
      <text:p text:style-name="P24"><text:soft-page-break/>18 <text:s/>For while he lived, he counted himself an happy man; * and so long as thou doest well unto thyself, men will speak good of thee.</text:p>
      <text:p text:style-name="P24">19 <text:s/>He shall follow the generation of his fathers, * and shall never see light.</text:p>
      <text:p text:style-name="P24">20 <text:s/>Man that is in honour but hath no understanding * is compared unto the beasts that perish.</text:p>
      <text:p text:style-name="P13"><text:span text:style-name="text"><text:span text:style-name="T1">Glory be…</text:span></text:span></text:p>
      <text:p text:style-name="P16">The <text:span text:style-name="T7">Fifteenth</text:span> Sunday after Trinity</text:p>
      <text:p text:style-name="P2"><text:span text:style-name="T8">T</text:span>he Epistle is written in the <text:span text:style-name="T10">sixth</text:span> chapter of St. Paul's Epistle to the Galatians, beginning at the <text:span text:style-name="T10">elevent</text:span>h verse.</text:p>
      <text:p text:style-name="P2"/>
      <text:p text:style-name="P2">This passage may be found in the Book of Common Prayer on page 2<text:span text:style-name="T10">1</text:span>0.</text:p>
      <text:p text:style-name="P1"/>
      <text:p text:style-name="P15">(Pause to allow parishioners to find the page.)</text:p>
      <text:p text:style-name="P14"/>
      <text:section text:style-name="Sect1" text:name="Section1">
        <text:p text:style-name="P12">YE see how large a letter I have written unto you with mine own hand.</text:p>
        <text:p text:style-name="P12"/>
        <text:p text:style-name="P12">As many as desire to make a fair shew in the flesh, they constrain you to be circumcised; only lest they should suffer persecution for the cross of Christ.</text:p>
        <text:p text:style-name="P12"/>
        <text:p text:style-name="P12">For neither they themselves who are circumcised keep the law; but desire to have you circumcised, that they may glory in your flesh.</text:p>
        <text:p text:style-name="P12"/>
        <text:p text:style-name="P12">But God forbid that I should glory, save in the cross of our Lord Jesus Christ, by whom the world is crucified unto me, and I unto the world.</text:p>
        <text:p text:style-name="P12"/>
        <text:p text:style-name="P12">For in Christ Jesus neither circumcision availeth any thing, nor uncircumcision, but a new creature. </text:p>
        <text:p text:style-name="P12"/>
        <text:p text:style-name="P12">And as many as walk according to this rule, peace be on them, and mercy, and upon the Israel of God.</text:p>
        <text:p text:style-name="P12"/>
        <text:p text:style-name="P12">From henceforth let no man trouble me: for I bear in my body the marks of the Lord Jesus.</text:p>
        <text:p text:style-name="P12"/>
        <text:p text:style-name="P12"><text:span text:style-name="T11">B</text:span>rethren, the grace of our Lord Jesus Christ be with your spirit. Amen.</text:p>
        <text:p text:style-name="P12"/>
        <text:p text:style-name="P12"/>
        <text:p text:style-name="P12"/>
        <text:p text:style-name="P12"/>
      </text:section>
      <text:p text:style-name="P17"/>
      <text:p text:style-name="P18">(Pause for a count of 5)</text:p>
      <text:p text:style-name="P19"><text:span text:style-name="text"><text:span text:style-name="T6">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6:33.894243690</meta:creation-date>
    <meta:initial-creator>Figueroa Andrew</meta:initial-creator>
    <dc:language>en-US</dc:language>
    <meta:editing-cycles>3</meta:editing-cycles>
    <meta:editing-duration>PT9M50S</meta:editing-duration>
    <meta:generator>LibreOffice/6.4.3.2$Linux_X86_64 LibreOffice_project/40$Build-2</meta:generator>
    <dc:date>2020-09-15T23:58:45.990683465</dc:date>
    <dc:creator>Figueroa Andrew</dc:creator>
    <meta:document-statistic meta:table-count="0" meta:image-count="0" meta:object-count="0" meta:page-count="4" meta:paragraph-count="46" meta:word-count="978" meta:character-count="5021" meta:non-whitespace-character-count="4068"/>
  </office:meta>
</office:document-meta>
</file>