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line-height="100%"/>
      <style:text-properties fo:font-size="14pt" officeooo:paragraph-rsid="00016f9c" style:font-size-asian="14pt" style:font-size-complex="14pt"/>
    </style:style>
    <style:style style:name="P3"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4" style:family="paragraph" style:parent-style-name="Standard_20__28_user_29_">
      <style:paragraph-properties fo:line-height="100%"/>
      <style:text-properties fo:font-size="16pt" officeooo:paragraph-rsid="00016f9c" style:font-size-asian="16pt" style:font-size-complex="16pt"/>
    </style:style>
    <style:style style:name="P5" style:family="paragraph" style:parent-style-name="Standard_20__28_user_29_">
      <style:paragraph-properties fo:line-height="100%"/>
      <style:text-properties fo:font-size="16pt" officeooo:paragraph-rsid="0073033a" style:font-size-asian="16pt" style:font-size-complex="16pt"/>
    </style:style>
    <style:style style:name="P6" style:family="paragraph" style:parent-style-name="Standard_20__28_user_29_">
      <style:paragraph-properties fo:line-height="100%"/>
      <style:text-properties fo:font-size="16pt" officeooo:paragraph-rsid="008ca717" style:font-size-asian="16pt" style:font-size-complex="16pt"/>
    </style:style>
    <style:style style:name="P7" style:family="paragraph" style:parent-style-name="Standard_20__28_user_29_" style:master-page-name="">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8"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9" style:family="paragraph" style:parent-style-name="Standard_20__28_user_29_">
      <style:paragraph-properties fo:margin-top="0in" fo:margin-bottom="0in" style:contextual-spacing="false" fo:line-height="100%"/>
      <style:text-properties officeooo:paragraph-rsid="000181df"/>
    </style:style>
    <style:style style:name="P10"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1" style:family="paragraph" style:parent-style-name="Standard_20__28_user_29_">
      <style:paragraph-properties fo:line-height="100%"/>
      <style:text-properties officeooo:paragraph-rsid="00030b59"/>
    </style:style>
    <style:style style:name="P12"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13"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14"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5"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6"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7"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18" style:family="paragraph" style:parent-style-name="Standard_20__28_user_29_">
      <style:paragraph-properties fo:margin-top="0in" fo:margin-bottom="0.0402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20" style:family="paragraph" style:parent-style-name="Standard_20__28_user_29_">
      <style:paragraph-properties fo:margin-top="0in" fo:margin-bottom="0.0402in" style:contextual-spacing="false" fo:line-height="100%" fo:text-align="center" style:justify-single-word="false"/>
      <style:text-properties fo:font-weight="bold" officeooo:paragraph-rsid="00030b59" style:font-weight-asian="bold" style:font-weight-complex="bold"/>
    </style:style>
    <style:style style:name="P21"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2"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3" style:family="paragraph" style:parent-style-name="Standard_20__28_user_29_">
      <style:paragraph-properties fo:line-height="100%"/>
      <style:text-properties fo:font-size="8pt" officeooo:paragraph-rsid="00030b59" style:font-size-asian="8pt" style:font-size-complex="8pt"/>
    </style:style>
    <style:style style:name="P24"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25"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7" style:family="text">
      <style:text-properties style:use-window-font-color="true" loext:opacity="0%" style:font-name="Liberation Serif" fo:font-size="16pt" fo:language="en" fo:country="US" officeooo:rsid="00772a13"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80825d"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7d3c43"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88ae78"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0pt" fo:background-color="#ffffff" loext:char-shading-value="0" style:font-size-asian="10pt" style:font-name-complex="Times New Roman1" style:font-size-complex="10pt"/>
    </style:style>
    <style:style style:name="T13" style:family="text">
      <style:text-properties fo:font-size="16pt" style:font-size-asian="16pt" style:font-size-complex="16pt"/>
    </style:style>
    <style:style style:name="T14" style:family="text">
      <style:text-properties fo:font-size="16pt" officeooo:rsid="007a95cc" style:font-size-asian="16pt" style:font-size-complex="16pt"/>
    </style:style>
    <style:style style:name="T15" style:family="text">
      <style:text-properties fo:font-size="16pt" officeooo:rsid="008732cb" style:font-size-asian="16pt" style:font-size-complex="16pt"/>
    </style:style>
    <style:style style:name="T16" style:family="text">
      <style:text-properties fo:font-size="16pt" officeooo:rsid="0088ae78" style:font-size-asian="16pt" style:font-size-complex="16pt"/>
    </style:style>
    <style:style style:name="T17" style:family="text">
      <style:text-properties fo:font-size="16pt" officeooo:rsid="008a4740" style:font-size-asian="16pt" style:font-size-complex="16pt"/>
    </style:style>
    <style:style style:name="T18" style:family="text">
      <style:text-properties fo:font-size="16pt" officeooo:rsid="008ace17" style:font-size-asian="16pt" style:font-size-complex="16pt"/>
    </style:style>
    <style:style style:name="T19" style:family="text">
      <style:text-properties officeooo:rsid="00880aa8"/>
    </style:style>
    <style:style style:name="T20" style:family="text">
      <style:text-properties officeooo:rsid="0088ae78"/>
    </style:style>
    <style:style style:name="T21" style:family="text">
      <style:text-properties officeooo:rsid="008ace17"/>
    </style:style>
    <style:style style:name="T22" style:family="text">
      <style:text-properties officeooo:rsid="00906fbf"/>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Resurrection Sunday (Easter Day) 2</text:p>
      <text:p text:style-name="P11"><text:span text:style-name="T13">The Old Testament is written in the </text:span><text:span text:style-name="T16">1</text:span><text:span text:style-name="T15">2th</text:span><text:span text:style-name="T13"> chapter of </text:span><text:span text:style-name="T17">the </text:span><text:span text:style-name="T18">Second</text:span><text:span text:style-name="T17"> Book of Moses called </text:span><text:span text:style-name="T7">E</text:span><text:span text:style-name="T11">xodus</text:span><text:span text:style-name="T13">, beginning at the </text:span><text:span text:style-name="T15">fir</text:span><text:span text:style-name="T8">st</text:span><text:span text:style-name="T14"> </text:span><text:span text:style-name="T13">verse.</text:span></text:p>
      <text:p text:style-name="P23"/>
      <text:p text:style-name="P4">This passage may be found in the pew <text:span text:style-name="T22">B</text:span>ible on page <text:span text:style-name="T21">72</text:span>.</text:p>
      <text:p text:style-name="P2"/>
      <text:p text:style-name="P13">(Pause to allow parishioners to find the page.)</text:p>
      <text:p text:style-name="P13"/>
      <text:section text:style-name="Sect1" text:name="Section4">
        <text:p text:style-name="P10"><text:span text:style-name="text"><text:span text:style-name="T6">Now the Lord spoke to Moses and Aaron in the land of Egypt, saying, “This month shall be your beginning of months; it shall be the first month of the year to you. Speak to all the congregation of Israel, saying: ‘On the tenth of this month every man shall take for himself a lamb, according to the house of his father, a lamb for a household. And if the household is too small for the lamb, let him and his neighbor next to his house take it according to the number of the persons; according to each man’s need you shall make your count for the lamb. Your lamb shall be without blemish, a male of the first year. You may take it from the sheep or from the goats. Now you shall keep it until the fourteenth day of the same month. Then the whole assembly of the congregation of Israel shall kill it at twilight. And they shall take some of the blood and put it on the two doorposts and on the lintel of the houses where they eat it. Then they shall eat the flesh on that night; roasted in fire, with unleavened bread and with bitter herbs they shall eat it. Do not eat it raw, nor boiled at all with water, but roasted in fire—its head with its legs and its entrails. You shall let none of it remain until morning, and what remains of it until morning you shall burn with fire. And thus you shall eat it: with a belt on your waist, your sandals on your feet, and your staff in your hand. So you shall eat it in haste. It is the Lord’s Passover.</text:span></text:span></text:p>
        <text:p text:style-name="P10"><text:span text:style-name="text"><text:span text:style-name="T12"/></text:span></text:p>
        <text:p text:style-name="P10"><text:span text:style-name="text"><text:span text:style-name="T6">‘For I will pass through the land of Egypt on that night, and will strike all the firstborn in the land of Egypt, both man and beast; and against all the gods of Egypt I will execute judgment: I am the Lord. Now the blood shall be a sign for you on the houses where you are. And when I see the blood, I will pass over you; and the plague shall not be on you to destroy you when I strike the land of Egypt.</text:span></text:span></text:p>
        <text:p text:style-name="P10"><text:span text:style-name="text"><text:span text:style-name="T12"/></text:span></text:p>
        <text:p text:style-name="P10"><text:span text:style-name="text"><text:span text:style-name="T6">‘So this day shall be to you a memorial; and you shall keep it as a feast to the Lord throughout your generations. You shall keep it as a feast by an everlasting ordinance.</text:span></text:span></text:p>
      </text:section>
      <text:p text:style-name="P12"><text:span text:style-name="text"><text:span text:style-name="T3"/></text:span></text:p>
      <text:p text:style-name="P12"><text:span text:style-name="text"><text:span text:style-name="T3">(Pause for a count of 5)</text:span></text:span></text:p>
      <text:p text:style-name="P12"><text:span text:style-name="text"><text:span text:style-name="T2">This is the word of the Lord.</text:span></text:span></text:p>
      <text:p text:style-name="P18">Resurrection Sunday (Easter Day) 2</text:p>
      <text:p text:style-name="P20">Psal<text:span text:style-name="T5">m</text:span> <text:span text:style-name="T20">57</text:span></text:p>
      <text:p text:style-name="P19"/>
      <text:p text:style-name="P7">1 <text:s/>BE merciful unto me, O God, be merciful unto me; for my soul trusteth in thee; * and under the shadow of thy wings shall be my refuge, until this tyranny be overpast.</text:p>
      <text:p text:style-name="P8">2 <text:s/>I will call unto the Most High God, * even unto the God that shall perform the cause which I have in hand.</text:p>
      <text:p text:style-name="P8">3 <text:s/>He shall send from heaven, * and save me from the reproof of him that would eat me up.</text:p>
      <text:p text:style-name="P8">4 <text:s/>God shall send forth his mercy and truth: * my soul is among lions;</text:p>
      <text:p text:style-name="P8">5 <text:s/>And I lie even among the children of men, that are set on fire, * whose teeth are spears and arrows, and their tongue a sharp sword.</text:p>
      <text:p text:style-name="P8">6 <text:s/>Set up thyself, O God, above the heavens; * and thy glory above all the earth.</text:p>
      <text:p text:style-name="P8">7 <text:s/>They have laid a net for my feet, and pressed down my soul; * they have digged a pit before me, and are fallen into the midst of it themselves.</text:p>
      <text:p text:style-name="P8">8 <text:s/>My heart is fixed, O God, my heart is fixed; * I will sing and give praise.</text:p>
      <text:p text:style-name="P8">9 <text:s/>Awake up, my glory; awake, lute and harp: * I myself will awake right early.</text:p>
      <text:p text:style-name="P8">10 <text:s/>I will give thanks unto thee, O Lord, among the peoples; * and I will sing unto thee among the nations.</text:p>
      <text:p text:style-name="P8">11 <text:s/>For the greatness of thy mercy reacheth unto the heavens, * and thy truth unto the clouds.</text:p>
      <text:p text:style-name="P8">12 <text:s/>Set up thyself, O God, above the heavens; * and thy glory above all the earth.</text:p>
      <text:p text:style-name="P21"><text:span text:style-name="text"><text:span text:style-name="T1"/></text:span></text:p>
      <text:p text:style-name="P21"><text:span text:style-name="text"><text:span text:style-name="T1">Glory be…</text:span></text:span></text:p>
      <text:p text:style-name="P17">Resurrection Sunday (Easter Day) 2</text:p>
      <text:p text:style-name="P9"><text:span text:style-name="T13">The New Testament is written in the </text:span><text:span text:style-name="T16">fifth</text:span><text:span text:style-name="T13"> chapter of </text:span><text:span text:style-name="T10">St. Paul’s </text:span><text:span text:style-name="T11">firsts</text:span><text:span text:style-name="T10"> epistle to the Cor</text:span><text:span text:style-name="T11">inth</text:span><text:span text:style-name="T10">ians</text:span><text:span text:style-name="T13">, beginning at the </text:span><text:span text:style-name="T9">s</text:span><text:span text:style-name="T11">ixth</text:span><text:span text:style-name="T13"> verse.</text:span></text:p>
      <text:p text:style-name="P24"/>
      <text:p text:style-name="P3">This passage may be found in the Book of Common Prayer on page <text:span text:style-name="T19">165</text:span>.</text:p>
      <text:p text:style-name="P1"/>
      <text:p text:style-name="P14">(Pause to allow parishioners to find the page.)</text:p>
      <text:p text:style-name="P16"/>
      <text:section text:style-name="Sect1" text:name="Section1">
        <text:p text:style-name="P6">KNOW ye not that a little leaven leaveneth the whole lump? Purge out therefore the old leaven, that ye may be a new lump, as ye are unleavened.</text:p>
        <text:p text:style-name="P6"/>
        <text:p text:style-name="P6">For even Christ our passover is sacrificed for us: therefore let us keep the feast, not with old leaven, neither with the leaven of malice and wickedness; but with the unleavened bread of sincerity and</text:p>
        <text:p text:style-name="P5">truth.</text:p>
        <text:p text:style-name="P5"/>
        <text:p text:style-name="P5"/>
      </text:section>
      <text:p text:style-name="P15"/>
      <text:p text:style-name="P15"/>
      <text:p text:style-name="P15">(Pause for a count of 5)</text:p>
      <text:p text:style-name="P22"><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77</meta:editing-cycles>
    <meta:editing-duration>PT8H23M23S</meta:editing-duration>
    <meta:generator>LibreOffice/7.2.5.2.0$Linux_X86_64 LibreOffice_project/20$Build-2</meta:generator>
    <dc:date>2022-04-13T15:43:49.990178551</dc:date>
    <dc:creator>Figueroa Andrew</dc:creator>
    <meta:document-statistic meta:table-count="0" meta:image-count="0" meta:object-count="0" meta:page-count="3" meta:paragraph-count="33" meta:word-count="861" meta:character-count="4297" meta:non-whitespace-character-count="3458"/>
  </office:meta>
</office:document-meta>
</file>