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line-height="100%"/>
      <style:text-properties fo:font-size="14pt" officeooo:paragraph-rsid="00016f9c" style:font-size-asian="14pt" style:font-size-complex="14pt"/>
    </style:style>
    <style:style style:name="P3"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4" style:family="paragraph" style:parent-style-name="Standard_20__28_user_29_">
      <style:paragraph-properties fo:line-height="100%"/>
      <style:text-properties fo:font-size="16pt" officeooo:paragraph-rsid="00030b59" style:font-size-asian="16pt" style:font-size-complex="16pt"/>
    </style:style>
    <style:style style:name="P5" style:family="paragraph" style:parent-style-name="Standard_20__28_user_29_">
      <style:paragraph-properties fo:line-height="100%"/>
      <style:text-properties fo:font-size="16pt" officeooo:paragraph-rsid="00016f9c" style:font-size-asian="16pt" style:font-size-complex="16pt"/>
    </style:style>
    <style:style style:name="P6" style:family="paragraph" style:parent-style-name="Standard_20__28_user_29_">
      <style:paragraph-properties fo:line-height="100%"/>
      <style:text-properties fo:font-size="16pt" officeooo:paragraph-rsid="0069e665" style:font-size-asian="16pt" style:font-size-complex="16pt"/>
    </style:style>
    <style:style style:name="P7" style:family="paragraph" style:parent-style-name="Standard_20__28_user_29_">
      <style:paragraph-properties fo:line-height="100%"/>
      <style:text-properties fo:font-size="16pt" officeooo:paragraph-rsid="0073447f" style:font-size-asian="16pt" style:font-size-complex="16pt"/>
    </style:style>
    <style:style style:name="P8" style:family="paragraph" style:parent-style-name="Standard_20__28_user_29_">
      <loext:graphic-properties draw:fill="none"/>
      <style:paragraph-properties fo:margin-left="0.25in" fo:margin-right="0.5618in" fo:margin-top="0in" fo:margin-bottom="0.0402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9" style:family="paragraph" style:parent-style-name="Standard_20__28_user_29_">
      <style:paragraph-properties fo:margin-top="0in" fo:margin-bottom="0in" style:contextual-spacing="false" fo:line-height="100%"/>
      <style:text-properties officeooo:paragraph-rsid="000181df"/>
    </style:style>
    <style:style style:name="P10"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1"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12" style:family="paragraph" style:parent-style-name="Standard_20__28_user_29_">
      <style:paragraph-properties fo:line-height="100%"/>
      <style:text-properties fo:font-size="8pt" officeooo:paragraph-rsid="00030b59" style:font-size-asian="8pt" style:font-size-complex="8pt"/>
    </style:style>
    <style:style style:name="P1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1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15" style:family="paragraph" style:parent-style-name="Standard_20__28_user_29_">
      <style:paragraph-properties fo:line-height="100%"/>
      <style:text-properties fo:color="#800000" loext:opacity="100%" fo:font-style="italic" officeooo:paragraph-rsid="0069e665" style:font-style-asian="italic" style:font-style-complex="italic"/>
    </style:style>
    <style:style style:name="P16"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8"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19"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0"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21"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22"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23"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4"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5"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26" style:family="paragraph" style:parent-style-name="Standard_20__28_user_29_" style:master-page-name="">
      <loext:graphic-properties draw:fill="none" draw:fill-gradient-name="gradient" draw:fill-hatch-name="hatch"/>
      <style:paragraph-properties fo:margin-left="0.25in" fo:margin-right="0.5618in" fo:margin-top="0in" fo:margin-bottom="0.1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27" style:family="paragraph" style:parent-style-name="Standard_20__28_user_29_">
      <loext:graphic-properties draw:fill="none" draw:fill-gradient-name="gradient" draw:fill-hatch-name="hatch"/>
      <style:paragraph-properties fo:margin-left="0.25in" fo:margin-right="0.5618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c9211e" loext:opacity="100%" fo:font-size="14pt" fo:font-style="italic" style:font-size-asian="14pt" style:font-style-asian="italic" style:font-size-complex="14pt" style:font-style-complex="italic"/>
    </style:style>
    <style:style style:name="T5" style:family="text">
      <style:text-properties fo:font-weight="normal" style:font-weight-asian="normal" style:font-weight-complex="normal"/>
    </style:style>
    <style:style style:name="T6" style:family="text">
      <style:text-properties officeooo:rsid="0030a017"/>
    </style:style>
    <style:style style:name="T7" style:family="text">
      <style:text-properties officeooo:rsid="00520333"/>
    </style:style>
    <style:style style:name="T8" style:family="text">
      <style:text-properties officeooo:rsid="0058c28d"/>
    </style:style>
    <style:style style:name="T9" style:family="text">
      <style:text-properties officeooo:rsid="0065ffd5"/>
    </style:style>
    <style:style style:name="T10" style:family="text">
      <style:text-properties officeooo:rsid="006eb211"/>
    </style:style>
    <style:style style:name="T11" style:family="text">
      <style:text-properties officeooo:rsid="006fe1b9"/>
    </style:style>
    <style:style style:name="T12" style:family="text">
      <style:text-properties officeooo:rsid="007205cd"/>
    </style:style>
    <style:style style:name="T13" style:family="text">
      <style:text-properties fo:font-size="16pt" style:font-size-asian="16pt" style:font-size-complex="16pt"/>
    </style:style>
    <style:style style:name="T14" style:family="text">
      <style:text-properties fo:font-size="16pt" officeooo:rsid="007034eb" style:font-size-asian="16pt" style:font-size-complex="16pt"/>
    </style:style>
    <style:style style:name="T15" style:family="text">
      <style:text-properties fo:font-size="16pt" officeooo:rsid="0073447f" style:font-size-asian="16pt" style:font-size-complex="16pt"/>
    </style:style>
    <style:style style:name="T16" style:family="text">
      <style:text-properties fo:font-size="16pt" officeooo:rsid="00689091" style:font-size-asian="16pt" style:font-size-complex="16pt"/>
    </style:style>
    <style:style style:name="T17" style:family="text">
      <style:text-properties fo:font-size="16pt" officeooo:rsid="0058c28d" style:font-size-asian="16pt" style:font-size-complex="16pt"/>
    </style:style>
    <style:style style:name="T18" style:family="text">
      <style:text-properties style:use-window-font-color="true" loext:opacity="0%" style:font-name="Liberation Serif" fo:font-size="16pt" fo:language="en" fo:country="US" officeooo:rsid="0073447f"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officeooo:rsid="00745326"/>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Epiphany</text:p>
      <text:p text:style-name="P4">The Old Testament is written in the <text:span text:style-name="T10">60th</text:span> chapter of the <text:span text:style-name="T6">prophet Isaiah</text:span>, beginning at the <text:span text:style-name="T9">first</text:span> verse.</text:p>
      <text:p text:style-name="P12"/>
      <text:p text:style-name="P5">This passage may be found in the pew <text:span text:style-name="T19">B</text:span>ible on page <text:span text:style-name="T10">855</text:span>.</text:p>
      <text:p text:style-name="P2"/>
      <text:p text:style-name="P14">(Pause to allow parishioners to find the page.)</text:p>
      <text:p text:style-name="P14"/>
      <text:section text:style-name="Sect1" text:name="Section4">
        <text:p text:style-name="P10"><text:span text:style-name="text"><text:span text:style-name="T3">Arise, shine;</text:span></text:span></text:p>
        <text:p text:style-name="P10"><text:span text:style-name="text"><text:span text:style-name="T3">For your light has come!</text:span></text:span></text:p>
        <text:p text:style-name="P10"><text:span text:style-name="text"><text:span text:style-name="T3">And the glory of the Lord is risen upon you.</text:span></text:span></text:p>
        <text:p text:style-name="P10"><text:span text:style-name="text"><text:span text:style-name="T3"/></text:span></text:p>
        <text:p text:style-name="P10"><text:span text:style-name="text"><text:span text:style-name="T3">For behold, the darkness shall cover the earth, And deep darkness the people;</text:span></text:span></text:p>
        <text:p text:style-name="P10"><text:span text:style-name="text"><text:span text:style-name="T3">But the Lord will arise over you, And His glory will be seen upon you.</text:span></text:span></text:p>
        <text:p text:style-name="P10"><text:span text:style-name="text"><text:span text:style-name="T3"/></text:span></text:p>
        <text:p text:style-name="P10"><text:span text:style-name="text"><text:span text:style-name="T3">The Gentiles shall come to your light,</text:span></text:span></text:p>
        <text:p text:style-name="P10"><text:span text:style-name="text"><text:span text:style-name="T3">And kings to the brightness of your rising.</text:span></text:span></text:p>
        <text:p text:style-name="P10"><text:span text:style-name="text"><text:span text:style-name="T3"/></text:span></text:p>
        <text:p text:style-name="P10"><text:span text:style-name="text"><text:span text:style-name="T3">“Lift up your eyes all around, and see:</text:span></text:span></text:p>
        <text:p text:style-name="P10"><text:span text:style-name="text"><text:span text:style-name="T3">They all gather together, they come to you; Your sons shall come from afar, And your daughters shall be nursed at your side.</text:span></text:span></text:p>
        <text:p text:style-name="P10"><text:span text:style-name="text"><text:span text:style-name="T3"/></text:span></text:p>
        <text:p text:style-name="P10"><text:span text:style-name="text"><text:span text:style-name="T3">Then you shall see and become radiant,</text:span></text:span></text:p>
        <text:p text:style-name="P10"><text:span text:style-name="text"><text:span text:style-name="T3">And your heart shall swell with joy;</text:span></text:span></text:p>
        <text:p text:style-name="P10"><text:span text:style-name="text"><text:span text:style-name="T3">Because the abundance of the sea shall be turned to you, The wealth of the Gentiles shall come to you.</text:span></text:span></text:p>
        <text:p text:style-name="P10"><text:span text:style-name="text"><text:span text:style-name="T3"/></text:span></text:p>
        <text:p text:style-name="P10"><text:span text:style-name="text"><text:span text:style-name="T3">The multitude of camels shall cover your land, The dromedaries of Midian and Ephah; All those from Sheba shall come; They shall bring gold and incense, And they shall proclaim the praises of the Lord.</text:span></text:span></text:p>
        <text:p text:style-name="P10"><text:span text:style-name="text"><text:span text:style-name="T3"/></text:span></text:p>
        <text:p text:style-name="P10"><text:span text:style-name="text"><text:span text:style-name="T3">All the flocks of Kedar shall be gathered together to you, The rams of Nebaioth shall minister to you; They shall ascend with acceptance on My altar, And I will glorify the house of My glory.</text:span></text:span></text:p>
        <text:p text:style-name="P10"><text:span text:style-name="text"><text:span text:style-name="T3"/></text:span></text:p>
        <text:p text:style-name="P10"><text:span text:style-name="text"><text:span text:style-name="T3">“Who are these who fly like a cloud,</text:span></text:span></text:p>
        <text:p text:style-name="P10"><text:span text:style-name="text"><text:span text:style-name="T3">And like doves to their roosts?</text:span></text:span></text:p>
        <text:p text:style-name="P10"><text:span text:style-name="text"><text:span text:style-name="T3"/></text:span></text:p>
        <text:p text:style-name="P10"><text:span text:style-name="text"><text:span text:style-name="T3">Surely the coastlands shall wait for Me;</text:span></text:span></text:p>
        <text:p text:style-name="P10"><text:span text:style-name="text"><text:span text:style-name="T3">And the ships of Tarshish will come first, To bring your sons from afar, Their silver and their gold with them, To the name of the Lord your God, And to the Holy One of Israel, Because He has glorified you.</text:span></text:span></text:p>
        <text:p text:style-name="P10"><text:span text:style-name="text"><text:span text:style-name="T3"/></text:span></text:p>
        <text:p text:style-name="P10"><text:span text:style-name="text"><text:span text:style-name="T3"/></text:span></text:p>
      </text:section>
      <text:p text:style-name="P13"><text:span text:style-name="text"><text:span text:style-name="T4"/></text:span></text:p>
      <text:p text:style-name="P13"><text:span text:style-name="text"><text:span text:style-name="T4">(Pause for a count of 5)</text:span></text:span></text:p>
      <text:p text:style-name="P13"><text:span text:style-name="text"><text:span text:style-name="T2">This is the word of the Lord.</text:span></text:span></text:p>
      <text:p text:style-name="P19">The Epiphany</text:p>
      <text:p text:style-name="P18"/>
      <text:p text:style-name="P22">Psal<text:span text:style-name="T7">m</text:span> <text:span text:style-name="T11">46</text:span></text:p>
      <text:p text:style-name="P22"/>
      <text:p text:style-name="P26">1 <text:s/>GOD is our hope and strength, * a very present help in trouble.</text:p>
      <text:p text:style-name="P27">2 <text:s/>Therefore will we not fear, though the earth be moved, * and though the hills be carried into the midst of the sea;</text:p>
      <text:p text:style-name="P27">3 <text:s/>Though the waters thereof rage and swell, * and though the mountains shake at the tempest of the same.</text:p>
      <text:p text:style-name="P27">4 <text:s/>There is a river, the streams whereof make glad the city of God; * the holy place of the tabernacle of the Most Highest.</text:p>
      <text:p text:style-name="P27">5 <text:s/>God is in the midst of her, therefore shall she not be removed; * God shall help her, and that right early.</text:p>
      <text:p text:style-name="P27">6 <text:s/>The nations make much ado, and the kingdoms are moved; * but God hath showed his voice, and the earth shall melt away.</text:p>
      <text:p text:style-name="P27">7 <text:s/>The Lord of hosts is with us; * the God of Jacob is our refuge.</text:p>
      <text:p text:style-name="P27">8 <text:s/>O come hither, and behold the works of the Lord, * what destruction he hath brought upon the earth.</text:p>
      <text:p text:style-name="P27">9 <text:s/>He maketh wars to cease in all the world; * he breaketh the bow, and knappeth the spear in sunder, and burneth the chariots in the fire.</text:p>
      <text:p text:style-name="P27">10 <text:s/>Be still then, and know that I am God: * I will be exalted among the nations, and I will be exalted in the earth.</text:p>
      <text:p text:style-name="P27">11 <text:s/>The Lord of hosts is with us; * the God of Jacob is our refuge.</text:p>
      <text:p text:style-name="P23"><text:span text:style-name="text"><text:span text:style-name="T1"/></text:span></text:p>
      <text:p text:style-name="P23"><text:span text:style-name="text"><text:span text:style-name="T1">Glory be…</text:span></text:span></text:p>
      <text:p text:style-name="P20">The <text:span text:style-name="T8">Epiphany</text:span></text:p>
      <text:p text:style-name="P9"><text:span text:style-name="T14">T</text:span><text:span text:style-name="T13">he </text:span><text:span text:style-name="T18">New Testament</text:span><text:span text:style-name="T13"> is written in the </text:span><text:span text:style-name="T14">third</text:span><text:span text:style-name="T13"> chapter of </text:span><text:span text:style-name="T15">St. Paul’s </text:span><text:span text:style-name="T16">epistle to the Ephesians</text:span><text:span text:style-name="T13">, beginning at the </text:span><text:span text:style-name="T17">first</text:span><text:span text:style-name="T13"> verse.</text:span></text:p>
      <text:p text:style-name="P11"/>
      <text:p text:style-name="P3">This passage may be found in the Book of Common Prayer on page <text:span text:style-name="T8">108</text:span>.</text:p>
      <text:p text:style-name="P1"/>
      <text:p text:style-name="P16">(Pause to allow parishioners to find the page.)</text:p>
      <text:p text:style-name="P21"/>
      <text:section text:style-name="Sect1" text:name="Section1">
        <text:p text:style-name="P6">FOR this cause I Paul, the prisoner of Jesus Christ for you Gentiles, if ye have heard of the dispensation of the grace of God, which is given me to you-ward:</text:p>
        <text:p text:style-name="P6"/>
        <text:p text:style-name="P7">how that by revelation he made known unto me the mystery; (as I wrote afore in few words, whereby, when ye read, ye may understand my knowledge in the mystery of Christ) which in other ages was not made known unto the sons of men, as it is now revealed unto his holy apostles and prophets by the Spirit;</text:p>
        <text:p text:style-name="P7"/>
        <text:p text:style-name="P7">that the Gentiles should be fellow-heirs, and of the same body, and partakers of his promise in Christ by the gospel: whereof I was made a minister, according to the gift of the grace of God given unto me by the effectual</text:p>
        <text:p text:style-name="P6">working of his power.</text:p>
        <text:p text:style-name="P6"/>
        <text:p text:style-name="P7">Unto me, who am less than the least of all saints, is this grace given, that I should preach among the Gentiles the unsearchable riches of Christ; and to make all men see what is the fellowship of the mystery, which from the beginning of the world hath been hid in God, who created all things by Jesus Christ:</text:p>
        <text:p text:style-name="P7"/>
        <text:p text:style-name="P7">to the intent that now unto the principalities and powers in heavenly places might be known by the church the manifold wisdom of God, according to the eternal purpose which he purposed in Christ Jesus our Lord: in whom we have boldness and access with confidence by the faith of him.</text:p>
        <text:p text:style-name="P6"/>
        <text:p text:style-name="P6"/>
        <text:p text:style-name="P6"/>
        <text:p text:style-name="P15"/>
      </text:section>
      <text:p text:style-name="P17"/>
      <text:p text:style-name="P17">(Pause for a count of 5)</text:p>
      <text:p text:style-name="P24"><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51</meta:editing-cycles>
    <meta:editing-duration>PT5H14M30S</meta:editing-duration>
    <meta:generator>LibreOffice/7.3.7.2$Linux_X86_64 LibreOffice_project/30$Build-2</meta:generator>
    <dc:date>2023-01-11T12:35:36.477466892</dc:date>
    <dc:creator>Figueroa Andrew</dc:creator>
    <meta:document-statistic meta:table-count="0" meta:image-count="0" meta:object-count="0" meta:page-count="3" meta:paragraph-count="50" meta:word-count="857" meta:character-count="4376" meta:non-whitespace-character-count="3558"/>
  </office:meta>
</office:document-meta>
</file>