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2"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3"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4" style:family="paragraph" style:parent-style-name="Standard_20__28_user_29_">
      <style:paragraph-properties fo:line-height="100%"/>
      <style:text-properties officeooo:paragraph-rsid="00885a4c"/>
    </style:style>
    <style:style style:name="P5" style:family="paragraph" style:parent-style-name="Standard_20__28_user_29_">
      <style:paragraph-properties fo:line-height="100%"/>
      <style:text-properties officeooo:paragraph-rsid="00016f9c"/>
    </style:style>
    <style:style style:name="P6" style:family="paragraph" style:parent-style-name="Standard_20__28_user_29_">
      <style:paragraph-properties fo:line-height="100%"/>
      <style:text-properties officeooo:paragraph-rsid="00b6ed1c"/>
    </style:style>
    <style:style style:name="P7" style:family="paragraph" style:parent-style-name="Standard_20__28_user_29_">
      <style:paragraph-properties fo:line-height="100%"/>
      <style:text-properties style:use-window-font-color="true" fo:font-size="16pt" officeooo:paragraph-rsid="00b6ed1c" style:font-size-asian="16pt" style:font-size-complex="16pt"/>
    </style:style>
    <style:style style:name="P8"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9"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1"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2"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3"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4"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15"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16" style:family="paragraph" style:parent-style-name="Standard_20__28_user_29_">
      <loext:graphic-properties draw:fill="none"/>
      <style:paragraph-properties fo:margin-left="0.25in" fo:margin-right="0in" fo:margin-top="0in" fo:margin-bottom="0.1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7" style:family="paragraph" style:parent-style-name="Standard_20__28_user_29_">
      <style:paragraph-properties fo:line-height="100%" fo:text-align="center" style:justify-single-word="false" fo:break-before="page"/>
      <style:text-properties fo:color="#800000" fo:font-weight="bold" officeooo:paragraph-rsid="00a6e4a9" style:font-weight-asian="bold" style:font-weight-complex="bold"/>
    </style:style>
    <style:style style:name="P18"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19" style:family="paragraph" style:parent-style-name="Standard_20__28_user_29_">
      <style:paragraph-properties fo:line-height="100%"/>
      <style:text-properties fo:font-size="8pt" officeooo:paragraph-rsid="00016f9c" style:font-size-asian="8pt" style:font-size-complex="8pt"/>
    </style:style>
    <style:style style:name="P20" style:family="paragraph" style:parent-style-name="Standard_20__28_user_29_">
      <style:paragraph-properties fo:line-height="100%" fo:text-align="center" style:justify-single-word="false"/>
      <style:text-properties fo:color="#800000" fo:font-size="6pt" fo:font-weight="bold" officeooo:paragraph-rsid="00101648" style:font-size-asian="6pt" style:font-weight-asian="bold" style:font-size-complex="6pt" style:font-weight-complex="bold"/>
    </style:style>
    <style:style style:name="P21" style:family="paragraph" style:parent-style-name="Standard_20__28_user_29_">
      <style:paragraph-properties fo:line-height="100%"/>
      <style:text-properties fo:font-size="6pt" officeooo:paragraph-rsid="00030b59" style:font-size-asian="6pt" style:font-size-complex="6pt"/>
    </style:style>
    <style:style style:name="P22"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8pt" officeooo:paragraph-rsid="00030b59" style:font-size-asian="8pt" style:font-size-complex="8pt" fo:hyphenate="false" fo:hyphenation-remain-char-count="2" fo:hyphenation-push-char-count="2" loext:hyphenation-no-caps="false"/>
    </style:style>
    <style:style style:name="P23" style:family="paragraph" style:parent-style-name="Standard_20__28_user_29_">
      <style:paragraph-properties fo:margin-top="0in" fo:margin-bottom="0in" loext:contextual-spacing="false" fo:line-height="100%"/>
      <style:text-properties fo:font-size="6pt" officeooo:paragraph-rsid="000181df" style:font-size-asian="6pt" style:font-size-complex="6pt"/>
    </style:style>
    <style:style style:name="P24" style:family="paragraph" style:parent-style-name="Standard_20__28_user_29_">
      <style:paragraph-properties fo:margin-top="0in" fo:margin-bottom="0.0201in" loext:contextual-spacing="false" fo:line-height="100%"/>
      <style:text-properties officeooo:paragraph-rsid="00a6e4a9"/>
    </style:style>
    <style:style style:name="P25" style:family="paragraph" style:parent-style-name="Standard_20__28_user_29_">
      <style:paragraph-properties fo:margin-top="0in" fo:margin-bottom="0.0201in" loext:contextual-spacing="false" fo:line-height="150%" fo:text-align="center" style:justify-single-word="false" fo:break-before="page"/>
      <style:text-properties fo:color="#800000" fo:font-weight="bold" officeooo:paragraph-rsid="00a6e4a9" style:font-weight-asian="bold" style:font-weight-complex="bold"/>
    </style:style>
    <style:style style:name="P26"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a5662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b2e7bb"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b44f55"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fo:font-size="16pt" style:font-size-asian="16pt" style:font-size-complex="16pt"/>
    </style:style>
    <style:style style:name="T15" style:family="text">
      <style:text-properties fo:font-size="16pt"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985522" style:font-size-asian="16pt" style:font-size-complex="16pt"/>
    </style:style>
    <style:style style:name="T18" style:family="text">
      <style:text-properties fo:font-size="16pt" officeooo:rsid="00b2e7bb" style:font-size-asian="16pt" style:font-size-complex="16pt"/>
    </style:style>
    <style:style style:name="T19" style:family="text">
      <style:text-properties officeooo:rsid="00880aa8"/>
    </style:style>
    <style:style style:name="T20" style:family="text">
      <style:text-properties officeooo:rsid="00b6ed1c"/>
    </style:style>
    <style:style style:name="T21" style:family="text">
      <style:text-properties officeooo:rsid="00b8d256"/>
    </style:style>
    <style:style style:name="T22" style:family="text">
      <style:text-properties fo:font-size="8pt" style:font-size-asian="8pt" style:font-size-complex="8pt"/>
    </style:style>
    <style:style style:name="T23" style:family="text">
      <style:text-properties fo:font-size="6pt" style:font-size-asian="6pt" style:font-size-complex="6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Trinity Sunday</text:p>
      <text:p text:style-name="P4"><text:span text:style-name="T15">The Old Testament is written in the </text:span><text:span text:style-name="T12">sixth</text:span><text:span text:style-name="T15"> chapter of </text:span><text:span text:style-name="T16">the </text:span><text:span text:style-name="T7">P</text:span><text:span text:style-name="T9">rophet </text:span><text:span text:style-name="T11">Isaiah</text:span><text:span text:style-name="T16">, beginning at the </text:span><text:span text:style-name="T18">first</text:span><text:span text:style-name="T17"> </text:span><text:span text:style-name="T15">verse.</text:span></text:p>
      <text:p text:style-name="P21"/>
      <text:p text:style-name="P5"><text:span text:style-name="T15">This passage </text:span><text:span text:style-name="T8">may be</text:span><text:span text:style-name="T15"> found in </text:span><text:span text:style-name="T6">t</text:span><text:span text:style-name="T7">he pew Bible on page </text:span><text:span text:style-name="T11">789</text:span><text:span text:style-name="T15">.</text:span></text:p>
      <text:p text:style-name="P19"/>
      <text:p text:style-name="P3">(Pause to allow parishioners to find the page.)</text:p>
      <text:p text:style-name="P3"/>
      <text:section text:style-name="Sect1" text:name="Section4">
        <text:p text:style-name="P15">In the year that King Uzziah died, I saw the Lord sitting on a throne, high and lifted up, and the train of His robe filled the temple. Above it stood seraphim; each one had six wings: with two he covered his face, with two he covered his feet, and with two he flew. And one cried to another and said:</text:p>
        <text:p text:style-name="P14"/>
        <text:p text:style-name="P14">“Holy, holy, holy is the Lord of hosts;</text:p>
        <text:p text:style-name="P14">The whole earth is full of His glory!”</text:p>
        <text:p text:style-name="P14"/>
        <text:p text:style-name="P14">And the posts of the door were shaken by the voice of him who cried out, and the house was filled with smoke.</text:p>
        <text:p text:style-name="P14"/>
        <text:p text:style-name="P14">So I said:</text:p>
        <text:p text:style-name="P14"/>
        <text:p text:style-name="P14">“Woe is me, for I am undone!</text:p>
        <text:p text:style-name="P14">Because I am a man of unclean lips,</text:p>
        <text:p text:style-name="P14">And I dwell in the midst of a people of unclean lips;</text:p>
        <text:p text:style-name="P14">For my eyes have seen the King,</text:p>
        <text:p text:style-name="P14">The Lord of hosts.”</text:p>
        <text:p text:style-name="P14"/>
        <text:p text:style-name="P14">Then one of the seraphim flew to me, having in his hand a live coal which he had taken with the tongs from the altar. And he touched my mouth with it, and said:</text:p>
        <text:p text:style-name="P14"/>
        <text:p text:style-name="P14">“Behold, this has touched your lips;</text:p>
        <text:p text:style-name="P14">Your iniquity is taken away,</text:p>
        <text:p text:style-name="P14">And your sin purged.”</text:p>
        <text:p text:style-name="P14"/>
        <text:p text:style-name="P14">Also I heard the voice of the Lord, saying:</text:p>
        <text:p text:style-name="P14"/>
        <text:p text:style-name="P14">“Whom shall I send,</text:p>
        <text:p text:style-name="P14">And who will go for Us?”</text:p>
        <text:p text:style-name="P14"/>
        <text:p text:style-name="P14">Then I said, “Here am I! Send me.”</text:p>
        <text:p text:style-name="P14"/>
        <text:p text:style-name="P14"/>
      </text:section>
      <text:p text:style-name="P2"><text:span text:style-name="text"><text:span text:style-name="T3"/></text:span></text:p>
      <text:p text:style-name="P2"><text:span text:style-name="text"><text:span text:style-name="T3"/></text:span></text:p>
      <text:p text:style-name="P2"><text:span text:style-name="text"><text:span text:style-name="T3">(Pause for a count of 5)</text:span></text:span></text:p>
      <text:p text:style-name="P2"><text:span text:style-name="text"><text:span text:style-name="T2">This is the word of the Lord.</text:span></text:span></text:p>
      <text:p text:style-name="P17">Trinity Sunday</text:p>
      <text:p text:style-name="P20"/>
      <text:p text:style-name="P8"><text:span text:style-name="T21">Psalm </text:span>29</text:p>
      <text:p text:style-name="P22"/>
      <text:p text:style-name="P16">1 <text:s/>ASCRIBE unto the Lord, O ye mighty, * ascribe unto the Lord worship and strength.</text:p>
      <text:p text:style-name="P16">2 <text:s/>Ascribe unto the Lord the honour due unto his Name; * worship the Lord with holy worship.</text:p>
      <text:p text:style-name="P16">3 <text:s/>The voice of the Lord is upon the waters; * it is the glorious God that maketh the thunder.</text:p>
      <text:p text:style-name="P16">4 <text:s/>It is the Lord that ruleth the sea; the voice of the Lord is mighty in operation; * the voice of the Lord is a glorious voice.</text:p>
      <text:p text:style-name="P16">5 <text:s/>The voice of the Lord breaketh the cedar-trees; * yea, the Lord breaketh the cedars of Lebanon.</text:p>
      <text:p text:style-name="P16">6 <text:s/>He maketh them also to skip like a calf; * Lebanon also, and Sirion, like a young unicorn.</text:p>
      <text:p text:style-name="P16">7 <text:s/>The voice of the Lord divideth the flames of fire; the voice of the Lord shaketh the wilderness; * yea, the Lord shaketh the wilderness of Kadesh.</text:p>
      <text:p text:style-name="P16">8 <text:s/>The voice of the Lord maketh the hinds to bring forth young, and strippeth bare the forests: * in his temple doth every thing speak of his honour.</text:p>
      <text:p text:style-name="P16">9 <text:s/>The Lord sitteth above the water-flood, * and the Lord remaineth a King for ever.</text:p>
      <text:p text:style-name="P16">10 <text:s/>The Lord shall give strength unto his people; * the Lord shall give his people the blessing of peace.</text:p>
      <text:p text:style-name="P9"><text:span text:style-name="text"><text:span text:style-name="T1"/></text:span></text:p>
      <text:p text:style-name="P9"><text:span text:style-name="text"><text:span text:style-name="T1">Glory be…</text:span></text:span></text:p>
      <text:p text:style-name="P25">Trinity Sunday</text:p>
      <text:p text:style-name="P24"><text:span text:style-name="T15">The New Testament is written in the </text:span><text:span text:style-name="T10">f</text:span><text:span text:style-name="T13">ourth</text:span><text:span text:style-name="T15"> chapter of </text:span><text:span text:style-name="T13">the Revelation of </text:span><text:span text:style-name="T5">St. J</text:span><text:span text:style-name="T13">ohn</text:span><text:span text:style-name="T15"> beginning at the </text:span><text:span text:style-name="T13">first</text:span><text:span text:style-name="T15"> verse.</text:span></text:p>
      <text:p text:style-name="P23"/>
      <text:p text:style-name="P1">This passage may be found in the Book of Common Prayer on page <text:span text:style-name="T19">1</text:span><text:span text:style-name="T20">8</text:span><text:span text:style-name="T19">6</text:span>.</text:p>
      <text:p text:style-name="P23"/>
      <text:p text:style-name="P11">(Pause to allow parishioners to find the page.)</text:p>
      <text:p text:style-name="P10"/>
      <text:section text:style-name="Sect1" text:name="Section1">
        <text:p text:style-name="P7">AFTER this I looked, and, behold, a door was opened in heaven: and the first voice which I heard was as it were of a trumpet talking with me; which said, Come up hither, and I will shew thee things which must be hereafter.</text:p>
        <text:p text:style-name="P7"/>
        <text:p text:style-name="P7">And immediately I was in the spirit: and, behold, a throne was set in heaven, and one sat on the throne. And he that sat was to look upon like a jasper and a sardine stone: and there was a rainbow round about the throne, in sight like unto an emerald. And round about the throne were four and twenty seats: and upon the seats I saw four and twenty elders sitting, clothed in white raiment; and they had on their heads crowns of gold. And out of the throne proceeded lightnings and thunderings and voices: and there were seven lamps of fire burning before the throne, which are the seven Spirits of God. And before the throne there was a sea of glass like unto crystal: and in the midst of the throne, and round about the throne, were four living creatures full of eyes before and behind.</text:p>
        <text:p text:style-name="P7"/>
        <text:p text:style-name="P7">And the first was like a lion, and the second like a calf, and the third had a face as a man, and the fourth was like a flying eagle. And the four living creatures had each of them six wings about him; and they were full of eyes within: and they rest not day and night, saying, Holy, holy, holy, Lord God Almighty, which was, and is, and is to come.</text:p>
        <text:p text:style-name="P7"/>
        <text:p text:style-name="P6"><text:span text:style-name="T14">And when those living creatures give glory and honour and thanks to him that sat on the throne, who liveth for ever and ever, the four and twenty elders fall down before him that sat on the throne, and worship him that liveth for ever and ever, and cast their crowns before the throne, saying, Thou art worthy, O </text:span><text:span text:style-name="T13">L</text:span><text:span text:style-name="T14">ord, to receive glory and honour and power: for thou hast created all things, and for thy pleasure they are, and were created.</text:span></text:p>
      </text:section>
      <text:p text:style-name="P12"/>
      <text:p text:style-name="P12"/>
      <text:p text:style-name="P12">(Pause for a count of 5)</text:p>
      <text:p text:style-name="P13"><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111</meta:editing-cycles>
    <meta:editing-duration>PT12H27M43S</meta:editing-duration>
    <meta:generator>LibreOffice/6.4.7.2$Linux_X86_64 LibreOffice_project/40$Build-2</meta:generator>
    <dc:date>2021-05-26T22:01:07.656633053</dc:date>
    <dc:creator>Figueroa Andrew</dc:creator>
    <meta:document-statistic meta:table-count="0" meta:image-count="0" meta:object-count="0" meta:page-count="3" meta:paragraph-count="47" meta:word-count="892" meta:character-count="4496" meta:non-whitespace-character-count="3641"/>
  </office:meta>
</office:document-meta>
</file>