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style:text-properties style:use-window-font-color="true" fo:font-size="16pt" officeooo:paragraph-rsid="00b537a0" style:font-size-asian="16pt" style:font-size-complex="16pt"/>
    </style:style>
    <style:style style:name="P8"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9"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0"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1"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2"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3"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15" style:family="paragraph" style:parent-style-name="Standard_20__28_user_29_" style:master-page-name="">
      <loext:graphic-properties draw:fill="none"/>
      <style:paragraph-properties fo:margin-left="0.25in" fo:margin-right="0in" fo:margin-top="0in" fo:margin-bottom="0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0.25in" fo:margin-right="0in" fo:margin-top="0in" fo:margin-bottom="0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17"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18" style:family="paragraph" style:parent-style-name="Standard_20__28_user_29_">
      <style:paragraph-properties fo:line-height="100%"/>
      <style:text-properties fo:font-size="8pt" officeooo:paragraph-rsid="00030b59" style:font-size-asian="8pt" style:font-size-complex="8pt"/>
    </style:style>
    <style:style style:name="P19" style:family="paragraph" style:parent-style-name="Standard_20__28_user_29_">
      <style:paragraph-properties fo:line-height="100%"/>
      <style:text-properties fo:font-size="8pt" officeooo:paragraph-rsid="00016f9c" style:font-size-asian="8pt" style:font-size-complex="8pt"/>
    </style:style>
    <style:style style:name="P20" style:family="paragraph" style:parent-style-name="Standard_20__28_user_29_">
      <style:paragraph-properties fo:margin-top="0in" fo:margin-bottom="0.0201in" loext:contextual-spacing="false" fo:line-height="100%" fo:text-align="center" style:justify-single-word="false" fo:break-before="page"/>
      <style:text-properties fo:color="#800000" fo:font-weight="bold" officeooo:paragraph-rsid="00a6e4a9" style:font-weight-asian="bold" style:font-weight-complex="bold"/>
    </style:style>
    <style:style style:name="P21" style:family="paragraph" style:parent-style-name="Standard_20__28_user_29_">
      <style:paragraph-properties fo:margin-top="0in" fo:margin-bottom="0.0201in" loext:contextual-spacing="false" fo:line-height="150%" fo:text-align="center" style:justify-single-word="false" fo:break-before="page"/>
      <style:text-properties fo:color="#800000" fo:font-weight="bold" officeooo:paragraph-rsid="00a6e4a9" style:font-weight-asian="bold" style:font-weight-complex="bold"/>
    </style:style>
    <style:style style:name="P22" style:family="paragraph" style:parent-style-name="Standard_20__28_user_29_">
      <style:paragraph-properties fo:margin-top="0in" fo:margin-bottom="0.0201in" loext:contextual-spacing="false" fo:line-height="100%" fo:text-align="center" style:justify-single-word="false"/>
      <style:text-properties fo:font-weight="bold" officeooo:paragraph-rsid="00b06163" style:font-weight-asian="bold" style:font-weight-complex="bold"/>
    </style:style>
    <style:style style:name="P23" style:family="paragraph" style:parent-style-name="Standard_20__28_user_29_">
      <style:paragraph-properties fo:margin-top="0in" fo:margin-bottom="0.0201in" loext:contextual-spacing="false" fo:line-height="100%"/>
      <style:text-properties officeooo:paragraph-rsid="00b39f93"/>
    </style:style>
    <style:style style:name="P24"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ad9f40"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b06163"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b39f93"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fo:font-size="16pt" style:font-size-asian="16pt" style:font-size-complex="16pt"/>
    </style:style>
    <style:style style:name="T14" style:family="text">
      <style:text-properties fo:font-size="16pt" officeooo:rsid="00772a13" style:font-size-asian="16pt" style:font-size-complex="16pt"/>
    </style:style>
    <style:style style:name="T15" style:family="text">
      <style:text-properties fo:font-size="16pt" officeooo:rsid="00985522" style:font-size-asian="16pt" style:font-size-complex="16pt"/>
    </style:style>
    <style:style style:name="T16" style:family="text">
      <style:text-properties fo:font-size="16pt" officeooo:rsid="009d7924" style:font-size-asian="16pt" style:font-size-complex="16pt"/>
    </style:style>
    <style:style style:name="T17" style:family="text">
      <style:text-properties fo:font-size="16pt" officeooo:rsid="00b06163" style:font-size-asian="16pt" style:font-size-complex="16pt"/>
    </style:style>
    <style:style style:name="T18" style:family="text">
      <style:text-properties fo:font-size="16pt" officeooo:rsid="00b1a891" style:font-size-asian="16pt" style:font-size-complex="16pt"/>
    </style:style>
    <style:style style:name="T19" style:family="text">
      <style:text-properties fo:font-size="16pt" officeooo:rsid="00b39f93" style:font-size-asian="16pt" style:font-size-complex="16pt"/>
    </style:style>
    <style:style style:name="T20" style:family="text">
      <style:text-properties officeooo:rsid="00880aa8"/>
    </style:style>
    <style:style style:name="T21" style:family="text">
      <style:text-properties officeooo:rsid="00b39f93"/>
    </style:style>
    <style:style style:name="T22" style:family="text">
      <style:text-properties officeooo:rsid="00b837a2"/>
    </style:style>
    <style:style style:name="T23" style:family="text">
      <style:text-properties fo:font-size="8pt" style:font-size-asian="8pt" style:font-size-complex="8pt"/>
    </style:style>
    <style:style style:name="T24" style:family="text">
      <style:text-properties officeooo:rsid="00b0616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Whitsunday</text:p>
      <text:p text:style-name="P5"><text:span text:style-name="T13">The Old Testament is written in the </text:span><text:span text:style-name="T18">secon</text:span><text:span text:style-name="T10">d</text:span><text:span text:style-name="T13"> chapter of </text:span><text:span text:style-name="T14">the </text:span><text:span text:style-name="T6">P</text:span><text:span text:style-name="T8">rophet </text:span><text:span text:style-name="T11">Joel</text:span><text:span text:style-name="T14">, beginning at the </text:span><text:span text:style-name="T17">28</text:span><text:span text:style-name="T16">th</text:span><text:span text:style-name="T15"> </text:span><text:span text:style-name="T13">verse.</text:span></text:p>
      <text:p text:style-name="P18"/>
      <text:p text:style-name="P6"><text:span text:style-name="T13">This passage </text:span><text:span text:style-name="T7">may be</text:span><text:span text:style-name="T13"> found in </text:span><text:span text:style-name="T5">t</text:span><text:span text:style-name="T6">he pew Bible on page </text:span><text:span text:style-name="T11">1053</text:span><text:span text:style-name="T13">.</text:span></text:p>
      <text:p text:style-name="P19"/>
      <text:p text:style-name="P4">(Pause to allow parishioners to find the page.)</text:p>
      <text:p text:style-name="P4"/>
      <text:section text:style-name="Sect1" text:name="Section4">
        <text:p text:style-name="P14">“And it shall come to pass afterward</text:p>
        <text:p text:style-name="P13">That I will pour out My Spirit on all flesh; Your sons and your daughters shall prophesy, Your old men shall dream dreams, Your young men shall see visions.</text:p>
        <text:p text:style-name="P13"/>
        <text:p text:style-name="P13">And also on My menservants and on My maidservants I will pour out My Spirit in those days.</text:p>
        <text:p text:style-name="P13"/>
        <text:p text:style-name="P13">“And I will show wonders in the heavens and in the earth: Blood and fire and pillars of smoke.</text:p>
        <text:p text:style-name="P13"/>
        <text:p text:style-name="P13">The sun shall be turned into darkness,</text:p>
        <text:p text:style-name="P13">And the moon into blood, Before the coming of the great and awesome day of the Lord.</text:p>
        <text:p text:style-name="P13"/>
        <text:p text:style-name="P13">And it shall come to pass That whoever calls on the name of the Lord Shall be saved. For in Mount Zion and in Jerusalem there shall be deliverance,</text:p>
        <text:p text:style-name="P13">As the Lord has said, Among the remnant whom the Lord calls.</text:p>
        <text:p text:style-name="P13"/>
        <text:p text:style-name="P13"/>
        <text:p text:style-name="P13"/>
      </text:section>
      <text:p text:style-name="P3"><text:span text:style-name="text"><text:span text:style-name="T3"/></text:span></text:p>
      <text:p text:style-name="P3"><text:span text:style-name="text"><text:span text:style-name="T3"/></text:span></text:p>
      <text:p text:style-name="P3"><text:span text:style-name="text"><text:span text:style-name="T3">(Pause for a count of 5)</text:span></text:span></text:p>
      <text:p text:style-name="P3"><text:span text:style-name="text"><text:span text:style-name="T2">This is the word of the Lord.</text:span></text:span></text:p>
      <text:p text:style-name="P20">Whitsunday</text:p>
      <text:p text:style-name="P22"><text:span text:style-name="T22">Psalm </text:span><text:span text:style-name="T24">68</text:span></text:p>
      <text:p text:style-name="P15">1 <text:s/>LET God arise, and let his enemies be scattered; * let them also that hate him flee before him.</text:p>
      <text:p text:style-name="P16">2 <text:s/>Like as the smoke vanisheth, so shalt thou drive them away; * and like as wax melteth at the fire, so let the ungodly perish at the presence of God.</text:p>
      <text:p text:style-name="P16">3 <text:s/>But let the righteous be glad, and rejoice before God; * let them also be merry and joyful.</text:p>
      <text:p text:style-name="P16">4 <text:s/>O sing unto God, and sing praises unto his Name; magnify him that rideth upon the heavens; * praise him in his Name JAH, and rejoice before him.</text:p>
      <text:p text:style-name="P16">5 <text:s/>He is a Father of the fatherless, and defendeth the cause of the widows; * even God in his holy habitation.</text:p>
      <text:p text:style-name="P16">6 <text:s/>He is the God that maketh men to be of one mind in an house, and bringeth the prisoners out of captivity; * but letteth the runagates continue in scarceness.</text:p>
      <text:p text:style-name="P16">7 <text:s/>O God, when thou wentest forth before the people; * when thou wentest through the wilderness,</text:p>
      <text:p text:style-name="P16">8 <text:s/>The earth shook, and the heavens dropped at the presence of God; * even as Sinai also was moved at the presence of God, who is the God of Israel.</text:p>
      <text:p text:style-name="P16">9 <text:s/>Thou, O God, sentest a gracious rain upon thine inheritance, * and refreshedst it when it was weary.</text:p>
      <text:p text:style-name="P16">10 <text:s/>Thy congregation shall dwell therein; * for thou, O God, hast of thy goodness prepared for the poor.</text:p>
      <text:p text:style-name="P16">11 <text:s/>The Lord gave the word; * great was the company of women that bare the tidings.</text:p>
      <text:p text:style-name="P16">12 <text:s/>Kings with their armies did flee, and were discomfited, * and they of the household divided the spoil.</text:p>
      <text:p text:style-name="P16">13 <text:s/>Though ye have lain among the sheep-folds, yet shall ye be as the wings of a dove * that is covered with silver wings, and her feathers like gold.</text:p>
      <text:p text:style-name="P16">14 <text:s/>When the Almighty scattered kings for their sake, * then were they as white as snow in Salmon.</text:p>
      <text:p text:style-name="P16">15 <text:s/>As the hill of Bashan, so is God’s hill; * even an high hill, as the hill of Bashan.</text:p>
      <text:p text:style-name="P16">16 <text:s/>Why mock ye so, ye high hills? this is God’s hill, in the which it pleaseth him to dwell; * yea, the Lord will abide in it for ever.</text:p>
      <text:p text:style-name="P16">17 <text:s/>The chariots of God are twenty thousand, even thousands of angels; * and the Lord is among them as in the holy place of Sinai.</text:p>
      <text:p text:style-name="P8"><text:span text:style-name="text"><text:span text:style-name="T1">Glory be…</text:span></text:span></text:p>
      <text:p text:style-name="P21">Whitsunday</text:p>
      <text:p text:style-name="P23"><text:span text:style-name="T13">The New Testament is written in the </text:span><text:span text:style-name="T12">second</text:span><text:span text:style-name="T13"> chapter of </text:span><text:span text:style-name="T19">the Acts of the Apostles </text:span><text:span text:style-name="T13"><text:s/>beginning at the </text:span><text:span text:style-name="T9">first</text:span><text:span text:style-name="T13"> verse.</text:span></text:p>
      <text:p text:style-name="P24"/>
      <text:p text:style-name="P2">This passage may be found in the Book of Common Prayer on page <text:span text:style-name="T20">1</text:span><text:span text:style-name="T21">80</text:span>.</text:p>
      <text:p text:style-name="P1"/>
      <text:p text:style-name="P10">(Pause to allow parishioners to find the page.)</text:p>
      <text:p text:style-name="P9"/>
      <text:section text:style-name="Sect1" text:name="Section1">
        <text:p text:style-name="P7">WHEN the day of Pentecost was fully come, they were all with one accord in one place. And suddenly there came a sound from heaven as of a rushing mighty wind, and it filled all the house where they were sitting.</text:p>
        <text:p text:style-name="P7"/>
        <text:p text:style-name="P7">And there appeared unto them cloven tongues like as of fire, and it sat upon each of them. And they were all filled with the Holy Ghost, and began to speak with other tongues, as the Spirit gave them utterance.</text:p>
        <text:p text:style-name="P7"/>
        <text:p text:style-name="P7">And there were dwelling at Jerusalem Jews, devout men, out of every nation under heaven. Now when this was noised abroad, the multitude came together, and were confounded, because that every man heard them speak in his own language.</text:p>
        <text:p text:style-name="P7"/>
        <text:p text:style-name="P7">And they were all amazed and marvelled, saying one to another, Behold, are not all these which speak Galilæans? And how hear we every man in our own tongue, wherein we were born? Parthians, and Medes, and Elamites, and the dwellers in Mesopotamia, and in Judæa, and Cappadocia, in Pontus, and Asia, Phrygia, and Pamphylia, in Egypt, and in the parts of Libya about Cyrene, and strangers of Rome, Jews and proselytes, Cretes and Arabians, we do hear them speak in our tongues the wonderful works of God.</text:p>
      </text:section>
      <text:p text:style-name="P11"/>
      <text:p text:style-name="P11"/>
      <text:p text:style-name="P11">(Pause for a count of 5)</text:p>
      <text:p text:style-name="P12"><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109</meta:editing-cycles>
    <meta:editing-duration>PT12H17M1S</meta:editing-duration>
    <meta:generator>LibreOffice/6.4.7.2$Linux_X86_64 LibreOffice_project/40$Build-2</meta:generator>
    <dc:date>2021-05-20T14:48:20.939820379</dc:date>
    <dc:creator>Figueroa Andrew</dc:creator>
    <meta:document-statistic meta:table-count="0" meta:image-count="0" meta:object-count="0" meta:page-count="3" meta:paragraph-count="44" meta:word-count="858" meta:character-count="4441" meta:non-whitespace-character-count="3609"/>
  </office:meta>
</office:document-meta>
</file>