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0181df"/>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5"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6"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7"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8"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50ad00"/>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
      <loext:graphic-properties draw:fill="solid" draw:fill-color="#ffffff"/>
      <style:paragraph-properties fo:margin-top="0in" fo:margin-bottom="0in" style:contextual-spacing="false" fo:line-height="100%" fo:background-color="#ffffff"/>
      <style:text-properties officeooo:paragraph-rsid="00455399"/>
    </style:style>
    <style:style style:name="P12"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3"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4" style:family="paragraph" style:parent-style-name="Standard_20__28_user_29_">
      <style:paragraph-properties fo:line-height="100%"/>
      <style:text-properties fo:font-size="16pt" officeooo:paragraph-rsid="00030b59" style:font-size-asian="16pt" style:font-size-complex="16pt"/>
    </style:style>
    <style:style style:name="P15" style:family="paragraph" style:parent-style-name="Standard_20__28_user_29_">
      <style:paragraph-properties fo:line-height="100%"/>
      <style:text-properties fo:font-size="16pt" officeooo:paragraph-rsid="00016f9c" style:font-size-asian="16pt" style:font-size-complex="16pt"/>
    </style:style>
    <style:style style:name="P16" style:family="paragraph" style:parent-style-name="Standard_20__28_user_29_">
      <style:paragraph-properties fo:line-height="115%"/>
      <style:text-properties fo:font-size="16pt" officeooo:paragraph-rsid="00283c5c" style:font-size-asian="16pt" style:font-size-complex="16pt"/>
    </style:style>
    <style:style style:name="P17" style:family="paragraph" style:parent-style-name="Standard_20__28_user_29_">
      <style:paragraph-properties fo:line-height="115%"/>
      <style:text-properties fo:font-size="16pt" officeooo:paragraph-rsid="0048a68c" style:font-size-asian="16pt" style:font-size-complex="16pt"/>
    </style:style>
    <style:style style:name="P18" style:family="paragraph" style:parent-style-name="Standard_20__28_user_29_">
      <style:paragraph-properties fo:line-height="115%"/>
      <style:text-properties fo:font-size="16pt" officeooo:paragraph-rsid="0049b3ec" style:font-size-asian="16pt" style:font-size-complex="16pt"/>
    </style:style>
    <style:style style:name="P19"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21"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22" style:family="paragraph" style:parent-style-name="Standard_20__28_user_29_">
      <style:paragraph-properties fo:line-height="100%"/>
      <style:text-properties fo:font-size="6pt" officeooo:paragraph-rsid="00030b59" style:font-size-asian="5.25pt" style:font-size-complex="6pt"/>
    </style:style>
    <style:style style:name="P23" style:family="paragraph" style:parent-style-name="Standard_20__28_user_29_">
      <style:paragraph-properties fo:line-height="100%"/>
      <style:text-properties fo:font-size="6pt" officeooo:paragraph-rsid="00016f9c" style:font-size-asian="5.25pt" style:font-size-complex="6pt"/>
    </style:style>
    <style:style style:name="P24" style:family="paragraph" style:parent-style-name="Standard_20__28_user_29_">
      <style:paragraph-properties fo:line-height="100%" fo:text-align="center" style:justify-single-word="false"/>
      <style:text-properties fo:font-size="12pt" fo:font-weight="bold" officeooo:paragraph-rsid="00030b59" style:font-size-asian="10.5pt" style:font-weight-asian="bold" style:font-size-complex="12pt" style:font-weight-complex="bold"/>
    </style:style>
    <style:style style:name="P25"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6" style:family="paragraph" style:parent-style-name="Standard_20__28_user_29_" style:master-page-name="">
      <loext:graphic-properties draw:fill="none"/>
      <style:paragraph-properties fo:margin-left="0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7" style:family="paragraph" style:parent-style-name="Standard_20__28_user_29_">
      <loext:graphic-properties draw:fill="none"/>
      <style:paragraph-properties fo:margin-left="0in" fo:margin-right="0in" fo:margin-top="0in" fo:margin-bottom="0.0402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8" style:family="paragraph" style:parent-style-name="Standard_20__28_user_29_">
      <loext:graphic-properties draw:fill="none"/>
      <style:paragraph-properties fo:margin-left="0in" fo:margin-right="0in" fo:margin-top="0in" fo:margin-bottom="0.0402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8pt" officeooo:paragraph-rsid="00030b59" style:font-size-asian="8pt" style:font-size-complex="8pt" fo:hyphenate="false" fo:hyphenation-remain-char-count="2" fo:hyphenation-push-char-count="2" loext:hyphenation-no-caps="false"/>
    </style:style>
    <style:style style:name="P29"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30"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50ad00" style:font-size-asian="14pt" style:font-style-asian="normal" style:font-size-complex="14pt" style:font-style-complex="normal"/>
    </style:style>
    <style:style style:name="P31"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32"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000000" loext:opacity="100%" fo:font-weight="normal" style:font-weight-asian="normal"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officeooo:rsid="0024d9b5"/>
    </style:style>
    <style:style style:name="T8" style:family="text">
      <style:text-properties officeooo:rsid="0030a017"/>
    </style:style>
    <style:style style:name="T9" style:family="text">
      <style:text-properties officeooo:rsid="003c2b73"/>
    </style:style>
    <style:style style:name="T10" style:family="text">
      <style:text-properties officeooo:rsid="0043264b"/>
    </style:style>
    <style:style style:name="T11" style:family="text">
      <style:text-properties officeooo:rsid="00446393"/>
    </style:style>
    <style:style style:name="T12" style:family="text">
      <style:text-properties officeooo:rsid="004765be"/>
    </style:style>
    <style:style style:name="T13" style:family="text">
      <style:text-properties officeooo:rsid="004b2702"/>
    </style:style>
    <style:style style:name="T14" style:family="text">
      <style:text-properties fo:font-size="16pt" style:font-size-asian="16pt" style:font-size-complex="16pt"/>
    </style:style>
    <style:style style:name="T15" style:family="text">
      <style:text-properties fo:font-size="16pt" officeooo:rsid="00193f6b" style:font-size-asian="16pt" style:font-size-complex="16pt"/>
    </style:style>
    <style:style style:name="T16" style:family="text">
      <style:text-properties fo:font-size="16pt" officeooo:rsid="0048a68c" style:font-size-asian="16pt" style:font-size-complex="16pt"/>
    </style:style>
    <style:style style:name="T17" style:family="text">
      <style:text-properties style:use-window-font-color="true" loext:opacity="0%" style:font-name="Liberation Serif" fo:font-size="16pt" fo:language="en" fo:country="US" officeooo:rsid="004edddb"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language="en" fo:country="US" officeooo:rsid="0050de1a" style:letter-kerning="true" style:font-name-asian="Droid Sans" style:language-asian="zh" style:country-asian="CN" style:font-name-complex="Lohit Hindi" style:language-complex="hi" style:country-complex="IN"/>
    </style:style>
    <style:style style:name="T19" style:family="text">
      <style:text-properties officeooo:rsid="0050de1a"/>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The First Sunday in Advent</text:p>
      <text:p text:style-name="P20"/>
      <text:p text:style-name="P14">The Old Testament is written in the <text:span text:style-name="T11">28th</text:span> chapter of the <text:span text:style-name="T8">prophet Isaiah</text:span>, beginning at the <text:span text:style-name="T11">14th</text:span> verse.</text:p>
      <text:p text:style-name="P22"/>
      <text:p text:style-name="P15">This passage may be found in the pew <text:span text:style-name="T18">B</text:span>ible on page <text:span text:style-name="T9">813</text:span>.</text:p>
      <text:p text:style-name="P23"/>
      <text:p text:style-name="P19">(Pause to allow parishioners to find the page.)</text:p>
      <text:p text:style-name="P19"/>
      <text:section text:style-name="Sect1" text:name="Section4">
        <text:p text:style-name="P10"><text:span text:style-name="text"><text:span text:style-name="T4">Therefore hear the word of the Lord, you scornful men, Who rule this people who are in Jerusalem, Because you have said, “We have made a covenant with death, And with Sheol we are in agreement.</text:span></text:span></text:p>
        <text:p text:style-name="P10"><text:span text:style-name="text"><text:span text:style-name="T4"/></text:span></text:p>
        <text:p text:style-name="P10"><text:span text:style-name="text"><text:span text:style-name="T4">When the overflowing scourge passes through, It will not come to us, For we have made lies our refuge, And under falsehood we have hidden ourselves.”</text:span></text:span></text:p>
        <text:p text:style-name="P10"><text:span text:style-name="text"><text:span text:style-name="T4"/></text:span></text:p>
        <text:p text:style-name="P10"><text:span text:style-name="text"><text:span text:style-name="T4">Therefore thus says the Lord God:</text:span></text:span></text:p>
        <text:p text:style-name="P10"><text:span text:style-name="text"><text:span text:style-name="T4"/></text:span></text:p>
        <text:p text:style-name="P10"><text:span text:style-name="text"><text:span text:style-name="T4">“Behold, I lay in Zion a stone for a foundation, A tried stone, a precious cornerstone, a sure foundation; Whoever believes will not act hastily. Also I will make justice the measuring line, And righteousness the plummet; The hail will sweep away the refuge of lies, And the waters will overflow the hiding place.</text:span></text:span></text:p>
        <text:p text:style-name="P11"><text:span text:style-name="text"><text:span text:style-name="T4"><text:s/></text:span></text:span></text:p>
        <text:p text:style-name="P10"><text:span text:style-name="text"><text:span text:style-name="T4">Your covenant with death will be annulled, And your agreement with Sheol will not stand; When the overflowing scourge passes through, Then you will be trampled down by it. As often as it goes out it will take you; For morning by morning it will pass over, And by day and by night; It will be a terror just to understand the report.”</text:span></text:span></text:p>
        <text:p text:style-name="P10"><text:span text:style-name="text"><text:span text:style-name="T4"/></text:span></text:p>
        <text:p text:style-name="P10"><text:span text:style-name="text"><text:span text:style-name="T4">For the bed is too short to stretch out on, And the covering so narrow that one cannot wrap himself in it.</text:span></text:span></text:p>
        <text:p text:style-name="P10"><text:span text:style-name="text"><text:span text:style-name="T4"/></text:span></text:p>
        <text:p text:style-name="P10"><text:span text:style-name="text"><text:span text:style-name="T4">For the Lord will rise up as at Mount Perazim, He will be angry as in the Valley of Gibeon—That He may do His work, His awesome work, And bring to pass His act, His unusual act.</text:span></text:span></text:p>
        <text:p text:style-name="P10"><text:span text:style-name="text"><text:span text:style-name="T4"/></text:span></text:p>
        <text:p text:style-name="P10"><text:span text:style-name="text"><text:span text:style-name="T4">Now therefore, do not be mockers, Lest your bonds be made strong; For I have heard from the Lord God of hosts, A destruction determined even upon the whole earth.</text:span></text:span></text:p>
        <text:p text:style-name="P10"><text:span text:style-name="text"><text:span text:style-name="T4"/></text:span></text:p>
      </text:section>
      <text:p text:style-name="P7"><text:span text:style-name="text"><text:span text:style-name="T3"/></text:span></text:p>
      <text:p text:style-name="P8"><text:span text:style-name="text"><text:span text:style-name="T6">(Pause for a count of 5)</text:span></text:span></text:p>
      <text:p text:style-name="P8"><text:span text:style-name="text"><text:span text:style-name="T2">This is the word of the Lord.</text:span></text:span></text:p>
      <text:p text:style-name="P31">The First Sunday in Advent</text:p>
      <text:p text:style-name="P21"/>
      <text:p text:style-name="P13">Psalm <text:span text:style-name="T12">50</text:span></text:p>
      <text:p text:style-name="P24"/>
      <text:p text:style-name="P26"><text:span text:style-name="T13">1</text:span> <text:s/>THE Lord, even the Most Mighty God, hath spoken, * and called the world, from the rising up of the sun unto the going down thereof.</text:p>
      <text:p text:style-name="P27">2 <text:s/>Out of Sion hath God appeared * in perfect beauty.</text:p>
      <text:p text:style-name="P27">3 <text:s/>Our God shall come, and shall not keep silence; * there shall go before him a consuming fire, and a mighty tempest shall be stirred up round about him.</text:p>
      <text:p text:style-name="P27">4 <text:s/>He shall call the heaven from above, * and the earth, that he may judge his people.</text:p>
      <text:p text:style-name="P27">5 <text:s/>Gather my saints together unto me; * those that have made a covenant with me with sacrifice.</text:p>
      <text:p text:style-name="P27">6 <text:s/>And the heavens shall declare his righteousness; * for God is Judge himself.</text:p>
      <text:p text:style-name="P28"/>
      <text:p text:style-name="P27">7 <text:s/>Hear, O my people, and I will speak; * I myself will testify against thee, O Israel; for I am God, even thy God.</text:p>
      <text:p text:style-name="P27">8 <text:s/>I will not reprove thee because of thy sacrifices; * as for thy burnt-offerings, they are alway before me.</text:p>
      <text:p text:style-name="P27">9 <text:s/>I will take no bullock out of thine house, * nor he-goats out of thy folds.</text:p>
      <text:p text:style-name="P27">10 <text:s/>For all the beasts of the forest are mine, * and so are the cattle upon a thousand hills.</text:p>
      <text:p text:style-name="P27">11 <text:s/>I know all the fowls upon the mountains, * and the wild beasts of the field are in my sight.</text:p>
      <text:p text:style-name="P27">12 <text:s/>If I be hungry, I will not tell thee; * for the whole world is mine, and all that is therein.</text:p>
      <text:p text:style-name="P27">13 <text:s/>Thinkest thou that I will eat bulls’ flesh, * and drink the blood of goats?</text:p>
      <text:p text:style-name="P27">14 <text:s/>Offer unto God thanksgiving, * and pay thy vows unto the Most Highest.</text:p>
      <text:p text:style-name="P27">15 <text:s/>And call upon me in the time of trouble; * so will I hear thee, and thou shalt praise me.</text:p>
      <text:p text:style-name="P27">16 <text:s/>But unto the ungodly saith God, * Why dost thou preach my laws, and takest my covenant in thy mouth;</text:p>
      <text:p text:style-name="P27">17 <text:s/>Whereas thou hatest to be reformed, * and hast cast my words behind thee?</text:p>
      <text:p text:style-name="P27">18 <text:s/>When thou sawest a thief, thou consentedst unto him; * and hast been partaker with the adulterers.</text:p>
      <text:p text:style-name="P27">19 <text:s/>Thou hast let thy mouth speak wickedness, * and with thy tongue thou hast set forth deceit.</text:p>
      <text:p text:style-name="P27">20 <text:s/>Thou sattest and spakest against thy brother; * yea, and hast slandered thine own mother’s son.</text:p>
      <text:p text:style-name="P27">21 <text:s/>These things hast thou done, and I held my tongue, and thou thoughtest wickedly, that I am even such a one as thyself; * but I will reprove thee, and set before thee the things that thou hast done.</text:p>
      <text:p text:style-name="P27">22 <text:s/>O consider this, ye that forget God, * lest I pluck you away, and there be none to deliver you.</text:p>
      <text:p text:style-name="P27">23 <text:s/>Whoso offereth me thanks and praise, he honoureth me; * and to him that ordereth his way aright, will I show the salvation of God.</text:p>
      <text:p text:style-name="P25"><text:span text:style-name="text"><text:span text:style-name="T1">Glory be…</text:span></text:span></text:p>
      <text:p text:style-name="P12">The First Sunday <text:span text:style-name="T10">in Advent</text:span></text:p>
      <text:p text:style-name="P5"/>
      <text:p text:style-name="P2"><text:span text:style-name="T15">T</text:span><text:span text:style-name="T14">he </text:span><text:span text:style-name="T17">New Testament</text:span><text:span text:style-name="T14"> is written in the </text:span><text:span text:style-name="T16">13th</text:span><text:span text:style-name="T14"> chapter of St. Paul's Epistle to the </text:span><text:span text:style-name="T16">Roma</text:span><text:span text:style-name="T14">ns, beginning at the </text:span><text:span text:style-name="T16">eighth</text:span><text:span text:style-name="T14"> verse.</text:span></text:p>
      <text:p text:style-name="P6"/>
      <text:p text:style-name="P1">This passage may be found in the Book of Common Prayer on page <text:span text:style-name="T7">90</text:span>.</text:p>
      <text:p text:style-name="P6"/>
      <text:p text:style-name="P3">(Pause to allow parishioners to find the page.)</text:p>
      <text:p text:style-name="P4"/>
      <text:section text:style-name="Sect1" text:name="Section1">
        <text:p text:style-name="P17">OWE no man any thing, but to love one another: for he that loveth another hath fulfilled the law.</text:p>
        <text:p text:style-name="P17"/>
        <text:p text:style-name="P17">For this, Thou shalt not commit adultery, Thou shalt not kill, Thou shalt not steal, Thou shalt not bear false witness, Thou shalt not covet; and if there be any other commandment, it is briefly comprehended in this saying, namely, Thou shalt love thy neighbour as thyself.</text:p>
        <text:p text:style-name="P17"/>
        <text:p text:style-name="P18">Love worketh no ill to his neighbour: therefore love is the fulfilling of the law.</text:p>
        <text:p text:style-name="P18"/>
        <text:p text:style-name="P18">And that, knowing the time, that now it is high time to awake out of sleep: for now is our salvation nearer than when we believed.</text:p>
        <text:p text:style-name="P17"/>
        <text:p text:style-name="P17">The night is far spent, the day is at hand: let us therefore cast off the works of darkness, and let us put on the armour of light. Let us walk honestly, as in the day; not in rioting and drunkenness, not in chambering and wantonness, not in strife and envying.</text:p>
        <text:p text:style-name="P17"/>
        <text:p text:style-name="P17">But put ye on the Lord Jesus Christ, and make not provision for the flesh, to</text:p>
        <text:p text:style-name="P16">fulfil the lusts thereof.</text:p>
      </text:section>
      <text:p text:style-name="P29"/>
      <text:p text:style-name="P9"><text:span text:style-name="text"><text:span text:style-name="T6">(Pause for a count of 5)</text:span></text:span></text:p>
      <text:p text:style-name="P30"><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24</meta:editing-cycles>
    <meta:editing-duration>PT1H37M49S</meta:editing-duration>
    <meta:generator>LibreOffice/7.1.5.2$Linux_X86_64 LibreOffice_project/10$Build-2</meta:generator>
    <dc:date>2021-11-27T14:28:50.963688199</dc:date>
    <dc:creator>Figueroa Andrew</dc:creator>
    <meta:document-statistic meta:table-count="0" meta:image-count="0" meta:object-count="0" meta:page-count="3" meta:paragraph-count="54" meta:word-count="1049" meta:character-count="5389" meta:non-whitespace-character-count="4370"/>
  </office:meta>
</office:document-meta>
</file>