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0181df"/>
    </style:style>
    <style:style style:name="P3"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4"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5"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6"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7"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8"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63de68"/>
    </style:style>
    <style:style style:name="P10"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1" style:family="paragraph" style:parent-style-name="Standard">
      <loext:graphic-properties draw:fill="solid" draw:fill-color="#ffffff"/>
      <style:paragraph-properties fo:margin-top="0in" fo:margin-bottom="0in" style:contextual-spacing="false" fo:line-height="100%" fo:background-color="#ffffff"/>
      <style:text-properties officeooo:paragraph-rsid="004e4eaf"/>
    </style:style>
    <style:style style:name="P12" style:family="paragraph" style:parent-style-name="Standard">
      <loext:graphic-properties draw:fill="solid" draw:fill-color="#ffffff"/>
      <style:paragraph-properties fo:margin-top="0in" fo:margin-bottom="0in" style:contextual-spacing="false" fo:line-height="100%" fo:background-color="#ffffff"/>
      <style:text-properties officeooo:paragraph-rsid="0050265f"/>
    </style:style>
    <style:style style:name="P13"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4"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5" style:family="paragraph" style:parent-style-name="Standard_20__28_user_29_">
      <style:paragraph-properties fo:line-height="100%"/>
      <style:text-properties fo:font-size="16pt" officeooo:paragraph-rsid="00030b59" style:font-size-asian="16pt" style:font-size-complex="16pt"/>
    </style:style>
    <style:style style:name="P16" style:family="paragraph" style:parent-style-name="Standard_20__28_user_29_">
      <style:paragraph-properties fo:line-height="100%"/>
      <style:text-properties fo:font-size="16pt" officeooo:paragraph-rsid="00016f9c" style:font-size-asian="16pt" style:font-size-complex="16pt"/>
    </style:style>
    <style:style style:name="P17" style:family="paragraph" style:parent-style-name="Standard_20__28_user_29_">
      <style:paragraph-properties fo:line-height="115%"/>
      <style:text-properties fo:font-size="16pt" fo:font-style="normal" officeooo:paragraph-rsid="0048a68c" style:font-size-asian="16pt" style:font-style-asian="normal" style:font-size-complex="16pt" style:font-style-complex="normal"/>
    </style:style>
    <style:style style:name="P18"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9"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20"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21" style:family="paragraph" style:parent-style-name="Standard_20__28_user_29_">
      <style:paragraph-properties fo:line-height="100%"/>
      <style:text-properties fo:font-size="6pt" officeooo:paragraph-rsid="00030b59" style:font-size-asian="5.25pt" style:font-size-complex="6pt"/>
    </style:style>
    <style:style style:name="P22" style:family="paragraph" style:parent-style-name="Standard_20__28_user_29_">
      <style:paragraph-properties fo:line-height="100%"/>
      <style:text-properties fo:font-size="6pt" officeooo:paragraph-rsid="00016f9c" style:font-size-asian="5.25pt" style:font-size-complex="6pt"/>
    </style:style>
    <style:style style:name="P23"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4"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5"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6"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7"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63de68" style:font-size-asian="14pt" style:font-style-asian="normal" style:font-size-complex="14pt" style:font-style-complex="normal"/>
    </style:style>
    <style:style style:name="P28"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9"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2pt" style:font-size-asian="10.5pt" style:font-size-complex="12pt"/>
    </style:style>
    <style:style style:name="T4" style:family="text">
      <style:text-properties fo:color="#000000" loext:opacity="100%" style:font-name="Liberation Serif" fo:font-size="15pt" fo:background-color="#ffffff" loext:char-shading-value="0" style:font-size-asian="15pt" style:font-name-complex="Times New Roman1" style:font-size-complex="15pt"/>
    </style:style>
    <style:style style:name="T5" style:family="text">
      <style:text-properties fo:color="#000000" loext:opacity="100%" style:font-name="Liberation Serif" fo:font-size="15pt" officeooo:rsid="0050265f" fo:background-color="#ffffff" loext:char-shading-value="0" style:font-size-asian="15pt" style:font-name-complex="Times New Roman1" style:font-size-complex="15pt"/>
    </style:style>
    <style:style style:name="T6" style:family="text">
      <style:text-properties fo:color="#000000" loext:opacity="100%" style:font-name="Liberation Serif" fo:font-size="15pt" officeooo:rsid="0052474f" fo:background-color="#ffffff" loext:char-shading-value="0" style:font-size-asian="15pt" style:font-name-complex="Times New Roman1" style:font-size-complex="15pt"/>
    </style:style>
    <style:style style:name="T7" style:family="text">
      <style:text-properties fo:color="#000000" loext:opacity="100%" fo:font-weight="normal" style:font-weight-asian="normal" style:font-weight-complex="normal"/>
    </style:style>
    <style:style style:name="T8" style:family="text">
      <style:text-properties fo:color="#c9211e" loext:opacity="100%" fo:font-size="14pt" fo:font-style="italic" style:font-size-asian="14pt" style:font-style-asian="italic" style:font-size-complex="14pt" style:font-style-complex="italic"/>
    </style:style>
    <style:style style:name="T9" style:family="text">
      <style:text-properties officeooo:rsid="0024d9b5"/>
    </style:style>
    <style:style style:name="T10" style:family="text">
      <style:text-properties officeooo:rsid="0030a017"/>
    </style:style>
    <style:style style:name="T11" style:family="text">
      <style:text-properties officeooo:rsid="003c2b73"/>
    </style:style>
    <style:style style:name="T12" style:family="text">
      <style:text-properties officeooo:rsid="0043264b"/>
    </style:style>
    <style:style style:name="T13" style:family="text">
      <style:text-properties officeooo:rsid="004d17ba"/>
    </style:style>
    <style:style style:name="T14" style:family="text">
      <style:text-properties officeooo:rsid="0055e1eb"/>
    </style:style>
    <style:style style:name="T15" style:family="text">
      <style:text-properties officeooo:rsid="0058d6c3"/>
    </style:style>
    <style:style style:name="T16" style:family="text">
      <style:text-properties fo:font-size="16pt" style:font-size-asian="16pt" style:font-size-complex="16pt"/>
    </style:style>
    <style:style style:name="T17" style:family="text">
      <style:text-properties fo:font-size="16pt" officeooo:rsid="00193f6b" style:font-size-asian="16pt" style:font-size-complex="16pt"/>
    </style:style>
    <style:style style:name="T18" style:family="text">
      <style:text-properties fo:font-size="16pt" officeooo:rsid="0048a68c" style:font-size-asian="16pt" style:font-size-complex="16pt"/>
    </style:style>
    <style:style style:name="T19" style:family="text">
      <style:text-properties fo:font-size="16pt" officeooo:rsid="005c0d1a" style:font-size-asian="16pt" style:font-size-complex="16pt"/>
    </style:style>
    <style:style style:name="T20" style:family="text">
      <style:text-properties style:use-window-font-color="true" loext:opacity="0%" style:font-name="Liberation Serif" fo:font-size="16pt" fo:language="en" fo:country="US" officeooo:rsid="00601a21" style:letter-kerning="true" style:font-name-asian="Droid Sans" style:font-size-asian="16pt" style:language-asian="zh" style:country-asian="CN" style:font-name-complex="Lohit Hindi" style:font-size-complex="16pt" style:language-complex="hi" style:country-complex="IN"/>
    </style:style>
    <style:style style:name="T21" style:family="text">
      <style:text-properties officeooo:rsid="006421f3"/>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The Second Sunday in Advent</text:p>
      <text:p text:style-name="P19"/>
      <text:p text:style-name="P15">The Old Testament is written in the <text:span text:style-name="T13">55th</text:span> chapter of the <text:span text:style-name="T10">prophet Isaiah</text:span>, beginning at the <text:span text:style-name="T13">first</text:span> verse.</text:p>
      <text:p text:style-name="P21"/>
      <text:p text:style-name="P16">This passage may be found in the pew <text:span text:style-name="T21">B</text:span>ible on page <text:span text:style-name="T11">849</text:span>.</text:p>
      <text:p text:style-name="P22"/>
      <text:p text:style-name="P18">(Pause to allow parishioners to find the page.)</text:p>
      <text:p text:style-name="P18"/>
      <text:section text:style-name="Sect1" text:name="Section4">
        <text:p text:style-name="P12"><text:span text:style-name="text"><text:span text:style-name="T4">“Ho! Everyone who thirsts, Come to the waters; And you who have no money,</text:span></text:span></text:p>
        <text:p text:style-name="P12"><text:span text:style-name="text"><text:span text:style-name="T4">Come, buy and eat. Yes, come, buy wine and milk Without money and without price.</text:span></text:span></text:p>
        <text:p text:style-name="P10"><text:span text:style-name="text"><text:span text:style-name="T4"/></text:span></text:p>
        <text:p text:style-name="P10"><text:span text:style-name="text"><text:span text:style-name="T4">Why do you spend money for what is not bread, And your wages for what does not satisfy? Listen carefully to Me, and eat what is good, And let your soul delight itself in abundance.</text:span></text:span></text:p>
        <text:p text:style-name="P10"><text:span text:style-name="text"><text:span text:style-name="T4"/></text:span></text:p>
        <text:p text:style-name="P11"><text:span text:style-name="text"><text:span text:style-name="T4">Incline your ear, and come to Me. Hear, and your soul shall live; And I will make an everlasting covenant with you—The sure mercies of David.</text:span></text:span></text:p>
        <text:p text:style-name="P10"><text:span text:style-name="text"><text:span text:style-name="T4"/></text:span></text:p>
        <text:p text:style-name="P10"><text:span text:style-name="text"><text:span text:style-name="T4">Indeed I have given him as a witness to the people, A leader and commander for the </text:span></text:span><text:span text:style-name="text"><text:span text:style-name="T5">p</text:span></text:span><text:span text:style-name="text"><text:span text:style-name="T4">eople.</text:span></text:span></text:p>
        <text:p text:style-name="P10"><text:span text:style-name="text"><text:span text:style-name="T4"/></text:span></text:p>
        <text:p text:style-name="P10"><text:span text:style-name="text"><text:span text:style-name="T4">Surely you shall call a nation you do not know, And nations who do not know you shall run to you, Because of the Lord your God, And the Holy One of Israel; For He has glorified you.”</text:span></text:span></text:p>
        <text:p text:style-name="P10"><text:span text:style-name="text"><text:span text:style-name="T4"/></text:span></text:p>
        <text:p text:style-name="P10"><text:span text:style-name="text"><text:span text:style-name="T4">Seek the Lord while He may be found, Call upon Him while He is near. Let the wicked forsake his way, And the unrighteous man his thoughts; Let him return to the Lord, </text:span></text:span><text:span text:style-name="text"><text:span text:style-name="T6">A</text:span></text:span><text:span text:style-name="text"><text:span text:style-name="T4">nd He will have mercy on him; And to our God, For He will abundantly pardon.</text:span></text:span></text:p>
        <text:p text:style-name="P10"><text:span text:style-name="text"><text:span text:style-name="T4">“For My thoughts are not your thoughts,</text:span></text:span></text:p>
        <text:p text:style-name="P10"><text:span text:style-name="text"><text:span text:style-name="T4">Nor are your ways My ways,” says the Lord. “For as the heavens are higher than the earth, So are My ways higher than your ways, And My thoughts than your thoughts.</text:span></text:span></text:p>
        <text:p text:style-name="P10"><text:span text:style-name="text"><text:span text:style-name="T4"/></text:span></text:p>
        <text:p text:style-name="P10"><text:span text:style-name="text"><text:span text:style-name="T4">“For as the rain comes down, and the snow from heaven, And do not return there, But water the earth, And make it bring forth and bud, That it may give seed to the sower And bread to the eater,</text:span></text:span></text:p>
        <text:p text:style-name="P10"><text:span text:style-name="text"><text:span text:style-name="T4"/></text:span></text:p>
        <text:p text:style-name="P10"><text:span text:style-name="text"><text:span text:style-name="T4">So shall My word be that goes forth from My mouth; It shall not return to Me void, But it shall accomplish what I please, And it shall prosper in the thing for which I sent it.</text:span></text:span></text:p>
        <text:p text:style-name="P10"><text:span text:style-name="text"><text:span text:style-name="T4"/></text:span></text:p>
        <text:p text:style-name="P10"><text:span text:style-name="text"><text:span text:style-name="T4">“For you shall go out with joy, And be led out with peace; The mountains and the hills Shall break forth into singing before you, And all the trees of the field shall clap their hands.</text:span></text:span></text:p>
        <text:p text:style-name="P10"><text:span text:style-name="text"><text:span text:style-name="T4"/></text:span></text:p>
        <text:p text:style-name="P10"><text:span text:style-name="text"><text:span text:style-name="T4">Instead of the thorn shall come up the cypress tree, And instead of the brier shall come up the myrtle tree; And it shall be to the Lord for a name, For an everlasting sign that shall not be cut off.”</text:span></text:span></text:p>
      </text:section>
      <text:p text:style-name="P7"><text:span text:style-name="text"><text:span text:style-name="T3"/></text:span></text:p>
      <text:p text:style-name="P8"><text:span text:style-name="text"><text:span text:style-name="T8">(Pause for a count of 5)</text:span></text:span></text:p>
      <text:p text:style-name="P8"><text:span text:style-name="text"><text:span text:style-name="T2">This is the word of the Lord.</text:span></text:span></text:p>
      <text:p text:style-name="P28">The Second Sunday in Advent</text:p>
      <text:p text:style-name="P20"/>
      <text:p text:style-name="P14">Psalm <text:span text:style-name="T14">25</text:span></text:p>
      <text:p text:style-name="P14"/>
      <text:p text:style-name="P25">1 <text:s/>UNTO thee, O Lord, will I lift up my soul; my God, I have put my trust in thee: * O let me not be confounded, neither let mine enemies triumph over me.</text:p>
      <text:p text:style-name="P25">2 <text:s/>For all they that hope in thee shall not be ashamed; * but such as transgress without a cause shall be put to confusion.</text:p>
      <text:p text:style-name="P26">3 <text:s/>Show me thy ways, O Lord, * and teach me thy paths.</text:p>
      <text:p text:style-name="P26">4 <text:s/>Lead me forth in thy truth, and learn me: * for thou art the God of my salvation; in thee hath been my hope all the day long.</text:p>
      <text:p text:style-name="P26">5 <text:s/>Call to remembrance, O Lord, thy tender mercies, * and thy loving-kindnesses, which have been ever of old.</text:p>
      <text:p text:style-name="P26">6 <text:s/>O remember not the sins and offences of my youth; * but according to thy mercy think thou upon me, O L<text:span text:style-name="T15">ord</text:span>, for thy goodness.</text:p>
      <text:p text:style-name="P26">7 <text:s/>Gracious and righteous is the L<text:span text:style-name="T15">ord</text:span>; * therefore, will he teach sinners in the way.</text:p>
      <text:p text:style-name="P26">8 <text:s/>Them that are meek shall he guide in judgment; * and such as are gentle, them shall he learn his way.</text:p>
      <text:p text:style-name="P26">9 <text:s/>All the paths of the Lord are mercy and truth, * unto such as keep his covenant and his testimonies.</text:p>
      <text:p text:style-name="P26"/>
      <text:p text:style-name="P25">10 <text:s/>For thy Name’s sake, O Lord, * be merciful unto my sin; for it is great.</text:p>
      <text:p text:style-name="P26">11 <text:s/>What man is he that feareth the Lord? * him shall he teach in the way that he shall choose.</text:p>
      <text:p text:style-name="P26">12 <text:s/>His soul shall dwell at ease, * and his seed shall inherit the land.</text:p>
      <text:p text:style-name="P26">13 <text:s/>The secret of the Lord is among them that fear him; * and he will show them his covenant.</text:p>
      <text:p text:style-name="P26">14 <text:s/>Mine eyes are ever looking unto the Lord; * for he shall pluck my feet out of the net.</text:p>
      <text:p text:style-name="P26">15 <text:s/>Turn thee unto me, and have mercy upon me; * for I am desolate, and in misery.</text:p>
      <text:p text:style-name="P26">16 <text:s/>The sorrows of my heart are enlarged: * O bring thou me out of my troubles.</text:p>
      <text:p text:style-name="P26">17 <text:s/>Look upon my adversity and misery, * and forgive me all my sin.</text:p>
      <text:p text:style-name="P26">18 <text:s/>Consider mine enemies, how many they are; * and they bear a tyrannous hate against me.</text:p>
      <text:p text:style-name="P26">19 <text:s/>O keep my soul, and deliver me: * let me not be confounded, for I have put my trust in thee.</text:p>
      <text:p text:style-name="P26">20 <text:s/>Let perfectness and righteous dealing wait upon me; * for my hope hath been in thee.</text:p>
      <text:p text:style-name="P26">21 <text:s/>Deliver Israel, O God, * out of all his troubles.</text:p>
      <text:p text:style-name="P23"><text:span text:style-name="text"><text:span text:style-name="T1">Glory be…</text:span></text:span></text:p>
      <text:p text:style-name="P13">The Second Sunday <text:span text:style-name="T12">in Advent</text:span></text:p>
      <text:p text:style-name="P5"/>
      <text:p text:style-name="P2"><text:span text:style-name="T17">T</text:span><text:span text:style-name="T16">he </text:span><text:span text:style-name="T20">New Testament</text:span><text:span text:style-name="T16"> is written in the </text:span><text:span text:style-name="T18">15th</text:span><text:span text:style-name="T16"> chapter of St. Paul's Epistle to the </text:span><text:span text:style-name="T18">Roma</text:span><text:span text:style-name="T16">ns, beginning at the </text:span><text:span text:style-name="T19">fourth</text:span><text:span text:style-name="T16"> verse.</text:span></text:p>
      <text:p text:style-name="P6"/>
      <text:p text:style-name="P1">This passage may be found in the Book of Common Prayer on page <text:span text:style-name="T9">92</text:span>.</text:p>
      <text:p text:style-name="P6"/>
      <text:p text:style-name="P3">(Pause to allow parishioners to find the page.)</text:p>
      <text:p text:style-name="P4"/>
      <text:section text:style-name="Sect1" text:name="Section1">
        <text:p text:style-name="P17">WHATSOEVER things were written aforetime were written for our learning, that we through patience and comfort of the scriptures might have hope. Now the God of patience and consolation grant you to be like-minded one toward another according to Christ Jesus: that ye may with one mind and one mouth glorify God, even the Father of our Lord Jesus Christ. Wherefore receive ye one another, as Christ also received us to the glory of God.</text:p>
        <text:p text:style-name="P17"/>
        <text:p text:style-name="P17">Now I say that Jesus Christ was a minister of the circumcision for the truth of God, to confirm the promises made unto the fathers: and that the Gentiles might glorify God for his mercy; as it is written, For this cause I will confess to thee among the Gentiles, and sing unto thy name. And again he saith, Rejoice, ye Gentiles, with his people. And again, Praise the Lord, all ye Gentiles; and laud him, all ye people. And again, Esaias saith, There shall be a root of Jesse, and he that shall rise to reign over the Gentiles; in him shall the Gentiles trust.</text:p>
        <text:p text:style-name="P17"/>
        <text:p text:style-name="P17">Now the God of hope fill you with all joy and peace in believing, that ye may abound in hope, through the power of the Holy Ghost.</text:p>
      </text:section>
      <text:p text:style-name="P24"/>
      <text:p text:style-name="P9"><text:span text:style-name="text"><text:span text:style-name="T8">(Pause for a count of 5)</text:span></text:span></text:p>
      <text:p text:style-name="P27"><text:span text:style-name="text"><text:span text:style-name="T7">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40</meta:editing-cycles>
    <meta:editing-duration>PT2H30M46S</meta:editing-duration>
    <meta:generator>LibreOffice/7.1.5.2$Linux_X86_64 LibreOffice_project/10$Build-2</meta:generator>
    <dc:date>2021-11-27T14:29:50.603492997</dc:date>
    <dc:creator>Figueroa Andrew</dc:creator>
    <meta:document-statistic meta:table-count="0" meta:image-count="0" meta:object-count="0" meta:page-count="3" meta:paragraph-count="52" meta:word-count="1137" meta:character-count="5672" meta:non-whitespace-character-count="4567"/>
  </office:meta>
</office:document-meta>
</file>