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6" style:family="paragraph" style:parent-style-name="Standard_20__28_user_29_">
      <style:paragraph-properties fo:line-height="100%"/>
      <style:text-properties fo:color="#800000" fo:font-style="italic" officeooo:paragraph-rsid="0095f44a" style:font-style-asian="italic" style:font-style-complex="italic"/>
    </style:style>
    <style:style style:name="P7" style:family="paragraph" style:parent-style-name="Standard_20__28_user_29_">
      <style:paragraph-properties fo:line-height="150%" fo:text-align="center" style:justify-single-word="false"/>
      <style:text-properties fo:color="#800000" fo:font-size="10pt" fo:font-style="italic" officeooo:paragraph-rsid="00016f9c" style:font-size-asian="10pt" style:font-style-asian="italic" style:font-size-complex="10pt" style:font-style-complex="italic"/>
    </style:style>
    <style:style style:name="P8"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9" style:family="paragraph" style:parent-style-name="Standard_20__28_user_29_">
      <style:paragraph-properties fo:line-height="100%"/>
      <style:text-properties officeooo:paragraph-rsid="00885a4c"/>
    </style:style>
    <style:style style:name="P10" style:family="paragraph" style:parent-style-name="Standard_20__28_user_29_">
      <style:paragraph-properties fo:line-height="100%"/>
      <style:text-properties officeooo:paragraph-rsid="009dd56f"/>
    </style:style>
    <style:style style:name="P11" style:family="paragraph" style:parent-style-name="Standard_20__28_user_29_">
      <style:paragraph-properties fo:line-height="100%"/>
      <style:text-properties fo:font-size="16pt" officeooo:paragraph-rsid="0095f44a" style:font-size-asian="16pt" style:font-size-complex="16pt"/>
    </style:style>
    <style:style style:name="P12" style:family="paragraph" style:parent-style-name="Standard_20__28_user_29_">
      <style:paragraph-properties fo:line-height="100%"/>
      <style:text-properties fo:font-size="10pt" officeooo:paragraph-rsid="00016f9c" style:font-size-asian="10pt" style:font-size-complex="10pt"/>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7"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9"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030b59" style:font-size-asian="16pt" style:font-size-complex="16pt" fo:hyphenate="false" fo:hyphenation-remain-char-count="2" fo:hyphenation-push-char-count="2" loext:hyphenation-no-caps="false"/>
    </style:style>
    <style:style style:name="P20"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9dd56f" style:font-size-asian="16pt" style:font-size-complex="16pt" fo:hyphenate="false" fo:hyphenation-remain-char-count="2" fo:hyphenation-push-char-count="2" loext:hyphenation-no-caps="false"/>
    </style:style>
    <style:style style:name="P21"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2pt" officeooo:paragraph-rsid="00030b59" style:font-size-asian="12pt" style:font-size-complex="12pt" fo:hyphenate="false" fo:hyphenation-remain-char-count="2" fo:hyphenation-push-char-count="2" loext:hyphenation-no-caps="false"/>
    </style:style>
    <style:style style:name="P22" style:family="paragraph" style:parent-style-name="Standard" style:master-page-name="">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fo:font-size="16pt" officeooo:paragraph-rsid="009dd56f" style:font-size-asian="16pt" style:font-size-complex="16pt" fo:hyphenate="false" fo:hyphenation-remain-char-count="2" fo:hyphenation-push-char-count="2" loext:hyphenation-no-caps="false"/>
    </style:style>
    <style:style style:name="P23"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5"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6"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P27" style:family="paragraph" style:parent-style-name="Standard_20__28_user_29_">
      <style:paragraph-properties fo:line-height="100%"/>
      <style:text-properties fo:font-size="8pt" officeooo:paragraph-rsid="00030b59" style:font-size-asian="8pt" style:font-size-complex="8pt"/>
    </style:style>
    <style:style style:name="P28" style:family="paragraph" style:parent-style-name="Standard_20__28_user_29_">
      <style:paragraph-properties fo:margin-top="0in" fo:margin-bottom="0.0402in" loext:contextual-spacing="false" fo:line-height="100%" fo:text-align="center" style:justify-single-word="false" fo:break-before="page"/>
      <style:text-properties fo:color="#800000" fo:font-weight="bold" officeooo:paragraph-rsid="002f1b14" style:font-weight-asian="bold" style:font-weight-complex="bold"/>
    </style:style>
    <style:style style:name="P29" style:family="paragraph" style:parent-style-name="Standard_20__28_user_29_">
      <style:paragraph-properties fo:margin-top="0in" fo:margin-bottom="0.0402in" loext:contextual-spacing="false" fo:line-height="100%" fo:text-align="center" style:justify-single-word="false"/>
      <style:text-properties fo:font-weight="bold" officeooo:paragraph-rsid="00030b59" style:font-weight-asian="bold" style:font-weight-complex="bold"/>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color="#c9211e" fo:font-size="10pt" fo:font-style="italic" style:font-size-asian="10pt" style:font-style-asian="italic" style:font-size-complex="10pt" style:font-style-complex="italic"/>
    </style:style>
    <style:style style:name="T5" style:family="text">
      <style:text-properties fo:font-weight="normal" style:font-weight-asian="normal" style:font-weight-complex="normal"/>
    </style:style>
    <style:style style:name="T6" style:family="text">
      <style:text-properties officeooo:rsid="00520333"/>
    </style:style>
    <style:style style:name="T7"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7d3c43"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929f93"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985522"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9dd56f"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772a13"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fo:font-size="16pt" style:font-size-asian="16pt" style:font-size-complex="16pt"/>
    </style:style>
    <style:style style:name="T18" style:family="text">
      <style:text-properties fo:font-size="16pt" officeooo:rsid="00772a13" style:font-size-asian="16pt" style:font-size-complex="16pt"/>
    </style:style>
    <style:style style:name="T19" style:family="text">
      <style:text-properties fo:font-size="16pt" officeooo:rsid="00985522" style:font-size-asian="16pt" style:font-size-complex="16pt"/>
    </style:style>
    <style:style style:name="T20" style:family="text">
      <style:text-properties fo:font-size="16pt" officeooo:rsid="009dd56f" style:font-size-asian="16pt" style:font-size-complex="16pt"/>
    </style:style>
    <style:style style:name="T21" style:family="text">
      <style:text-properties officeooo:rsid="00880aa8"/>
    </style:style>
    <style:style style:name="T22" style:family="text">
      <style:text-properties officeooo:rsid="00937e6c"/>
    </style:style>
    <style:style style:name="T23" style:family="text">
      <style:text-properties officeooo:rsid="009c4b11"/>
    </style:style>
    <style:style style:name="T24" style:family="text">
      <style:text-properties fo:font-size="8pt" style:font-size-asian="8pt" style:font-size-complex="8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The First Sunday af<text:span text:style-name="T23">t</text:span>er Easter</text:p>
      <text:p text:style-name="P9"><text:span text:style-name="T17">The Old Testament is written in the </text:span><text:span text:style-name="T12">4</text:span><text:span text:style-name="T13">3rd</text:span><text:span text:style-name="T17"> chapter of </text:span><text:span text:style-name="T18">the </text:span><text:span text:style-name="T14">P</text:span><text:span text:style-name="T13">rophet Isaiah</text:span><text:span text:style-name="T18">, beginning at the </text:span><text:span text:style-name="T20">first</text:span><text:span text:style-name="T19"> </text:span><text:span text:style-name="T17">verse.</text:span></text:p>
      <text:p text:style-name="P27"/>
      <text:p text:style-name="P10"><text:span text:style-name="T17">This passage </text:span><text:span text:style-name="T15">may be</text:span><text:span text:style-name="T17"> found in </text:span><text:span text:style-name="T11">t</text:span><text:span text:style-name="T16">he pew Bible on page </text:span><text:span text:style-name="T13">833</text:span><text:span text:style-name="T17">.</text:span></text:p>
      <text:p text:style-name="P12"/>
      <text:p text:style-name="P5">(Pause to allow parishioners to find the page.)</text:p>
      <text:p text:style-name="P7"/>
      <text:section text:style-name="Sect1" text:name="Section4">
        <text:p text:style-name="P22">But now, thus says the Lord, who created you, O Jacob, And He who formed you, O Israel: “Fear not, for I have redeemed you; I have called you by your name; You are Mine.</text:p>
        <text:p text:style-name="P21"/>
        <text:p text:style-name="P19">When you pass through the waters, I will be with you; And through the rivers, they shall not overflow you.</text:p>
        <text:p text:style-name="P20">When you walk through the fire,</text:p>
        <text:p text:style-name="P20">you shall not be burned, </text:p>
        <text:p text:style-name="P19">Nor shall the flame scorch you.</text:p>
        <text:p text:style-name="P19">For I am the Lord your God,</text:p>
        <text:p text:style-name="P19">The Holy One of Israel, your Savior;</text:p>
        <text:p text:style-name="P19">I gave Egypt for your ransom,</text:p>
        <text:p text:style-name="P19">Ethiopia and Seba in your place.</text:p>
        <text:p text:style-name="P19">Since you were precious in My sight,</text:p>
        <text:p text:style-name="P19">You have been honored,</text:p>
        <text:p text:style-name="P19">And I have loved you;</text:p>
        <text:p text:style-name="P19">Therefore I will give men for you,</text:p>
        <text:p text:style-name="P19">And people for your life.</text:p>
        <text:p text:style-name="P21"/>
        <text:p text:style-name="P19">Fear not, for I am with you;</text:p>
        <text:p text:style-name="P19">I will bring your descendants from the east, And gather you from the west;</text:p>
        <text:p text:style-name="P19">I will say to the north, ‘Give them up!’</text:p>
        <text:p text:style-name="P19">And to the south, ‘Do not keep them back!’ Bring My sons from afar,</text:p>
        <text:p text:style-name="P19">And My daughters from the ends of the earth—Everyone who is called by My name, Whom I have created for My glory; I have formed him, yes, I have made him.”</text:p>
        <text:p text:style-name="P21"/>
        <text:p text:style-name="P19">Bring out the blind people who have eyes, And the deaf who have ears.</text:p>
        <text:p text:style-name="P19">Let all the nations be gathered together,</text:p>
        <text:p text:style-name="P19">And let the people be assembled.</text:p>
        <text:p text:style-name="P19">Who among them can declare this,</text:p>
        <text:p text:style-name="P19">And show us former things?</text:p>
        <text:p text:style-name="P19">Let them bring out their witnesses, that they may be justified;</text:p>
        <text:p text:style-name="P19">Or let them hear and say, “It is truth.”</text:p>
        <text:p text:style-name="P21"/>
        <text:p text:style-name="P19">“You are My witnesses,” says the Lord,</text:p>
        <text:p text:style-name="P19">“And My servant whom I have chosen,</text:p>
        <text:p text:style-name="P19">That you may know and believe Me, And understand that I am He. Before Me there was no God formed, Nor shall there be after Me. I, even I, am the Lord, And besides Me there is no savior.</text:p>
        <text:p text:style-name="P19">I have declared and saved, I have proclaimed, And there was no foreign god among you; Therefore you are My witnesses,” Says the Lord, “that I am God.”</text:p>
      </text:section>
      <text:p text:style-name="P4"><text:span text:style-name="text"><text:span text:style-name="T4"/></text:span></text:p>
      <text:p text:style-name="P4"><text:span text:style-name="text"><text:span text:style-name="T3">(Pause for a count of 5)</text:span></text:span></text:p>
      <text:p text:style-name="P4"><text:span text:style-name="text"><text:span text:style-name="T2">This is the word of the Lord.</text:span></text:span></text:p>
      <text:p text:style-name="P28">The First Sunday af<text:span text:style-name="T23">t</text:span>er Easter</text:p>
      <text:p text:style-name="P29">Psal<text:span text:style-name="T6">m</text:span> <text:span text:style-name="T22">66</text:span></text:p>
      <text:p text:style-name="P8"/>
      <text:p text:style-name="P23">1 <text:s/>O BE joyful in God, all ye lands; * sing praises unto the honour of his Name; make his praise to be glorious.</text:p>
      <text:p text:style-name="P24">2 <text:s/>Say unto God, O how wonderful art thou in thy works! * through the greatness of thy power shall thine enemies bow down unto thee.</text:p>
      <text:p text:style-name="P24">3 <text:s/>For all the world shall worship thee, * sing of thee, and praise thy Name.</text:p>
      <text:p text:style-name="P24">4 <text:s/>O come hither, and behold the works of God; * how wonderful he is in his doing toward the children of men.</text:p>
      <text:p text:style-name="P24">5 <text:s/>He turned the sea into dry land, * so that they went through the water on foot; there did we rejoice thereof.</text:p>
      <text:p text:style-name="P24">6 <text:s/>He ruleth with his power for ever; his eyes behold the nations: * and such as will not believe shall not be able to exalt themselves.</text:p>
      <text:p text:style-name="P24">7 <text:s/>O praise our God, ye peoples, * and make the voice of his praise to be heard;</text:p>
      <text:p text:style-name="P24">8 <text:s/>Who holdeth our soul in life; * and suffereth not our feet to slip.</text:p>
      <text:p text:style-name="P24">9 <text:s/>For thou, O God, hast proved us; * thou also hast tried us, like as silver is tried.</text:p>
      <text:p text:style-name="P24">10 <text:s/>Thou broughtest us into the snare; * and laidest trouble upon our loins.</text:p>
      <text:p text:style-name="P24">11 <text:s/>Thou sufferedst men to ride over our heads; * we went through fire and water, and thou broughtest us out into a wealthy place.</text:p>
      <text:p text:style-name="P24">12 <text:s/>I will go into thine house with burnt-offerings, and will pay thee my vows, * which I promised with my lips, and spake with my mouth, when I was in trouble.</text:p>
      <text:p text:style-name="P24">13 <text:s/>I will offer unto thee fat burnt-sacrifices, with the incense of rams; * I will offer bullocks and goats.</text:p>
      <text:p text:style-name="P24">14 <text:s/>O come hither, and hearken, all ye that fear God; * and I will tell you what he hath done for my soul.</text:p>
      <text:p text:style-name="P24">15 <text:s/>I called unto him with my mouth, * and gave him praises with my tongue.</text:p>
      <text:p text:style-name="P24">16 <text:s/>If I incline unto wickedness with mine heart, * the Lord will not hear me.</text:p>
      <text:p text:style-name="P24">17 <text:s/>But God hath heard me; * and considered the voice of my prayer.</text:p>
      <text:p text:style-name="P24">18 <text:s/>Praised be God, who hath not cast out my prayer, * nor turned his mercy from me.</text:p>
      <text:p text:style-name="P13"><text:span text:style-name="text"><text:span text:style-name="T1"/></text:span></text:p>
      <text:p text:style-name="P13"><text:span text:style-name="text"><text:span text:style-name="T1">Glory be…</text:span></text:span></text:p>
      <text:p text:style-name="P16">The First Sunday af<text:span text:style-name="T23">t</text:span>er Easter</text:p>
      <text:p text:style-name="P3"><text:span text:style-name="T17">The New Testament is written in the </text:span><text:span text:style-name="T7">f</text:span><text:span text:style-name="T10">ifth</text:span><text:span text:style-name="T17"> chapter of </text:span><text:span text:style-name="T9">St. J</text:span><text:span text:style-name="T10">ohn</text:span><text:span text:style-name="T9">’s </text:span><text:span text:style-name="T10">First</text:span><text:span text:style-name="T9"> </text:span><text:span text:style-name="T10">E</text:span><text:span text:style-name="T9">pistle</text:span><text:span text:style-name="T17"> beginning at the </text:span><text:span text:style-name="T8">f</text:span><text:span text:style-name="T10">ourth</text:span><text:span text:style-name="T17"> verse.</text:span></text:p>
      <text:p text:style-name="P26"/>
      <text:p text:style-name="P2">This passage may be found in the Book of Common Prayer on page <text:span text:style-name="T21">170</text:span>.</text:p>
      <text:p text:style-name="P1"/>
      <text:p text:style-name="P15">(Pause to allow parishioners to find the page.)</text:p>
      <text:p text:style-name="P14"/>
      <text:section text:style-name="Sect1" text:name="Section1">
        <text:p text:style-name="P11">WHATSOEVER is born of God overcometh the world: and this is the victory that overcometh the world, even our faith. Who is he that overcometh the world, but he that believeth that Jesus is the Son of God? This is he that came by water and blood, even Jesus Christ; not by water only, but by water and blood.</text:p>
        <text:p text:style-name="P11"/>
        <text:p text:style-name="P11">And it is the Spirit that beareth witness, because the Spirit is truth. For there are three that bear witness, the Spirit, and the water, and the blood: and these three agree in one. If we receive the witness of men, the witness of God is greater: for this is the witness of God which he hath testified of his Son. He that believeth on the Son of God hath the witness in himself: he that believeth not God hath made him a liar; because he believeth not the record that God gave of his Son.</text:p>
        <text:p text:style-name="P11"/>
        <text:p text:style-name="P11">And this is the record, that God hath given to us eternal life, and this life is in his Son. He that hath the Son hath life; and he that hath not the Son of God hath not life.</text:p>
        <text:p text:style-name="P6"/>
      </text:section>
      <text:p text:style-name="P17"/>
      <text:p text:style-name="P17">(Pause for a count of 5)</text:p>
      <text:p text:style-name="P18"><text:span text:style-name="text"><text:span text:style-name="T5">This is the word of the Lord.</text:span></text:span></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19-09-12T22:59:18.187137481</meta:creation-date>
    <meta:initial-creator>Figueroa Andrew</meta:initial-creator>
    <dc:language>en-US</dc:language>
    <meta:editing-cycles>88</meta:editing-cycles>
    <meta:editing-duration>PT8H48M29S</meta:editing-duration>
    <meta:generator>LibreOffice/6.4.7.2$Linux_X86_64 LibreOffice_project/40$Build-2</meta:generator>
    <dc:date>2021-04-07T16:01:58.532247884</dc:date>
    <dc:creator>Figueroa Andrew</dc:creator>
    <meta:document-statistic meta:table-count="0" meta:image-count="0" meta:object-count="0" meta:page-count="3" meta:paragraph-count="66" meta:word-count="1029" meta:character-count="5103" meta:non-whitespace-character-count="4122"/>
  </office:meta>
</office:document-meta>
</file>