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style:contextual-spacing="false" fo:line-height="100%" fo:background-color="#ffffff"/>
      <style:text-properties officeooo:paragraph-rsid="007abb82"/>
    </style:style>
    <style:style style:name="P7"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8" style:family="paragraph" style:parent-style-name="Standard_20__28_user_29_">
      <style:paragraph-properties fo:line-height="100%"/>
      <style:text-properties fo:color="#800000" loext:opacity="100%" fo:font-style="italic" officeooo:paragraph-rsid="0069e665" style:font-style-asian="italic" style:font-style-complex="italic"/>
    </style:style>
    <style:style style:name="P9"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2" style:family="paragraph" style:parent-style-name="Standard_20__28_user_29_">
      <style:paragraph-properties fo:line-height="100%"/>
      <style:text-properties fo:font-size="16pt" officeooo:paragraph-rsid="00030b59" style:font-size-asian="16pt" style:font-size-complex="16pt"/>
    </style:style>
    <style:style style:name="P13" style:family="paragraph" style:parent-style-name="Standard_20__28_user_29_">
      <style:paragraph-properties fo:line-height="100%"/>
      <style:text-properties fo:font-size="16pt" officeooo:paragraph-rsid="00016f9c" style:font-size-asian="16pt" style:font-size-complex="16pt"/>
    </style:style>
    <style:style style:name="P14" style:family="paragraph" style:parent-style-name="Standard_20__28_user_29_">
      <style:paragraph-properties fo:line-height="100%"/>
      <style:text-properties fo:font-size="16pt" officeooo:paragraph-rsid="0073033a" style:font-size-asian="16pt" style:font-size-complex="16pt"/>
    </style:style>
    <style:style style:name="P15" style:family="paragraph" style:parent-style-name="Standard_20__28_user_29_">
      <style:paragraph-properties fo:line-height="100%"/>
      <style:text-properties fo:font-size="8pt" officeooo:paragraph-rsid="00030b59" style:font-size-asian="8pt" style:font-size-complex="8pt"/>
    </style:style>
    <style:style style:name="P16"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7"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8"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9"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2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2"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3"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officeooo:rsid="00711fe4"/>
    </style:style>
    <style:style style:name="T8"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9" style:family="text">
      <style:text-properties officeooo:rsid="0072ef9e"/>
    </style:style>
    <style:style style:name="T10" style:family="text">
      <style:text-properties officeooo:rsid="00772a13"/>
    </style:style>
    <style:style style:name="T11" style:family="text">
      <style:text-properties officeooo:rsid="00788bef"/>
    </style:style>
    <style:style style:name="T12" style:family="text">
      <style:text-properties officeooo:rsid="007fcae2"/>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Second Sunday <text:span text:style-name="T6">after Epiphany</text:span></text:p>
      <text:p text:style-name="P12">The Old Testament is written in the <text:span text:style-name="T7">eighth</text:span> chapter of <text:span text:style-name="T10">the prophet Zechariah</text:span>, beginning at the <text:span text:style-name="T10">first </text:span>verse.</text:p>
      <text:p text:style-name="P15"/>
      <text:p text:style-name="P13">This passage may be found in the pew <text:span text:style-name="T12">B</text:span>ible on page <text:span text:style-name="T10">1,096</text:span>.</text:p>
      <text:p text:style-name="P10"/>
      <text:p text:style-name="P7">(Pause to allow parishioners to find the page.)</text:p>
      <text:p text:style-name="P7"/>
      <text:section text:style-name="Sect1" text:name="Section4">
        <text:p text:style-name="P5"><text:span text:style-name="text"><text:span text:style-name="T8">Again the word of the Lord of hosts came, saying, “Thus says the Lord of hosts: ‘I am zealous for Zion with great zeal; With great fervor I am zealous for her.’</text:span></text:span></text:p>
        <text:p text:style-name="P5"><text:span text:style-name="text"><text:span text:style-name="T8"/></text:span></text:p>
        <text:p text:style-name="P5"><text:span text:style-name="text"><text:span text:style-name="T8">“Thus says the Lord: ‘I will return to Zion, And dwell in the midst of Jerusalem. Jerusalem shall be called the City of Truth, The Mountain of the Lord of hosts, The Holy Mountain.’</text:span></text:span></text:p>
        <text:p text:style-name="P5"><text:span text:style-name="text"><text:span text:style-name="T8"/></text:span></text:p>
        <text:p text:style-name="P5"><text:span text:style-name="text"><text:span text:style-name="T8">“Thus says the Lord of hosts: ‘Old men and old women shall again sit In the streets of Jerusalem, Each one with his staff in his hand Because of great age. The streets of the city Shall be full of boys and girls Playing in its streets.’</text:span></text:span></text:p>
        <text:p text:style-name="P5"><text:span text:style-name="text"><text:span text:style-name="T8"/></text:span></text:p>
        <text:p text:style-name="P5"><text:span text:style-name="text"><text:span text:style-name="T8">“Thus says the Lord of hosts: ‘If it is marvelous in the eyes of the remnant of this people in these days, Will it also be marvelous in My eyes?’ Says the Lord of hosts.</text:span></text:span></text:p>
        <text:p text:style-name="P5"><text:span text:style-name="text"><text:span text:style-name="T8"/></text:span></text:p>
        <text:p text:style-name="P6"><text:span text:style-name="text"><text:span text:style-name="T8">“Thus says the Lord of hosts: ‘Behold,</text:span></text:span></text:p>
        <text:p text:style-name="P6"><text:span text:style-name="text"><text:span text:style-name="T8">I will save My people from the land of the east And from the land of the west;</text:span></text:span></text:p>
        <text:p text:style-name="P6"><text:span text:style-name="text"><text:span text:style-name="T8">I will bring them back, And they shall dwell in the midst of Jerusalem. They shall be My people And I will be their God, In truth and righteousness.’</text:span></text:span></text:p>
        <text:p text:style-name="P5"><text:span text:style-name="text"><text:span text:style-name="T8"/></text:span></text:p>
        <text:p text:style-name="P5"><text:span text:style-name="text"><text:span text:style-name="T8">“Thus says the Lord of hosts: ‘Peoples shall yet come, Inhabitants of many cities; The inhabitants of one city shall go to another, saying, “Let us continue to go and pray before the Lord, And seek the Lord of hosts. I myself will go also.”</text:span></text:span></text:p>
        <text:p text:style-name="P5"><text:span text:style-name="text"><text:span text:style-name="T8"/></text:span></text:p>
        <text:p text:style-name="P5"><text:span text:style-name="text"><text:span text:style-name="T8">Yes, many peoples and strong nations Shall come to seek the Lord of hosts in Jerusalem, And to pray before the Lord.’</text:span></text:span></text:p>
        <text:p text:style-name="P5"><text:span text:style-name="text"><text:span text:style-name="T8"/></text:span></text:p>
        <text:p text:style-name="P5"><text:span text:style-name="text"><text:span text:style-name="T8">“Thus says the Lord of hosts: ‘In those days ten men from every language of the nations shall grasp the sleeve of a Jewish man, saying, “Let us go with you, for we have heard that God is with you.” ’ ”</text:span></text:span></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2">The Second Sunday <text:span text:style-name="T6">after Epiphany</text:span></text:p>
      <text:p text:style-name="P9"/>
      <text:p text:style-name="P11">Psal<text:span text:style-name="T5">m</text:span> <text:span text:style-name="T11">118:1-16</text:span></text:p>
      <text:p text:style-name="P11"/>
      <text:p text:style-name="P23">1 <text:s/>O GIVE thanks unto the Lord, for he is gracious; * because his mercy endureth for ever.</text:p>
      <text:p text:style-name="P24">2 <text:s/>Let Israel now confess that he is gracious, * and that his mercy endureth for ever.</text:p>
      <text:p text:style-name="P24">3 <text:s/>Let the house of Aaron now confess, * that his mercy endureth for ever.</text:p>
      <text:p text:style-name="P24">4 <text:s/>Yea, let them now that fear the Lord confess, * that his mercy endureth for ever.</text:p>
      <text:p text:style-name="P24">5 <text:s/>I called upon the Lord in trouble; * and the Lord heard me at large.</text:p>
      <text:p text:style-name="P24">6 <text:s/>The Lord is on my side; * I will not fear what man doeth unto me.</text:p>
      <text:p text:style-name="P24">7 <text:s/>The Lord taketh my part with them that help me; * therefore shall I see my desire upon mine enemies.</text:p>
      <text:p text:style-name="P24">8 <text:s/>It is better to trust in the Lord, * than to put any confidence in man.</text:p>
      <text:p text:style-name="P24">9 <text:s/>It is better to trust in the Lord, * than to put any confidence in princes.</text:p>
      <text:p text:style-name="P24">10 <text:s/>All nations compassed me round about; * but in the Name of the Lord will I destroy them.</text:p>
      <text:p text:style-name="P24">11 <text:s/>They kept me in on every side, they kept me in, I say, on every side; * but in the Name of the Lord will I destroy them.</text:p>
      <text:p text:style-name="P24">12 <text:s/>They came about me like bees, and are extinct even as the fire among the thorns; * for in the Name of the Lord I will destroy them.</text:p>
      <text:p text:style-name="P24">13 <text:s/>Thou hast thrust sore at me, that I might fall; * but the Lord was my help.</text:p>
      <text:p text:style-name="P24">14 <text:s/>The Lord is my strength, and my song; * and is become my salvation.</text:p>
      <text:p text:style-name="P24">15 <text:s/>The voice of joy and health is in the dwellings of the righteous; * the right hand of the Lord bringeth mighty things to pass.</text:p>
      <text:p text:style-name="P24">16 <text:s/>The right hand of the Lord hath the pre-eminence; * the right hand of the Lord bringeth mighty things to pass.</text:p>
      <text:p text:style-name="P16"><text:span text:style-name="text"><text:span text:style-name="T1"/></text:span></text:p>
      <text:p text:style-name="P16"><text:span text:style-name="text"><text:span text:style-name="T1">Glory be…</text:span></text:span></text:p>
      <text:p text:style-name="P19">The <text:span text:style-name="T6">Second Sunday</text:span> <text:span text:style-name="T6">after Epiphany</text:span></text:p>
      <text:p text:style-name="P2"><text:span text:style-name="T9">T</text:span>he <text:span text:style-name="T9">New Testament </text:span>is written in the <text:span text:style-name="T9">12th</text:span> chapter of <text:span text:style-name="T9">St. Paul’s epistle to the Romans</text:span>, beginning at the <text:span text:style-name="T11">sixth</text:span> verse.</text:p>
      <text:p text:style-name="P3"/>
      <text:p text:style-name="P2">This passage may be found in the Book of Common Prayer on page <text:span text:style-name="T6">111</text:span>.</text:p>
      <text:p text:style-name="P1"/>
      <text:p text:style-name="P18">(Pause to allow parishioners to find the page.)</text:p>
      <text:p text:style-name="P17"/>
      <text:section text:style-name="Sect1" text:name="Section1">
        <text:p text:style-name="P14">HAVING then gifts differing according to the grace that is given to us, whether prophecy, let us prophesy according to the proportion of faith; or ministry, let us wait on our ministering; or he that teacheth, on teaching; or he that exhorteth, on exhortation: he that giveth, let him do it with simplicity; he that ruleth, with diligence; he that sheweth mercy, with cheerfulness.</text:p>
        <text:p text:style-name="P14"/>
        <text:p text:style-name="P14">Let love be without dissimulation. Abhor that which is evil; cleave to that which is good.</text:p>
        <text:p text:style-name="P14"/>
        <text:p text:style-name="P14">Be kindly affectioned one to another with brotherly love; in honour preferring one another; not slothful in business; fervent in spirit; serving the Lord; rejoicing in hope; patient in tribulation; continuing instant in prayer; distributing to the necessity of saints; given to hospitality.</text:p>
        <text:p text:style-name="P14"/>
        <text:p text:style-name="P14">Bless them which persecute you: bless, and curse not. Rejoice with them that do rejoice, and weep with them that weep. Be of the same mind one toward another. Mind not high things, but condescend to men of low estate.</text:p>
        <text:p text:style-name="P8"/>
      </text:section>
      <text:p text:style-name="P20"/>
      <text:p text:style-name="P20">(Pause for a count of 5)</text:p>
      <text:p text:style-name="P21"><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58</meta:editing-cycles>
    <meta:editing-duration>PT5H41M37S</meta:editing-duration>
    <meta:generator>LibreOffice/7.1.7.2$Linux_X86_64 LibreOffice_project/10$Build-2</meta:generator>
    <dc:date>2022-01-07T22:38:04.881008063</dc:date>
    <dc:creator>Figueroa Andrew</dc:creator>
    <meta:document-statistic meta:table-count="0" meta:image-count="0" meta:object-count="0" meta:page-count="3" meta:paragraph-count="45" meta:word-count="913" meta:character-count="4684" meta:non-whitespace-character-count="3800"/>
  </office:meta>
</office:document-meta>
</file>