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73033a" style:font-size-asian="16pt" style:font-size-complex="16pt"/>
    </style:style>
    <style:style style:name="P13" style:family="paragraph" style:parent-style-name="Standard_20__28_user_29_">
      <style:paragraph-properties fo:line-height="100%"/>
      <style:text-properties fo:font-size="8pt" officeooo:paragraph-rsid="00030b59" style:font-size-asian="8pt" style:font-size-complex="8pt"/>
    </style:style>
    <style:style style:name="P14"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5"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6"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7"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9"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21" style:family="paragraph" style:parent-style-name="Standard_20__28_user_29_" style:master-page-name="">
      <loext:graphic-properties draw:fill="none"/>
      <style:paragraph-properties fo:margin-left="0.25in" fo:margin-right="0in" fo:margin-top="0in" fo:margin-bottom="0.0598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2" style:family="paragraph" style:parent-style-name="Standard_20__28_user_29_">
      <loext:graphic-properties draw:fill="none"/>
      <style:paragraph-properties fo:margin-left="0.25in" fo:margin-right="0in" fo:margin-top="0in" fo:margin-bottom="0.0598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8" style:family="text">
      <style:text-properties officeooo:rsid="0072ef9e"/>
    </style:style>
    <style:style style:name="T9" style:family="text">
      <style:text-properties officeooo:rsid="00772a13"/>
    </style:style>
    <style:style style:name="T10" style:family="text">
      <style:text-properties officeooo:rsid="007a95cc"/>
    </style:style>
    <style:style style:name="T11" style:family="text">
      <style:text-properties officeooo:rsid="007c06ea"/>
    </style:style>
    <style:style style:name="T12" style:family="text">
      <style:text-properties officeooo:rsid="007d3c43"/>
    </style:style>
    <style:style style:name="T13" style:family="text">
      <style:text-properties officeooo:rsid="00808394"/>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Third Sunday <text:span text:style-name="T6">after Epiphany</text:span></text:p>
      <text:p text:style-name="P10">The Old Testament is written in the <text:span text:style-name="T10">41st</text:span> chapter of <text:span text:style-name="T9">the prophet Isaiah</text:span>, beginning at the <text:span text:style-name="T10">eighth </text:span>verse.</text:p>
      <text:p text:style-name="P13"/>
      <text:p text:style-name="P11">This passage may be found in the pew <text:span text:style-name="T13">B</text:span>ible on page <text:span text:style-name="T10">830</text:span>.</text:p>
      <text:p text:style-name="P8"/>
      <text:p text:style-name="P6">(Pause to allow parishioners to find the page.)</text:p>
      <text:p text:style-name="P6"/>
      <text:section text:style-name="Sect1" text:name="Section4">
        <text:p text:style-name="P5"><text:span text:style-name="text"><text:span text:style-name="T7">“But you, Israel, are My servant, Jacob whom I have chosen, The descendants of Abraham My friend.</text:span></text:span></text:p>
        <text:p text:style-name="P5"><text:span text:style-name="text"><text:span text:style-name="T7"/></text:span></text:p>
        <text:p text:style-name="P5"><text:span text:style-name="text"><text:span text:style-name="T7">You whom I have taken from the ends of the earth, And called from its farthest regions, And said to you, ‘You are My servant, I have chosen you and have not cast you away:</text:span></text:span></text:p>
        <text:p text:style-name="P5"><text:span text:style-name="text"><text:span text:style-name="T7"/></text:span></text:p>
        <text:p text:style-name="P5"><text:span text:style-name="text"><text:span text:style-name="T7">Fear not, for I am with you; Be not dismayed, for I am your God. I will strengthen you, Yes, I will help you, I will uphold you with My righteous right hand.’</text:span></text:span></text:p>
        <text:p text:style-name="P5"><text:span text:style-name="text"><text:span text:style-name="T7"/></text:span></text:p>
        <text:p text:style-name="P5"><text:span text:style-name="text"><text:span text:style-name="T7">“The poor and needy seek water, but there is none, Their tongues fail for thirst. I, the Lord, will hear them; I, the God of Israel, will not forsake them.</text:span></text:span></text:p>
        <text:p text:style-name="P5"><text:span text:style-name="text"><text:span text:style-name="T7"/></text:span></text:p>
        <text:p text:style-name="P5"><text:span text:style-name="text"><text:span text:style-name="T7">I will open rivers in desolate heights, And fountains in the midst of the valleys; I will make the wilderness a pool of water, And the dry land springs of water.</text:span></text:span></text:p>
        <text:p text:style-name="P5"><text:span text:style-name="text"><text:span text:style-name="T7"/></text:span></text:p>
        <text:p text:style-name="P5"><text:span text:style-name="text"><text:span text:style-name="T7">I will plant in the wilderness the cedar and the acacia tree, The myrtle and the oil tree; I will set in the desert the cypress tree and the pine And the box tree together,</text:span></text:span></text:p>
        <text:p text:style-name="P5"><text:span text:style-name="text"><text:span text:style-name="T7"/></text:span></text:p>
        <text:p text:style-name="P5"><text:span text:style-name="text"><text:span text:style-name="T7">That they may see and know, And consider and understand together, That the hand of the Lord has done this, And the Holy One of Israel has created it.</text:span></text:span></text:p>
        <text:p text:style-name="P5"><text:span text:style-name="text"><text:span text:style-name="T7"/></text:span></text:p>
        <text:p text:style-name="P5"><text:span text:style-name="text"><text:span text:style-name="T7"/></text:span></text:p>
        <text:p text:style-name="P5"><text:span text:style-name="text"><text:span text:style-name="T7"/></text:span></text:p>
        <text:p text:style-name="P5"><text:span text:style-name="text"><text:span text:style-name="T7"/></text:span></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0">The Third Sunday <text:span text:style-name="T6">after Epiphany</text:span></text:p>
      <text:p text:style-name="P7"/>
      <text:p text:style-name="P9">Psal<text:span text:style-name="T5">m</text:span> <text:span text:style-name="T11">42</text:span></text:p>
      <text:p text:style-name="P9"/>
      <text:p text:style-name="P21">1 <text:s/>LIKE as the hart desireth the water-brooks, * so longeth my soul after thee, O God.</text:p>
      <text:p text:style-name="P22">2 <text:s/>My soul is athirst for God, yea, even for the living God: * when shall I come to appear before the presence of God?</text:p>
      <text:p text:style-name="P22">3 <text:s/>My tears have been my meat day and night, * while they daily say unto me, Where is now thy God?</text:p>
      <text:p text:style-name="P22">4 <text:s/>Now when I think thereupon, I pour out my heart by myself; * for I went with the multitude, and brought them forth into the house of God;</text:p>
      <text:p text:style-name="P22">5 <text:s/>In the voice of praise and thanksgiving, * among such as keep holy-day.</text:p>
      <text:p text:style-name="P22">6 <text:s/>Why art thou so full of heaviness, O my soul? * and why art thou so disquieted within me?</text:p>
      <text:p text:style-name="P22">7 <text:s/>O put thy trust in God; * for I will yet thank him, which is the help of my countenance, and my God.</text:p>
      <text:p text:style-name="P22">8 <text:s/>My soul is vexed within me; * therefore will I remember thee from the land of Jordan, from Hermon and the little hill.</text:p>
      <text:p text:style-name="P22">9 <text:s/>One deep calleth another, because of the noise of thy water-floods; * all thy waves and storms are gone over me.</text:p>
      <text:p text:style-name="P22">10 <text:s/>The Lord will grant his loving-kindness in the daytime; * and in the night season will I sing of him, and make my prayer unto the God of my life.</text:p>
      <text:p text:style-name="P22">11 <text:s/>I will say unto the God of my strength, Why hast thou forgotten me? * why go I thus heavily, while the enemy oppresseth me?</text:p>
      <text:p text:style-name="P22">12 <text:s/>My bones are smitten asunder as with a sword, * while mine enemies that trouble me cast me in the teeth;</text:p>
      <text:p text:style-name="P22">13 <text:s/>Namely, while they say daily unto me, * Where is now thy God?</text:p>
      <text:p text:style-name="P22">14 <text:s/>Why art thou so vexed, O my soul? * and why art thou so disquieted within me?</text:p>
      <text:p text:style-name="P22">15 <text:s/>O put thy trust in God; * for I will yet thank him, which is the help of my countenance, and my God.</text:p>
      <text:p text:style-name="P14"><text:span text:style-name="text"><text:span text:style-name="T1"/></text:span></text:p>
      <text:p text:style-name="P14"><text:span text:style-name="text"><text:span text:style-name="T1">Glory be…</text:span></text:span></text:p>
      <text:p text:style-name="P17">The <text:span text:style-name="T6">Third Sunday</text:span> <text:span text:style-name="T6">after Epiphany</text:span></text:p>
      <text:p text:style-name="P2"><text:span text:style-name="T8">T</text:span>he <text:span text:style-name="T8">New Testament </text:span>is written in the <text:span text:style-name="T8">12th</text:span> chapter of <text:span text:style-name="T8">St. Paul’s epistle to the Romans</text:span>, beginning at the <text:span text:style-name="T12">16th</text:span> verse.</text:p>
      <text:p text:style-name="P3"/>
      <text:p text:style-name="P2">This passage may be found in the Book of Common Prayer on page <text:span text:style-name="T6">112</text:span>.</text:p>
      <text:p text:style-name="P1"/>
      <text:p text:style-name="P16">(Pause to allow parishioners to find the page.)</text:p>
      <text:p text:style-name="P15"/>
      <text:section text:style-name="Sect1" text:name="Section1">
        <text:p text:style-name="P12">BE not wise in your own conceits. Recompense to no man evil for evil. Provide things honest in the sight of all men. If it be possible, as much as lieth in you, live peaceably with all men.</text:p>
        <text:p text:style-name="P12"/>
        <text:p text:style-name="P12">Dearly beloved, avenge not yourselves, but rather give place unto wrath: for it is written, Vengeance is mine; I will repay, saith the Lord. Therefore if thine enemy hunger, feed him; if he thirst, give him drink: for in so doing thou shalt heap coals of fire on his head. Be not overcome of evil, but overcome evil with good.</text:p>
      </text:section>
      <text:p text:style-name="P18"/>
      <text:p text:style-name="P18"/>
      <text:p text:style-name="P18">(Pause for a count of 5)</text:p>
      <text:p text:style-name="P19"><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60</meta:editing-cycles>
    <meta:editing-duration>PT6H3M7S</meta:editing-duration>
    <meta:generator>LibreOffice/7.1.7.2$Linux_X86_64 LibreOffice_project/10$Build-2</meta:generator>
    <dc:date>2022-01-07T22:38:29.547886458</dc:date>
    <dc:creator>Figueroa Andrew</dc:creator>
    <meta:document-statistic meta:table-count="0" meta:image-count="0" meta:object-count="0" meta:page-count="3" meta:paragraph-count="39" meta:word-count="766" meta:character-count="3807" meta:non-whitespace-character-count="3065"/>
  </office:meta>
</office:document-meta>
</file>