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73033a" style:font-size-asian="16pt" style:font-size-complex="16pt"/>
    </style:style>
    <style:style style:name="P13" style:family="paragraph" style:parent-style-name="Standard_20__28_user_29_">
      <style:paragraph-properties fo:line-height="100%"/>
      <style:text-properties fo:font-size="8pt" officeooo:paragraph-rsid="00030b59" style:font-size-asian="8pt" style:font-size-complex="8pt"/>
    </style:style>
    <style:style style:name="P14"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5"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8" style:family="paragraph" style:parent-style-name="Standard_20__28_user_29_">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9"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0" style:family="paragraph" style:parent-style-name="Quotations">
      <loext:graphic-properties draw:fill="solid" draw:fill-color="#ffffff"/>
      <style:paragraph-properties fo:margin-left="1in" fo:margin-right="1.05in" fo:margin-top="0in" fo:margin-bottom="0in" style:contextual-spacing="false" fo:line-height="100%" fo:text-align="center" style:justify-single-word="false" fo:text-indent="0in" style:auto-text-indent="false" fo:background-color="#ffffff"/>
      <style:text-properties officeooo:paragraph-rsid="000181df"/>
    </style:style>
    <style:style style:name="P21" style:family="paragraph" style:parent-style-name="Standard">
      <loext:graphic-properties draw:fill="solid" draw:fill-color="#ffffff"/>
      <style:paragraph-properties fo:margin-top="0in" fo:margin-bottom="0in" style:contextual-spacing="false" style:line-height-at-least="0in" fo:background-color="#ffffff"/>
      <style:text-properties officeooo:paragraph-rsid="008d116c"/>
    </style:style>
    <style:style style:name="P22"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3"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ext-properties fo:font-size="16pt" officeooo:paragraph-rsid="0089af31" style:font-size-asian="14pt" style:font-size-complex="16pt" fo:hyphenate="false" fo:hyphenation-remain-char-count="2" fo:hyphenation-push-char-count="2" loext:hyphenation-no-caps="false"/>
    </style:style>
    <style:style style:name="P24"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ext-properties fo:font-size="16pt" officeooo:paragraph-rsid="0089af31"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line-height="100%"/>
      <style:text-properties fo:font-size="16pt" officeooo:paragraph-rsid="008f757c" style:font-size-asian="16pt" style:font-size-complex="16pt"/>
    </style:style>
    <style:style style:name="P26"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90a08b" style:font-size-asian="14pt" style:font-style-asian="normal" style:font-size-complex="14pt" style:font-style-complex="normal"/>
    </style:style>
    <style:style style:name="P2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90a08b"/>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3" style:family="text">
      <style:text-properties fo:color="#000000" loext:opacity="100%" fo:font-size="14pt" fo:font-weight="normal" style:font-size-asian="14pt" style:font-weight-asian="normal" style:font-size-complex="14pt" style:font-weight-complex="normal"/>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000000" loext:opacity="100%" style:font-name="Liberation Serif" fo:font-size="16pt" officeooo:rsid="0017ac7a" fo:background-color="#ffffff" loext:char-shading-value="0" style:font-size-asian="16pt" style:font-name-complex="Times New Roman1" style:font-size-complex="16pt"/>
    </style:style>
    <style:style style:name="T6" style:family="text">
      <style:text-properties fo:color="#000000" loext:opacity="100%" style:font-name="Liberation Serif" fo:font-size="16pt" officeooo:rsid="0013a55a" fo:background-color="#ffffff" loext:char-shading-value="0" style:font-size-asian="16pt" style:font-name-complex="Times New Roman1" style:font-size-complex="16pt"/>
    </style:style>
    <style:style style:name="T7" style:family="text">
      <style:text-properties fo:color="#000000" loext:opacity="100%" style:font-name="Liberation Serif" fo:font-size="16pt" officeooo:rsid="00164e56" fo:background-color="#ffffff" loext:char-shading-value="0" style:font-size-asian="16pt" style:font-name-complex="Times New Roman1" style:font-size-complex="16pt"/>
    </style:style>
    <style:style style:name="T8" style:family="text">
      <style:text-properties fo:color="#000000" loext:opacity="100%" fo:font-weight="normal" style:font-weight-asian="normal" style:font-weight-complex="normal"/>
    </style:style>
    <style:style style:name="T9" style:family="text">
      <style:text-properties fo:color="#c9211e" loext:opacity="100%" fo:font-size="14pt" fo:font-style="italic" style:font-size-asian="14pt" style:font-style-asian="italic" style:font-size-complex="14pt" style:font-style-complex="italic"/>
    </style:style>
    <style:style style:name="T10" style:family="text">
      <style:text-properties fo:font-weight="normal" style:font-weight-asian="normal" style:font-weight-complex="normal"/>
    </style:style>
    <style:style style:name="T11" style:family="text">
      <style:text-properties officeooo:rsid="00520333"/>
    </style:style>
    <style:style style:name="T12" style:family="text">
      <style:text-properties officeooo:rsid="0058c28d"/>
    </style:style>
    <style:style style:name="T13"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14" style:family="text">
      <style:text-properties officeooo:rsid="0072ef9e"/>
    </style:style>
    <style:style style:name="T15" style:family="text">
      <style:text-properties officeooo:rsid="00772a13"/>
    </style:style>
    <style:style style:name="T16" style:family="text">
      <style:text-properties officeooo:rsid="007a95cc"/>
    </style:style>
    <style:style style:name="T17" style:family="text">
      <style:text-properties officeooo:rsid="00808394"/>
    </style:style>
    <style:style style:name="T18" style:family="text">
      <style:text-properties officeooo:rsid="0081d4e5"/>
    </style:style>
    <style:style style:name="T19" style:family="text">
      <style:text-properties officeooo:rsid="0082fa69"/>
    </style:style>
    <style:style style:name="T20" style:family="text">
      <style:text-properties fo:color="#808080" loext:opacity="100%" fo:font-size="12pt" fo:font-style="italic" style:font-size-asian="12pt" style:font-style-asian="italic" style:font-size-complex="12pt" style:font-style-complex="italic"/>
    </style:style>
    <style:style style:name="T21" style:family="text">
      <style:text-properties fo:color="#808080" loext:opacity="100%" fo:font-size="12pt" fo:font-style="italic" officeooo:rsid="0082fa69" style:font-size-asian="12pt" style:font-style-asian="italic" style:font-size-complex="12pt" style:font-style-complex="italic"/>
    </style:style>
    <style:style style:name="T22" style:family="text">
      <style:text-properties officeooo:rsid="0089af31"/>
    </style:style>
    <style:style style:name="T23" style:family="text">
      <style:text-properties officeooo:rsid="008b0fd1"/>
    </style:style>
    <style:style style:name="T24" style:family="text">
      <style:text-properties officeooo:rsid="008e57a5"/>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he Fifth Sunday <text:span text:style-name="T12">after Epiphany</text:span></text:p>
      <text:p text:style-name="P10">The Old Testament is written in the first chapter of the Prophet Habakkuk, beginning at the 12th verse. <text:span text:style-name="T21">(Hab. 1:12–2:4,9-14)</text:span></text:p>
      <text:p text:style-name="P13"/>
      <text:p text:style-name="P11">This passage may be found in the pew <text:span text:style-name="T17">B</text:span>ible <text:span text:style-name="T23">beginning </text:span>on page <text:span text:style-name="T23">1081</text:span>.</text:p>
      <text:p text:style-name="P8"/>
      <text:p text:style-name="P6">(Pause to allow parishioners to find the page.)</text:p>
      <text:p text:style-name="P6"/>
      <text:section text:style-name="Sect1" text:name="Section4">
        <text:p text:style-name="P21"><text:span text:style-name="text"><text:span text:style-name="T4">Are You not from everlasting, O Lord my God, my Holy One? We shall not die. O Lord, You have appointed them for judgment; O Rock, You have marked them for correction.</text:span></text:span></text:p>
        <text:p text:style-name="P21"><text:span text:style-name="text"><text:span text:style-name="T4"/></text:span></text:p>
        <text:p text:style-name="P21"><text:span text:style-name="text"><text:span text:style-name="T4">You are of purer eyes than to behold evil, And cannot look on wickedness. Why do You look on those who deal treacherously, </text:span></text:span><text:span text:style-name="text"><text:span text:style-name="T5">a</text:span></text:span><text:span text:style-name="text"><text:span text:style-name="T4">nd hold Your tongue when the wicked devours </text:span></text:span><text:span text:style-name="text"><text:span text:style-name="T6">a</text:span></text:span><text:span text:style-name="text"><text:span text:style-name="T4"> person more righteous than he?</text:span></text:span></text:p>
        <text:p text:style-name="P21"><text:span text:style-name="text"><text:span text:style-name="T4"/></text:span></text:p>
        <text:p text:style-name="P21"><text:span text:style-name="text"><text:span text:style-name="T4">Why do You make men like fish of the sea, </text:span></text:span><text:span text:style-name="text"><text:span text:style-name="T7">l</text:span></text:span><text:span text:style-name="text"><text:span text:style-name="T4">ike creeping things that have no ruler over them?</text:span></text:span></text:p>
        <text:p text:style-name="P21"><text:span text:style-name="text"><text:span text:style-name="T4"/></text:span></text:p>
        <text:p text:style-name="P21"><text:span text:style-name="text"><text:span text:style-name="T4">They take up all of them with a hook, They catch them in their net, And gather them in their dragnet. Therefore they rejoice and are glad.</text:span></text:span></text:p>
        <text:p text:style-name="P21"><text:span text:style-name="text"><text:span text:style-name="T4"/></text:span></text:p>
        <text:p text:style-name="P21"><text:span text:style-name="text"><text:span text:style-name="T4">Therefore they sacrifice to their net, And burn incense to their dragnet; Because by them their share is sumptuous And their food plentiful.</text:span></text:span></text:p>
        <text:p text:style-name="P21"><text:span text:style-name="text"><text:span text:style-name="T4"/></text:span></text:p>
        <text:p text:style-name="P21"><text:span text:style-name="text"><text:span text:style-name="T4">Shall they therefore empty their net, And continue to slay nations without pity?</text:span></text:span></text:p>
        <text:p text:style-name="P21"><text:span text:style-name="text"><text:span text:style-name="T4"/></text:span></text:p>
        <text:p text:style-name="P21"><text:span text:style-name="text"><text:span text:style-name="T4">I will stand my watch </text:span></text:span><text:span text:style-name="text"><text:span text:style-name="T6">a</text:span></text:span><text:span text:style-name="text"><text:span text:style-name="T4">nd set myself on the rampart, </text:span></text:span><text:span text:style-name="text"><text:span text:style-name="T6">a</text:span></text:span><text:span text:style-name="text"><text:span text:style-name="T4">nd watch to see what He will say to me, </text:span></text:span><text:span text:style-name="text"><text:span text:style-name="T6">a</text:span></text:span><text:span text:style-name="text"><text:span text:style-name="T4">nd what I will answer when I am corrected.</text:span></text:span></text:p>
        <text:p text:style-name="P21"><text:span text:style-name="text"><text:span text:style-name="T4"/></text:span></text:p>
        <text:p text:style-name="P21"><text:span text:style-name="text"><text:span text:style-name="T4">Then the Lord answered me and said: “Write the vision And make it plain on tablets, That he may run who reads it.</text:span></text:span></text:p>
        <text:p text:style-name="P21"><text:span text:style-name="text"><text:span text:style-name="T4"/></text:span></text:p>
        <text:p text:style-name="P21"><text:span text:style-name="text"><text:span text:style-name="T4">“For the vision is yet for an appointed time; </text:span></text:span><text:span text:style-name="text"><text:span text:style-name="T6">b</text:span></text:span><text:span text:style-name="text"><text:span text:style-name="T4">ut at the end it will speak, and it will not lie. Though it tarries, wait for it; Because it will surely come, It will not tarry.</text:span></text:span></text:p>
        <text:p text:style-name="P21"><text:span text:style-name="text"><text:span text:style-name="T4"/></text:span></text:p>
        <text:p text:style-name="P21"><text:span text:style-name="text"><text:span text:style-name="T4">“Behold the proud, His soul is not upright in him; But the just shall live by his faith. ...</text:span></text:span></text:p>
        <text:p text:style-name="P21"><text:span text:style-name="text"><text:span text:style-name="T4"/></text:span></text:p>
        <text:p text:style-name="P21"><text:span text:style-name="text"><text:span text:style-name="T4">“Woe to him who covets evil gain for his house, That he may set his nest on high, That he may be delivered from the power of disaster!</text:span></text:span></text:p>
        <text:p text:style-name="P21"><text:span text:style-name="text"><text:span text:style-name="T4"/></text:span></text:p>
        <text:p text:style-name="P21"><text:span text:style-name="text"><text:span text:style-name="T4">You give shameful counsel to your house, Cutting off many peoples,</text:span></text:span></text:p>
        <text:p text:style-name="P21"><text:span text:style-name="text"><text:span text:style-name="T4">And sin against your soul.</text:span></text:span></text:p>
        <text:p text:style-name="P21"><text:span text:style-name="text"><text:span text:style-name="T4"/></text:span></text:p>
        <text:p text:style-name="P21"><text:span text:style-name="text"><text:span text:style-name="T4">For the stone will cry out from the wall, And the beam from the timbers will answer it.</text:span></text:span></text:p>
        <text:p text:style-name="P21"><text:soft-page-break/><text:span text:style-name="text"><text:span text:style-name="T4"/></text:span></text:p>
        <text:p text:style-name="P21"><text:span text:style-name="text"><text:span text:style-name="T4">“Woe to him who builds a town with bloodshed, Who establishes a city by iniquity!</text:span></text:span></text:p>
        <text:p text:style-name="P21"><text:span text:style-name="text"><text:span text:style-name="T4"/></text:span></text:p>
        <text:p text:style-name="P21"><text:span text:style-name="text"><text:span text:style-name="T4">Behold, is it not of the Lord of hosts</text:span></text:span></text:p>
        <text:p text:style-name="P21"><text:span text:style-name="text"><text:span text:style-name="T4">That the peoples labor to feed the fire,</text:span></text:span></text:p>
        <text:p text:style-name="P21"><text:span text:style-name="text"><text:span text:style-name="T4">And nations weary themselves in vain?</text:span></text:span></text:p>
        <text:p text:style-name="P21"><text:span text:style-name="text"><text:span text:style-name="T4"/></text:span></text:p>
        <text:p text:style-name="P21"><text:span text:style-name="text"><text:span text:style-name="T4"/></text:span></text:p>
        <text:p text:style-name="P21"><text:span text:style-name="text"><text:span text:style-name="T4">“For the earth will be filled With the knowledge of the glory of the Lord, As the waters cover the sea.”</text:span></text:span></text:p>
        <text:p text:style-name="P21"><text:span text:style-name="text"><text:span text:style-name="T4"/></text:span></text:p>
        <text:p text:style-name="P21"><text:span text:style-name="text"><text:span text:style-name="T4"/></text:span></text:p>
        <text:p text:style-name="P21"><text:span text:style-name="text"><text:span text:style-name="T4"/></text:span></text:p>
        <text:p text:style-name="P21"><text:span text:style-name="text"><text:span text:style-name="T4"/></text:span></text:p>
        <text:p text:style-name="P21"><text:span text:style-name="text"><text:span text:style-name="T4"/></text:span></text:p>
      </text:section>
      <text:p text:style-name="P4"><text:span text:style-name="text"><text:span text:style-name="T9"/></text:span></text:p>
      <text:p text:style-name="P4"><text:span text:style-name="text"><text:span text:style-name="T9"/></text:span></text:p>
      <text:p text:style-name="P4"><text:span text:style-name="text"><text:span text:style-name="T9">(Pause for a count of 5)</text:span></text:span></text:p>
      <text:p text:style-name="P4"><text:span text:style-name="text"><text:span text:style-name="T3">This is the word of the Lord.</text:span></text:span></text:p>
      <text:p text:style-name="P19">The Fifth Sunday <text:span text:style-name="T12">after Epiphany</text:span></text:p>
      <text:p text:style-name="P7"/>
      <text:p text:style-name="P9">Psal<text:span text:style-name="T11">m</text:span> <text:span text:style-name="T22">15</text:span></text:p>
      <text:p text:style-name="P9"/>
      <text:p text:style-name="P24">1 <text:s/>LORD, who shall dwell in thy tabernacle? * or who shall rest upon thy holy hill?</text:p>
      <text:p text:style-name="P23">2 <text:s/>Even he that leadeth an uncorrupt life, * and doeth the thing which is right, and speaketh the truth from his heart.</text:p>
      <text:p text:style-name="P23">3 <text:s/>He that hath used no deceit in his tongue, nor done evil to his neighbour, * and hath not slandered his neighbour.</text:p>
      <text:p text:style-name="P23">4 <text:s/>He that setteth not by himself, but is lowly in his own eyes, * and maketh much of them that fear the Lord.</text:p>
      <text:p text:style-name="P23">5 <text:s/>He that sweareth unto his neighbour, and disappointeth him not, * though it were to his own hindrance.</text:p>
      <text:p text:style-name="P23">6 <text:s/>He that hath not given his money upon usury, * nor taken reward against the innocent.</text:p>
      <text:p text:style-name="P23">7 <text:s/>Whoso doeth these things * shall never fall.</text:p>
      <text:p text:style-name="P20"><text:span text:style-name="text"><text:span text:style-name="T2"/></text:span></text:p>
      <text:p text:style-name="P20"><text:span text:style-name="text"><text:span text:style-name="T1">Glory be…</text:span></text:span></text:p>
      <text:p text:style-name="P16">The <text:span text:style-name="T12">Fifth Sunday</text:span> <text:span text:style-name="T12">after Epiphany</text:span></text:p>
      <text:p text:style-name="P2"><text:span text:style-name="T14">T</text:span>he <text:span text:style-name="T14">New Testament </text:span>is written in the <text:span text:style-name="T24">third</text:span> chapter of <text:span text:style-name="T14">St. Paul’s epistle to the Colossians</text:span>, beginning at the <text:span text:style-name="T24">12th</text:span> verse.</text:p>
      <text:p text:style-name="P3"/>
      <text:p text:style-name="P2">This passage may be found in the Book of Common Prayer on page <text:span text:style-name="T12">11</text:span><text:span text:style-name="T24">6</text:span>.</text:p>
      <text:p text:style-name="P1"/>
      <text:p text:style-name="P15">(Pause to allow parishioners to find the page.)</text:p>
      <text:p text:style-name="P14"/>
      <text:section text:style-name="Sect1" text:name="Section1">
        <text:p text:style-name="P25">PUT on therefore, as the elect of God, holy and beloved, a heart of compassion, kindness, humbleness of mind, meekness, long-suffering; forbearing one another, and forgiving one another, if any man have a quarrel against any: even as Christ forgave you, so also do ye.</text:p>
        <text:p text:style-name="P25"/>
        <text:p text:style-name="P25">And above all these things put on charity, which is the bond of perfectness. And let the peace of God rule in your hearts, to the which also ye are called in one body; and be ye thankful.</text:p>
        <text:p text:style-name="P25"/>
        <text:p text:style-name="P25">Let the word of Christ dwell in you richly in all wisdom; teaching and admonishing one another in psalms and hymns and spiritual songs, singing with grace in your hearts to the Lord. And whatsoever ye do in word or deed, do all in the name of the Lord Jesus, giving thanks to God and the Father by him.</text:p>
      </text:section>
      <text:p text:style-name="P17"/>
      <text:p text:style-name="P17"/>
      <text:p text:style-name="P27"><text:span text:style-name="text"><text:span text:style-name="T9">(Pause for a count of 5)</text:span></text:span></text:p>
      <text:p text:style-name="P26"><text:span text:style-name="text"><text:span text:style-name="T8">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2</meta:editing-cycles>
    <meta:editing-duration>PT7H15M8S</meta:editing-duration>
    <meta:generator>LibreOffice/7.1.7.2$Linux_X86_64 LibreOffice_project/10$Build-2</meta:generator>
    <dc:date>2022-02-01T16:25:21.597866643</dc:date>
    <dc:creator>Figueroa Andrew</dc:creator>
    <meta:document-statistic meta:table-count="0" meta:image-count="0" meta:object-count="0" meta:page-count="4" meta:paragraph-count="44" meta:word-count="784" meta:character-count="4059" meta:non-whitespace-character-count="3313"/>
  </office:meta>
</office:document-meta>
</file>