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00%"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style:text-properties fo:font-size="14pt" officeooo:paragraph-rsid="00016f9c" style:font-size-asian="14pt" style:font-size-complex="14pt"/>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85ce85" style:font-size-asian="16pt" style:font-size-complex="16pt"/>
    </style:style>
    <style:style style:name="P10" style:family="paragraph" style:parent-style-name="Standard_20__28_user_29_">
      <style:paragraph-properties fo:line-height="100%"/>
      <style:text-properties fo:font-size="16pt" officeooo:paragraph-rsid="009f0994" style:font-size-asian="16pt" style:font-size-complex="16pt"/>
    </style:style>
    <style:style style:name="P11" style:family="paragraph" style:parent-style-name="Standard_20__28_user_29_">
      <style:paragraph-properties fo:line-height="100%"/>
      <style:text-properties officeooo:paragraph-rsid="008a7436"/>
    </style:style>
    <style:style style:name="P12" style:family="paragraph" style:parent-style-name="Standard_20__28_user_29_">
      <style:paragraph-properties fo:line-height="100%"/>
      <style:text-properties officeooo:paragraph-rsid="0095f2e1"/>
    </style:style>
    <style:style style:name="P13" style:family="paragraph" style:parent-style-name="Standard_20__28_user_29_">
      <style:paragraph-properties fo:line-height="150%" fo:text-align="center" style:justify-single-word="false"/>
      <style:text-properties officeooo:paragraph-rsid="00016f9c"/>
    </style:style>
    <style:style style:name="P14" style:family="paragraph" style:parent-style-name="Standard_20__28_user_29_">
      <style:paragraph-properties fo:line-height="100%"/>
      <style:text-properties fo:font-size="8pt" officeooo:paragraph-rsid="00030b59" style:font-size-asian="8pt" style:font-size-complex="8pt"/>
    </style:style>
    <style:style style:name="P15"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6"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7"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8" style:family="paragraph" style:parent-style-name="Standard_20__28_user_29_">
      <style:paragraph-properties fo:margin-top="0in" fo:margin-bottom="0.1in" loext:contextual-spacing="false" fo:line-height="150%" fo:text-align="center" style:justify-single-word="false" fo:break-before="page"/>
      <style:text-properties fo:color="#800000" style:font-name="Liberation Serif" fo:font-size="12pt" fo:language="en" fo:country="US" fo:font-weight="bold" officeooo:rsid="008a7436" officeooo:paragraph-rsid="008b0408"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19"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1" style:family="paragraph" style:parent-style-name="Standard_20__28_user_29_" style:master-page-name="Standard">
      <style:paragraph-properties fo:line-height="150%" fo:text-align="center" style:justify-single-word="false" style:page-number="auto"/>
      <style:text-properties fo:color="#800000" style:font-name="Liberation Serif" fo:font-size="12pt" fo:language="en" fo:country="US" fo:font-weight="bold" officeooo:rsid="008a7436" officeooo:paragraph-rsid="008a7436" style:letter-kerning="true" style:font-name-asian="Droid Sans" style:font-size-asian="12pt" style:language-asian="zh" style:country-asian="CN" style:font-weight-asian="bold" style:font-name-complex="Lohit Hindi" style:font-size-complex="12pt" style:language-complex="hi" style:country-complex="IN" style:font-weight-complex="bold"/>
    </style:style>
    <style:style style:name="P22" style:family="paragraph" style:parent-style-name="Standard_20__28_user_29_" style:master-page-name="">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loext:graphic-properties draw:fill="none"/>
      <style:paragraph-properties fo:margin-left="0.25in" fo:margin-right="0in" fo:margin-top="0in" fo:margin-bottom="0.0799in" loext:contextual-spacing="false" fo:line-height="100%" fo:text-align="start" style:justify-single-word="false" fo:orphans="0" fo:widows="0" fo:hyphenation-ladder-count="no-limit" fo:text-indent="0.25in" style:auto-text-indent="false" fo:break-before="pag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style:paragraph-properties fo:margin-top="0in" fo:margin-bottom="0in" loext:contextual-spacing="false" fo:line-height="150%" fo:text-align="center" style:justify-single-word="false" fo:break-before="page"/>
      <style:text-properties fo:color="#800000" fo:font-size="12pt" fo:font-weight="bold" officeooo:paragraph-rsid="008b0408" style:font-size-asian="12pt" style:font-weight-asian="bold" style:font-size-complex="12pt" style:font-weight-complex="bold"/>
    </style:style>
    <style:style style:name="P26" style:family="paragraph" style:parent-style-name="Standard_20__28_user_29_">
      <style:paragraph-properties fo:margin-top="0in" fo:margin-bottom="0in" loext:contextual-spacing="false" fo:line-height="100%" fo:text-align="center" style:justify-single-word="false"/>
      <style:text-properties fo:font-weight="bold" officeooo:paragraph-rsid="00030b59" style:font-weight-asian="bold" style:font-weight-complex="bold"/>
    </style:style>
    <style:style style:name="P27" style:family="paragraph" style:parent-style-name="Standard_20__28_user_29_">
      <style:paragraph-properties fo:margin-top="0in" fo:margin-bottom="0in" loext:contextual-spacing="false" fo:line-height="100%"/>
      <style:text-properties fo:font-size="8pt" officeooo:paragraph-rsid="000181df" style:font-size-asian="8pt" style:font-size-complex="8pt"/>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800000" fo:font-size="14pt" fo:font-style="italic" style:font-size-asian="14pt" style:font-style-asian="italic" style:font-size-complex="14pt" style:font-style-complex="italic"/>
    </style:style>
    <style:style style:name="T3" style:family="text">
      <style:text-properties fo:color="#800000" fo:font-style="italic" style:font-style-asian="italic" style:font-style-complex="italic"/>
    </style:style>
    <style:style style:name="T4" style:family="text">
      <style:text-properties fo:color="#800000" style:font-name="Liberation Serif" fo:font-size="12pt" fo:language="en" fo:country="US" fo:font-style="italic" officeooo:rsid="009b95c4" style:letter-kerning="true" style:font-name-asian="Droid Sans" style:font-size-asian="12pt" style:language-asian="zh" style:country-asian="CN" style:font-style-asian="italic" style:font-name-complex="Lohit Hindi" style:font-size-complex="12pt" style:language-complex="hi" style:country-complex="IN" style:font-style-complex="italic"/>
    </style:style>
    <style:style style:name="T5" style:family="text">
      <style:text-properties fo:color="#000000" fo:font-size="14pt" fo:font-weight="normal" style:font-size-asian="14pt" style:font-weight-asian="normal" style:font-size-complex="14pt" style:font-weight-complex="normal"/>
    </style:style>
    <style:style style:name="T6" style:family="text">
      <style:text-properties fo:color="#c9211e" fo:font-size="14pt" fo:font-style="italic" style:font-size-asian="14pt" style:font-style-asian="italic"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520333"/>
    </style:style>
    <style:style style:name="T9" style:family="text">
      <style:text-properties style:use-window-font-color="true" style:font-name="Liberation Serif" fo:font-size="16pt" fo:background-color="#ffffff" loext:char-shading-value="0" style:font-size-asian="16pt" style:font-name-complex="Times New Roman1" style:font-size-complex="16pt"/>
    </style:style>
    <style:style style:name="T10" style:family="text">
      <style:text-properties style:use-window-font-color="true"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4349f1"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8a7436"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94a3bc"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95b023"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96971c"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986331"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style:font-name="Liberation Serif" fo:font-size="16pt" fo:language="en" fo:country="US" officeooo:rsid="009f0994"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fo:font-size="16pt" style:font-size-asian="16pt" style:font-size-complex="16pt"/>
    </style:style>
    <style:style style:name="T19" style:family="text">
      <style:text-properties fo:font-size="16pt" officeooo:rsid="007a95cc" style:font-size-asian="16pt" style:font-size-complex="16pt"/>
    </style:style>
    <style:style style:name="T20" style:family="text">
      <style:text-properties fo:font-size="16pt" officeooo:rsid="009f0994" style:font-size-asian="16pt" style:font-size-complex="16pt"/>
    </style:style>
    <style:style style:name="T21" style:family="text">
      <style:text-properties officeooo:rsid="0085ce85"/>
    </style:style>
    <style:style style:name="T22" style:family="text">
      <style:text-properties officeooo:rsid="0099cd27"/>
    </style:style>
    <style:style style:name="T23" style:family="text">
      <style:text-properties officeooo:rsid="009f0994"/>
    </style:style>
    <style:style style:name="T24" style:family="text">
      <style:text-properties fo:font-size="14pt" fo:font-style="italic" style:font-size-asian="14pt" style:font-style-asian="italic" style:font-size-complex="14pt" style:font-style-complex="italic"/>
    </style:style>
    <style:style style:name="T25" style:family="text">
      <style:text-properties officeooo:rsid="009fa9ef"/>
    </style:style>
    <style:style style:name="T26" style:family="text">
      <style:text-properties fo:font-style="italic" officeooo:rsid="009fa9ef" style:font-style-asian="italic" style:font-style-complex="italic"/>
    </style:style>
    <style:style style:name="T27" style:family="text">
      <style:text-properties fo:font-style="italic" officeooo:rsid="0099cd27" style:font-style-asian="italic" style:font-style-complex="italic"/>
    </style:style>
    <style:style style:name="T28" style:family="text">
      <style:text-properties fo:font-size="8pt" style:font-size-asian="8pt" style:font-size-complex="8pt"/>
    </style:style>
    <style:style style:name="T29" style:family="text">
      <style:text-properties style:font-name="Liberation Serif" fo:language="en" fo:country="US" officeooo:rsid="008a7436" style:letter-kerning="true" style:font-name-asian="Droid Sans" style:language-asian="zh" style:country-asian="CN" style:font-name-complex="Lohit Hindi" style:language-complex="hi" style:country-complex="IN"/>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The Fourth Sunday in Lent</text:p>
      <text:p text:style-name="P11"><text:span text:style-name="T10">The Old Testament is written in the </text:span><text:span text:style-name="T13">39th</text:span><text:span text:style-name="T10"> chapter of </text:span><text:span text:style-name="T16">the P</text:span><text:span text:style-name="T13">rophet </text:span><text:span text:style-name="T11">E</text:span><text:span text:style-name="T13">zekiel</text:span><text:span text:style-name="T18">, beginning at the </text:span><text:span text:style-name="T13">21st</text:span><text:span text:style-name="T19"> </text:span><text:span text:style-name="T18">verse.</text:span></text:p>
      <text:p text:style-name="P14"/>
      <text:p text:style-name="P12"><text:span text:style-name="T18">This passage may be found in the </text:span><text:span text:style-name="T12">p</text:span><text:span text:style-name="T14">ew Bible on page </text:span><text:span text:style-name="T15">1004</text:span><text:span text:style-name="T18">.</text:span></text:p>
      <text:p text:style-name="P7"/>
      <text:p text:style-name="P13"><text:span text:style-name="T3">(Pause to allow parishioners to find the </text:span><text:span text:style-name="T4">page</text:span><text:span text:style-name="T3">.)</text:span></text:p>
      <text:p text:style-name="P6"/>
      <text:section text:style-name="Sect1" text:name="Section4">
        <text:p text:style-name="P5"><text:span text:style-name="text"><text:span text:style-name="T9">“I will set My glory among the nations; all the nations shall see My judgment which I have executed, and My hand which I have laid on them. So the house of Israel shall know that I am the Lord their God from that day forward. The Gentiles shall know that the house of Israel went into captivity for their iniquity; because they were unfaithful to Me, therefore I hid My face from them. I gave them into the hand of their enemies, and they all fell by the sword. According to their uncleanness and according to their transgressions I have dealt with them, and hidden My face from them.”</text:span></text:span></text:p>
        <text:p text:style-name="P5"><text:span text:style-name="text"><text:span text:style-name="T9"/></text:span></text:p>
        <text:p text:style-name="P5"><text:span text:style-name="text"><text:span text:style-name="T9">Therefore thus says the Lord God: “Now I will bring back the captives of Jacob, and have mercy on the whole house of Israel; and I will be jealous for My holy name— after they have borne their shame, and all their unfaithfulness in which they were unfaithful to Me, when they dwelt safely in their own land and no one made them afraid. When I have brought them back from the peoples and gathered them out of their enemies’ lands, and I am hallowed in them in the sight of many nations, then they shall know that I am the Lord their God, who sent them into captivity among the nations, but also brought them back to their land, and left none of them captive any longer. And I will not hide My face from them anymore; for I shall have poured out My Spirit on the house of Israel,” says the Lord God.</text:span></text:span></text:p>
        <text:p text:style-name="P5"><text:span text:style-name="text"><text:span text:style-name="T9"/></text:span></text:p>
      </text:section>
      <text:p text:style-name="P4"><text:span text:style-name="text"><text:span text:style-name="T6"/></text:span></text:p>
      <text:p text:style-name="P4"><text:span text:style-name="text"><text:span text:style-name="T6"/></text:span></text:p>
      <text:p text:style-name="P4"><text:span text:style-name="text"><text:span text:style-name="T2">(Pause for a count of 5)</text:span></text:span></text:p>
      <text:p text:style-name="P4"><text:span text:style-name="text"><text:span text:style-name="T5">This is the word of the Lord.</text:span></text:span></text:p>
      <text:p text:style-name="P25"><text:span text:style-name="T29">The Fourth Sunday in Lent</text:span></text:p>
      <text:p text:style-name="P26">Psal<text:span text:style-name="T8">m</text:span> <text:span text:style-name="T22">147: </text:span><text:span text:style-name="T26">(</text:span><text:span text:style-name="T27">1-11</text:span><text:span text:style-name="T26">)</text:span></text:p>
      <text:p text:style-name="P8"/>
      <text:p text:style-name="P22">1 <text:s/>PRAISE the Lord, for it is a good thing to sing praises unto our God; * yea, a joyful and pleasant thing it is to be thankful.</text:p>
      <text:p text:style-name="P23">2 <text:s/>The Lord doth build up Jerusalem, * and gather together the outcasts of Israel.</text:p>
      <text:p text:style-name="P23">3 He healeth those that are broken in heart, * and giveth medicine to heal their sickness.</text:p>
      <text:p text:style-name="P23">4 <text:s/>He telleth the number of the stars, * and calleth them all by their names.</text:p>
      <text:p text:style-name="P23">5 <text:s/>Great is our Lord, and great is his power; * yea, and his wisdom is infinite.</text:p>
      <text:p text:style-name="P23">6 <text:s/>The Lord setteth up the meek, * and bringeth the ungodly down to the ground.</text:p>
      <text:p text:style-name="P23">7 <text:s/>O sing unto the Lord with thanksgiving; * sing praises upon the harp unto our God:</text:p>
      <text:p text:style-name="P23">8 <text:s/>Who covereth the heaven with clouds, and prepareth rain for the earth; * and maketh the grass to grow upon the mountains, and herb for the use of men;</text:p>
      <text:p text:style-name="P23">9 <text:s/>Who giveth fodder unto the cattle, * and feedeth the young ravens that call upon him.</text:p>
      <text:p text:style-name="P23">10 <text:s/>He hath no pleasure in the strength of an horse; * neither delighteth he in any man’s legs.</text:p>
      <text:p text:style-name="P23">11 <text:s/>But the Lord’s delight is in them that fear him, * and put their trust in his mercy.</text:p>
      <text:p text:style-name="P23"/>
      <text:p text:style-name="P23">12 Praise the Lord, O Jerusalem; * praise thy God, O Sion.</text:p>
      <text:p text:style-name="P23">13 For he hath made fast the bars of thy gates, * and hath blessed thy children within thee.</text:p>
      <text:p text:style-name="P23">14 He maketh peace in thy borders, * and filleth thee with the flour of wheat.</text:p>
      <text:p text:style-name="P23">15 He sendeth forth his commandment upon earth, * and his word runneth very swiftly.</text:p>
      <text:p text:style-name="P23">16 He giveth snow like wool, * and scattereth the hoarfrost like ashes.</text:p>
      <text:p text:style-name="P23">17 He casteth forth his ice like morsels: * who is able to abide his frost?</text:p>
      <text:p text:style-name="P24"/>
      <text:p text:style-name="P23">18 He sendeth out his word, and melteth them: * he bloweth with his wind, and the waters flow.</text:p>
      <text:p text:style-name="P23">19 He showeth his word unto Jacob, * his statutes and ordinances unto Israel.</text:p>
      <text:p text:style-name="P23">20 He hath not dealt so with any nation; * neither have the heathen knowledge of his laws.</text:p>
      <text:p text:style-name="P15"><text:span text:style-name="text"><text:span text:style-name="T1"/></text:span></text:p>
      <text:p text:style-name="P15"><text:span text:style-name="text"><text:span text:style-name="T1">Glory be…</text:span></text:span></text:p>
      <text:p text:style-name="P18">The Fourth Sunday in Lent</text:p>
      <text:p text:style-name="P3"><text:span text:style-name="T18">The New Testament is written in the the f</text:span><text:span text:style-name="T20">our</text:span><text:span text:style-name="T18">th chapter of St Paul’s epistle to the </text:span><text:span text:style-name="T17">Galat</text:span><text:span text:style-name="T18">ians, beginning at the </text:span><text:span text:style-name="T20">21</text:span><text:span text:style-name="T18">st verse.</text:span></text:p>
      <text:p text:style-name="P27"/>
      <text:p text:style-name="P2">This passage may be found in the Book of Common Prayer on page <text:span text:style-name="T21">130</text:span>.</text:p>
      <text:p text:style-name="P1"/>
      <text:p text:style-name="P17">(Pause to allow parishioners <text:span text:style-name="T23">time</text:span> to find the page.)</text:p>
      <text:p text:style-name="P16"/>
      <text:section text:style-name="Sect1" text:name="Section1">
        <text:p text:style-name="P9">TELL me, ye that desire to be under the law, do ye not hear the law? For it is written, that Abraham had two sons, the one by a bondmaid, the other by a freewoman. But he who was of the bondwoman was born after the flesh; but he of the freewoman was by promise. Which things are an allegory: for these are the two covenants; the one from the mount Sinai, which gendereth to bondage, which is Agar. For this Agar is mount Sinai in Arabia, and answereth to Jerusalem which now is, and is in bondage with her children.</text:p>
        <text:p text:style-name="P9"/>
        <text:p text:style-name="P9">But Jerusalem which is above is free, which is the mother of us all. For it is written, Rejoice, thou barren that bearest not: break forth and cry, thou that travailest not: for the desolate hath many more children than she which hath an husband.</text:p>
        <text:p text:style-name="P9"/>
        <text:p text:style-name="P10">Now we, brethren, as Isaac was, are the children of promise. But as then he that was born after the flesh persecuted him that was born after the Spirit, even so it is now.</text:p>
        <text:p text:style-name="P10"/>
        <text:p text:style-name="P10">Nevertheless what saith the scripture? Cast out the bondwoman and her son: for the son of the bondwoman shall not be heir with the son of the freewoman. So then, brethren, we are not children of the bondwoman, but of the free.</text:p>
      </text:section>
      <text:p text:style-name="P19"/>
      <text:p text:style-name="P19"/>
      <text:p text:style-name="P19">(Pause for a count of 5)</text:p>
      <text:p text:style-name="P20"><text:span text:style-name="text"><text:span text:style-name="T7">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80</meta:editing-cycles>
    <meta:editing-duration>PT15H17S</meta:editing-duration>
    <meta:generator>LibreOffice/6.4.7.2$Linux_X86_64 LibreOffice_project/40$Build-2</meta:generator>
    <dc:date>2021-02-19T14:07:46.011886591</dc:date>
    <dc:creator>Figueroa Andrew</dc:creator>
    <meta:document-statistic meta:table-count="0" meta:image-count="0" meta:object-count="0" meta:page-count="4" meta:paragraph-count="41" meta:word-count="969" meta:character-count="4957" meta:non-whitespace-character-count="4019"/>
  </office:meta>
</office:document-meta>
</file>