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00%"/>
      <style:text-properties officeooo:paragraph-rsid="00885a4c"/>
    </style:style>
    <style:style style:name="P5" style:family="paragraph" style:parent-style-name="Standard_20__28_user_29_">
      <style:paragraph-properties fo:line-height="100%"/>
      <style:text-properties officeooo:paragraph-rsid="00dc66c4"/>
    </style:style>
    <style:style style:name="P6"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7"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8"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9"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P1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2" style:family="paragraph" style:parent-style-name="Standard" style:master-page-name="">
      <loext:graphic-properties draw:fill="solid" draw:fill-color="#ffffff"/>
      <style:paragraph-properties fo:margin-left="1.5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3" style:family="paragraph" style:parent-style-name="Standard">
      <loext:graphic-properties draw:fill="solid" draw:fill-color="#ffffff"/>
      <style:paragraph-properties fo:margin-left="1.5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15"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16"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reak-before="pag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17"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18" style:family="paragraph" style:parent-style-name="Standard_20__28_user_29_">
      <style:paragraph-properties fo:line-height="100%"/>
      <style:text-properties fo:font-size="6pt" officeooo:paragraph-rsid="00030b59" style:font-size-asian="6pt" style:font-size-complex="6pt"/>
    </style:style>
    <style:style style:name="P19" style:family="paragraph" style:parent-style-name="Standard_20__28_user_29_">
      <style:paragraph-properties fo:line-height="100%"/>
      <style:text-properties fo:font-size="6pt" officeooo:paragraph-rsid="00016f9c" style:font-size-asian="6pt" style:font-size-complex="6pt"/>
    </style:style>
    <style:style style:name="P20"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21"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2"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23"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2pt" officeooo:paragraph-rsid="00030b59" style:font-size-asian="12pt" style:font-size-complex="12pt" fo:hyphenate="false" fo:hyphenation-remain-char-count="2" fo:hyphenation-push-char-count="2" loext:hyphenation-no-caps="false"/>
    </style:style>
    <style:style style:name="P24"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25"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6" style:family="paragraph" style:parent-style-name="Standard_20__28_user_29_">
      <style:paragraph-properties fo:margin-top="0in" fo:margin-bottom="0.1in" style:contextual-spacing="false" fo:line-height="100%" fo:text-align="center" style:justify-single-word="false"/>
      <style:text-properties fo:color="#800000" loext:opacity="100%" fo:font-style="normal" officeooo:paragraph-rsid="000181df" style:font-style-asian="normal" style:font-style-complex="normal"/>
    </style:style>
    <style:style style:name="P2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d90021"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dc66c4"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d47dbd"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de644d"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e5060c"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fo:font-size="16pt"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985522" style:font-size-asian="16pt" style:font-size-complex="16pt"/>
    </style:style>
    <style:style style:name="T18" style:family="text">
      <style:text-properties fo:font-size="16pt" officeooo:rsid="00de644d" style:font-size-asian="16pt" style:font-size-complex="16pt"/>
    </style:style>
    <style:style style:name="T19" style:family="text">
      <style:text-properties fo:font-size="16pt" officeooo:rsid="00e33971" style:font-size-asian="16pt" style:font-size-complex="16pt"/>
    </style:style>
    <style:style style:name="T20" style:family="text">
      <style:text-properties officeooo:rsid="00b8d256"/>
    </style:style>
    <style:style style:name="T21" style:family="text">
      <style:text-properties officeooo:rsid="00cda262"/>
    </style:style>
    <style:style style:name="T22" style:family="text">
      <style:text-properties officeooo:rsid="00d58162"/>
    </style:style>
    <style:style style:name="T23" style:family="text">
      <style:text-properties officeooo:rsid="00d90021"/>
    </style:style>
    <style:style style:name="T24" style:family="text">
      <style:text-properties officeooo:rsid="00e13ed5"/>
    </style:style>
    <style:style style:name="T25" style:family="text">
      <style:text-properties officeooo:rsid="00e33971"/>
    </style:style>
    <style:style style:name="T26" style:family="text">
      <style:text-properties fo:font-size="6pt" style:font-size-asian="6pt" style:font-size-complex="6pt"/>
    </style:style>
    <style:style style:name="T27" style:family="text">
      <style:text-properties fo:font-size="12pt" style:font-size-asian="12pt" style:font-size-complex="12pt"/>
    </style:style>
    <style:style style:name="Sect1" style:family="section">
      <style:section-properties text:dont-balance-text-columns="false" style:editable="false">
        <style:columns fo:column-count="1" fo:column-gap="0in"/>
      </style:section-properties>
    </style:style>
    <style:style style:name="Sect2"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he Tenth Sunday After Trinity</text:p>
      <text:p text:style-name="P4"><text:span text:style-name="T15">The Old Testament is written in the </text:span><text:span text:style-name="T11">first</text:span><text:span text:style-name="T15"> chapter of </text:span><text:span text:style-name="T11">Ecclesiasticus</text:span><text:span text:style-name="T16">, beginning at the </text:span><text:span text:style-name="T18">first</text:span><text:span text:style-name="T17"> </text:span><text:span text:style-name="T15">verse.</text:span></text:p>
      <text:p text:style-name="P18"/>
      <text:p text:style-name="P5"><text:span text:style-name="T15">This passage </text:span><text:span text:style-name="T12">is take</text:span><text:span text:style-name="T14">n</text:span><text:span text:style-name="T12"> from the </text:span><text:span text:style-name="T13">Apocrypha.</text:span><text:span text:style-name="T12"> Ecclesiasticus is also known as Sirach</text:span><text:span text:style-name="T15">.</text:span></text:p>
      <text:p text:style-name="P19"/>
      <text:p text:style-name="P20">(Pause to allow parishioners to find the page.)</text:p>
      <text:p text:style-name="P20"/>
      <text:section text:style-name="Sect1" text:name="Section4">
        <text:p text:style-name="P12">All wisdom comes from the Lord</text:p>
        <text:p text:style-name="P13"><text:tab/>and is with him for ever.</text:p>
        <text:p text:style-name="P13"/>
        <text:p text:style-name="P13">The sand of the sea, the drops of rain,</text:p>
        <text:p text:style-name="P13"><text:tab/>and the days of eternity—who can count them?</text:p>
        <text:p text:style-name="P13"/>
        <text:p text:style-name="P13">The height of heaven, the breadth of the earth,</text:p>
        <text:p text:style-name="P13"><text:tab/>the abyss, and wisdom—who can search them out?</text:p>
        <text:p text:style-name="P13"/>
        <text:p text:style-name="P13">Wisdom was created before all things,</text:p>
        <text:p text:style-name="P13"><text:tab/>and prudent understanding from eternity.</text:p>
        <text:p text:style-name="P13"/>
        <text:p text:style-name="P13">The root of wisdom—to whom has it been revealed?</text:p>
        <text:p text:style-name="P13"><text:tab/>Her clever devices—who knows them?</text:p>
        <text:p text:style-name="P13"/>
        <text:p text:style-name="P13">There is One who is wise, greatly to be feared,</text:p>
        <text:p text:style-name="P13"><text:tab/>sitting upon his throne.</text:p>
        <text:p text:style-name="P13"/>
        <text:p text:style-name="P13">The Lord himself created wisdom;</text:p>
        <text:p text:style-name="P13"><text:tab/>he saw her and apportioned her,</text:p>
        <text:p text:style-name="P13"><text:tab/>he poured her out upon all his works.</text:p>
        <text:p text:style-name="P13"/>
        <text:p text:style-name="P13">She dwells with all flesh according to his gift,</text:p>
        <text:p text:style-name="P13"><text:tab/>and he supplied her to those who love him. </text:p>
      </text:section>
      <text:p text:style-name="P3"><text:span text:style-name="text"><text:span text:style-name="T3"/></text:span></text:p>
      <text:p text:style-name="P3"><text:span text:style-name="text"><text:span text:style-name="T3"/></text:span></text:p>
      <text:p text:style-name="P3"><text:span text:style-name="text"><text:span text:style-name="T3">(Pause for a count of 5)</text:span></text:span></text:p>
      <text:p text:style-name="P3"><text:span text:style-name="text"><text:span text:style-name="T2">This is the word of the Lord.</text:span></text:span></text:p>
      <text:p text:style-name="P24">The Tenth Sunday After Trinity</text:p>
      <text:p text:style-name="P21"/>
      <text:p text:style-name="P22"><text:span text:style-name="T20">Psalm </text:span><text:span text:style-name="T22">1</text:span><text:span text:style-name="T24">4</text:span><text:span text:style-name="T21">5</text:span></text:p>
      <text:p text:style-name="P23"/>
      <text:p text:style-name="P14">1 <text:s/>I WILL magnify thee, O God, my King; * and I will praise thy Name for ever and ever.</text:p>
      <text:p text:style-name="P15">2 <text:s/>Every day will I give thanks unto thee; * and praise thy Name for ever and ever.</text:p>
      <text:p text:style-name="P15">3 <text:s/>Great is the Lord, and marvellous worthy to be praised; * there is no end of his greatness.</text:p>
      <text:p text:style-name="P15">4 <text:s/>One generation shall praise thy works unto another, * and declare thy power.</text:p>
      <text:p text:style-name="P15">5 <text:s/>As for me, I will be talking of thy worship, * thy glory, thy praise, and wondrous works;</text:p>
      <text:p text:style-name="P15">6 <text:s/>So that men shall speak of the might of thy marvellous acts; * and I will also tell of thy greatness.</text:p>
      <text:p text:style-name="P15">7 <text:s/>The memorial of thine abundant kindness shall be showed; * and men shall sing of thy righteousness.</text:p>
      <text:p text:style-name="P15">8 <text:s/>The Lord is gracious and merciful; * long-suffering, and of great goodness.</text:p>
      <text:p text:style-name="P15">9 <text:s/>The Lord is loving unto every man; * and his mercy is over all his works.</text:p>
      <text:p text:style-name="P15">10 <text:s/>All thy works praise thee, O Lord; * and thy saints give thanks unto thee.</text:p>
      <text:p text:style-name="P15">11 <text:s/>They show the glory of thy kingdom, * and talk of thy power;</text:p>
      <text:p text:style-name="P15">12 <text:s/>That thy power, thy glory, and mightiness of thy kingdom, * might be known unto men.</text:p>
      <text:p text:style-name="P15">13 <text:s/>Thy kingdom is an everlasting kingdom, * and thy dominion endureth throughout all ages.</text:p>
      <text:p text:style-name="P15">14 <text:s/>The Lord upholdeth all such as fall, * and lifteth up all those that are down.</text:p>
      <text:p text:style-name="P15">15 <text:s/>The eyes of all wait upon thee, O Lord; * and thou givest them their meat in due season.</text:p>
      <text:p text:style-name="P15">16 <text:s/>Thou openest thine hand, * and fillest all things living with plenteousness.</text:p>
      <text:p text:style-name="P15">17 <text:s/>The Lord is righteous in all his ways, * and holy in all his works.</text:p>
      <text:p text:style-name="P15"/>
      <text:p text:style-name="P16">18 <text:s/>The Lord is nigh unto all them that call upon him; * yea, all such as call upon him faithfully.</text:p>
      <text:p text:style-name="P15">19 <text:s/>He will fulfil the desire of them that fear him; * he also will hear their cry, and will help them.</text:p>
      <text:p text:style-name="P15">20 <text:s/>The Lord preserveth all them that love him; * but scattereth abroad all the ungodly.</text:p>
      <text:p text:style-name="P15">21 <text:s/>My mouth shall speak the praise of the Lord; * and let all flesh give thanks unto his holy Name for ever and ever.</text:p>
      <text:p text:style-name="P7"><text:span text:style-name="text"><text:span text:style-name="T1"/></text:span></text:p>
      <text:p text:style-name="P7"><text:span text:style-name="text"><text:span text:style-name="T1">Glory be…</text:span></text:span></text:p>
      <text:p text:style-name="P9">The Tenth Sunday After Trinity</text:p>
      <text:p text:style-name="P2"><text:span text:style-name="T15">The New Testament is written in the </text:span><text:span text:style-name="T19">12</text:span><text:span text:style-name="T6">th</text:span><text:span text:style-name="T15"> chapter of </text:span><text:span text:style-name="T7">the </text:span><text:span text:style-name="T10">First</text:span><text:span text:style-name="T7"> </text:span><text:span text:style-name="T8">Epistle</text:span><text:span text:style-name="T7"> of </text:span><text:span text:style-name="T5">St. </text:span><text:span text:style-name="T8">P</text:span><text:span text:style-name="T9">aul to the </text:span><text:span text:style-name="T10">Corinthians</text:span><text:span text:style-name="T15"> beginning at the </text:span><text:span text:style-name="T10">first</text:span><text:span text:style-name="T15"> verse.</text:span></text:p>
      <text:p text:style-name="P25"/>
      <text:p text:style-name="P1">This passage may be found in the Book of Common Prayer on page <text:span text:style-name="T23">20</text:span><text:span text:style-name="T25">3</text:span>.</text:p>
      <text:p text:style-name="P25"/>
      <text:p text:style-name="P8">(Pause to allow parishioners to find the page.)</text:p>
      <text:p text:style-name="P26"/>
      <text:section text:style-name="Sect2" text:name="Section1">
        <text:p text:style-name="P6">CONCERNING spiritual gifts, brethren, I would not have you ignorant. Ye know that ye were Gentiles, carried away unto these dumb idols, even as ye were led. Wherefore I give you to understand, that no man speaking by the Spirit of God calleth Jesus accursed: and that no man can say that Jesus is the Lord, but by the Holy Ghost.</text:p>
        <text:p text:style-name="P6"/>
        <text:p text:style-name="P6">Now there are diversities of gifts, but the same Spirit. And there are differences of administrations, but the same Lord. And there are diversities of operations, but it is the same God which worketh all in all. But the manifestation of the Spirit is given to every man to profit withal.</text:p>
        <text:p text:style-name="P6"/>
        <text:p text:style-name="P6">For to one is given by the Spirit the word of wisdom; to another the word of knowledge by the same Spirit; to another faith by the same Spirit; to another the gifts of healing by the same Spirit; to another the working of miracles; to another prophecy; to another discerning of spirits; to another divers kinds of tongues; to another the interpretation of tongues: but all these worketh that one and the selfsame Spirit, dividing to every man severally as he will.</text:p>
      </text:section>
      <text:p text:style-name="P10"/>
      <text:p text:style-name="P10">(Pause for a count of 5)</text:p>
      <text:p text:style-name="P11"><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48</meta:editing-cycles>
    <meta:editing-duration>PT16H24M33S</meta:editing-duration>
    <meta:generator>LibreOffice/7.1.3.2$Linux_X86_64 LibreOffice_project/10$Build-2</meta:generator>
    <dc:date>2021-08-05T11:55:36.461793651</dc:date>
    <dc:creator>Figueroa Andrew</dc:creator>
    <meta:document-statistic meta:table-count="0" meta:image-count="0" meta:object-count="0" meta:page-count="4" meta:paragraph-count="56" meta:word-count="821" meta:character-count="4274" meta:non-whitespace-character-count="3482"/>
  </office:meta>
</office:document-meta>
</file>