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ne">
      <loext:graphic-properties draw:fill="solid" draw:fill-color="#ffffff"/>
      <style:paragraph-properties fo:margin-top="0in" fo:margin-bottom="0in" style:contextual-spacing="false" style:line-height-at-least="0.2917in" fo:text-align="center" style:justify-single-word="false" fo:background-color="#ffffff"/>
      <style:text-properties officeooo:paragraph-rsid="00016f9c"/>
    </style:style>
    <style:style style:name="P2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3" style:family="paragraph" style:parent-style-name="line">
      <loext:graphic-properties draw:fill="solid" draw:fill-color="#ffffff"/>
      <style:paragraph-properties fo:margin-top="0in" fo:margin-bottom="0in" style:contextual-spacing="false" style:line-height-at-least="0.2917in" fo:background-color="#ffffff"/>
      <style:text-properties officeooo:paragraph-rsid="00016f9c"/>
    </style:style>
    <style:style style:name="P4" style:family="paragraph" style:parent-style-name="Standard_20__28_user_29_">
      <style:paragraph-properties fo:line-height="15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5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6" style:family="paragraph" style:parent-style-name="Standard_20__28_user_29_">
      <style:paragraph-properties fo:margin-top="0in" fo:margin-bottom="0.1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7" style:family="paragraph" style:parent-style-name="Standard_20__28_user_29_">
      <style:paragraph-properties fo:line-height="100%" fo:text-align="center" style:justify-single-word="false" fo:break-before="page"/>
      <style:text-properties fo:color="#800000" loext:opacity="100%" fo:font-weight="bold" officeooo:paragraph-rsid="000181df" style:font-weight-asian="bold" style:font-weight-complex="bold"/>
    </style:style>
    <style:style style:name="P8" style:family="paragraph" style:parent-style-name="Standard_20__28_user_29_">
      <style:paragraph-properties fo:margin-top="0in" fo:margin-bottom="0in" style:contextual-spacing="false" fo:line-height="100%" fo:text-align="center" style:justify-single-word="false" fo:break-before="page"/>
      <style:text-properties fo:color="#800000" loext:opacity="100%" fo:font-weight="bold" officeooo:paragraph-rsid="000181df" style:font-weight-asian="bold" style:font-weight-complex="bold"/>
    </style:style>
    <style:style style:name="P9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color="#800000" loext:opacity="100%" fo:font-size="6pt" fo:font-weight="bold" officeooo:paragraph-rsid="000181df" style:font-size-asian="5.25pt" style:font-weight-asian="bold" style:font-size-complex="6pt" style:font-weight-complex="bold"/>
    </style:style>
    <style:style style:name="P10" style:family="paragraph" style:parent-style-name="Standard_20__28_user_29_">
      <style:paragraph-properties fo:margin-top="0in" fo:margin-bottom="0.1in" style:contextual-spacing="false" fo:line-height="10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11" style:family="paragraph" style:parent-style-name="Standard_20__28_user_29_">
      <style:paragraph-properties fo:line-height="115%"/>
      <style:text-properties fo:font-size="16pt" officeooo:paragraph-rsid="000836e8" style:font-size-asian="16pt" style:font-size-complex="16pt"/>
    </style:style>
    <style:style style:name="P12" style:family="paragraph" style:parent-style-name="Standard_20__28_user_29_">
      <style:paragraph-properties fo:line-height="115%"/>
      <style:text-properties fo:font-size="16pt" officeooo:paragraph-rsid="00016f9c" style:font-size-asian="16pt" style:font-size-complex="16pt"/>
    </style:style>
    <style:style style:name="P13" style:family="paragraph" style:parent-style-name="Quotations">
      <style:paragraph-properties fo:margin-left="1in" fo:margin-right="1.05in" fo:margin-top="0in" fo:margin-bottom="0in" style:contextual-spacing="false" fo:text-indent="0in" style:auto-text-indent="false"/>
      <style:text-properties fo:font-size="16pt" officeooo:paragraph-rsid="000181df" style:font-size-asian="16pt" style:font-size-complex="16pt"/>
    </style:style>
    <style:style style:name="P14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15" style:family="paragraph" style:parent-style-name="Horizontal_20_Line">
      <style:paragraph-properties fo:margin-top="0in" fo:margin-bottom="0in" style:contextual-spacing="false"/>
      <style:text-properties fo:font-weight="bold" officeooo:paragraph-rsid="000181df" style:font-weight-asian="bold" style:font-weight-complex="bold"/>
    </style:style>
    <style:style style:name="P16" style:family="paragraph" style:parent-style-name="Standard_20__28_user_29_">
      <style:paragraph-properties fo:margin-top="0in" fo:margin-bottom="0in" style:contextual-spacing="false" fo:line-height="100%" fo:text-align="center" style:justify-single-word="false"/>
      <style:text-properties fo:font-weight="bold" officeooo:paragraph-rsid="000181df" style:font-weight-asian="bold"/>
    </style:style>
    <style:style style:name="P17" style:family="paragraph" style:parent-style-name="line">
      <loext:graphic-properties draw:fill="solid" draw:fill-color="#ffffff"/>
      <style:paragraph-properties fo:margin-top="0in" fo:margin-bottom="0in" style:contextual-spacing="false" fo:line-height="100%" fo:text-align="center" style:justify-single-word="false" fo:background-color="#ffffff"/>
      <style:text-properties officeooo:paragraph-rsid="00016f9c"/>
    </style:style>
    <style:style style:name="P18" style:family="paragraph" style:parent-style-name="line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016f9c"/>
    </style:style>
    <style:style style:name="P19" style:family="paragraph" style:parent-style-name="Standard_20__28_user_29_">
      <style:paragraph-properties fo:line-height="115%"/>
      <style:text-properties fo:font-size="6pt" officeooo:paragraph-rsid="00016f9c" style:font-size-asian="6pt" style:font-size-complex="6pt"/>
    </style:style>
    <style:style style:name="P20" style:family="paragraph" style:parent-style-name="Standard_20__28_user_29_">
      <style:paragraph-properties fo:line-height="100%" fo:text-align="center" style:justify-single-word="false"/>
      <style:text-properties fo:font-size="6pt" fo:font-weight="bold" officeooo:paragraph-rsid="000181df" style:font-size-asian="5.25pt" style:font-weight-asian="bold" style:font-size-complex="6pt"/>
    </style:style>
    <style:style style:name="P21" style:family="paragraph" style:parent-style-name="Standard_20__28_user_29_">
      <style:paragraph-properties fo:margin-top="0in" fo:margin-bottom="0in" style:contextual-spacing="false" fo:line-height="100%"/>
      <style:text-properties fo:font-size="6pt" officeooo:paragraph-rsid="000181df" style:font-size-asian="5.25pt" style:font-size-complex="6pt"/>
    </style:style>
    <style:style style:name="P22" style:family="paragraph" style:parent-style-name="Standard_20__28_user_29_">
      <loext:graphic-properties draw:fill="solid" draw:fill-color="#ffffff"/>
      <style:paragraph-properties fo:margin-left="1in" fo:margin-right="1.05in" fo:margin-top="0in" fo:margin-bottom="0in" style:contextual-spacing="false" fo:line-height="100%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0181df" style:font-size-asian="14pt" style:font-style-asian="normal" style:font-size-complex="14pt" style:font-style-complex="normal"/>
    </style:style>
    <style:style style:name="P23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loext:opacity="100%" fo:font-weight="bold" officeooo:paragraph-rsid="00016f9c" style:font-weight-asian="bold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loext:opacity="100%" fo:font-size="16pt" style:font-size-asian="16pt" style:font-size-complex="16pt"/>
    </style:style>
    <style:style style:name="T3" style:family="text">
      <style:text-properties fo:color="#000000" loext:opacity="100%" fo:font-size="16pt" fo:font-weight="normal" style:font-size-asian="16pt" style:font-weight-asian="normal" style:font-size-complex="16pt" style:font-weight-complex="normal"/>
    </style:style>
    <style:style style:name="T4" style:family="text">
      <style:text-properties fo:color="#000000" loext:opacity="100%" fo:font-size="12pt" style:font-size-asian="12pt" style:font-size-complex="12pt"/>
    </style:style>
    <style:style style:name="T5" style:family="text">
      <style:text-properties officeooo:rsid="0000db23"/>
    </style:style>
    <style:style style:name="T6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7" style:family="text">
      <style:text-properties officeooo:rsid="00055016"/>
    </style:style>
    <style:style style:name="T8" style:family="text">
      <style:text-properties style:use-window-font-color="true" loext:opacity="0%" style:font-name="Liberation Serif" fo:language="en" fo:country="US" officeooo:rsid="00055016" style:letter-kerning="true" style:font-name-asian="Droid Sans" style:language-asian="zh" style:country-asian="CN" style:font-name-complex="Lohit Hindi" style:language-complex="hi" style:country-complex="IN"/>
    </style:style>
    <style:style style:name="T9" style:family="text">
      <style:text-properties officeooo:rsid="0005a88f"/>
    </style:style>
    <style:style style:name="T10" style:family="text">
      <style:text-properties officeooo:rsid="00071332"/>
    </style:style>
    <style:style style:name="T11" style:family="text">
      <style:text-properties officeooo:rsid="000836e8"/>
    </style:style>
    <style:style style:name="T12" style:family="text">
      <style:text-properties fo:font-size="16pt" fo:font-weight="normal" style:font-size-asian="16pt" style:font-weight-asian="normal" style:font-size-complex="16pt" style:font-weight-complex="normal"/>
    </style:style>
    <style:style style:name="T13" style:family="text">
      <style:text-properties officeooo:rsid="0008aa55"/>
    </style:style>
    <style:style style:name="T14" style:family="text">
      <style:text-properties officeooo:rsid="000a3392"/>
    </style:style>
    <style:style style:name="T15" style:family="text">
      <style:text-properties officeooo:rsid="000d1662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The Eleventh Sunday after Trinity</text:p>
      <text:p text:style-name="P12">The <text:span text:style-name="T5">Old Testament is written in</text:span> <text:span text:style-name="T5">the </text:span><text:span text:style-name="T7">26th</text:span><text:span text:style-name="T5"> chapter of </text:span><text:span text:style-name="T8">the prophet Isaiah</text:span>, beginning at the <text:span text:style-name="T7">12</text:span>th verse.</text:p>
      <text:p text:style-name="P19"/>
      <text:p text:style-name="P12">This passage may be found in the pew <text:span text:style-name="T15">B</text:span>ible on page 8<text:span text:style-name="T9">11</text:span>.</text:p>
      <text:p text:style-name="P4">(Pause to allow parishioners to find the page.)</text:p>
      <text:p text:style-name="P4"/>
      <text:section text:style-name="Sect1" text:name="Section4">
        <text:p text:style-name="P3"><text:span text:style-name="text"><text:span text:style-name="T2">“Lord, You will establish peace for us,</text:span></text:span></text:p>
        <text:p text:style-name="P3"><text:span text:style-name="text"><text:span text:style-name="T2">For You have also done all our works in us.</text:span></text:span></text:p>
        <text:p text:style-name="P3"><text:span text:style-name="text"><text:span text:style-name="T2"/></text:span></text:p>
        <text:p text:style-name="P3"><text:span text:style-name="text"><text:span text:style-name="T2">O Lord our God, masters besides You</text:span></text:span></text:p>
        <text:p text:style-name="P3"><text:span text:style-name="text"><text:span text:style-name="T2">Have had dominion over us;</text:span></text:span></text:p>
        <text:p text:style-name="P3"><text:span text:style-name="text"><text:span text:style-name="T2">But by You only we make mention of Your name.</text:span></text:span></text:p>
        <text:p text:style-name="P3"><text:span text:style-name="text"><text:span text:style-name="T2"/></text:span></text:p>
        <text:p text:style-name="P3"><text:span text:style-name="text"><text:span text:style-name="T2">They are dead, they will not live;</text:span></text:span></text:p>
        <text:p text:style-name="P3"><text:span text:style-name="text"><text:span text:style-name="T2">They are deceased, they will not rise.</text:span></text:span></text:p>
        <text:p text:style-name="P3"><text:span text:style-name="text"><text:span text:style-name="T2">Therefore You have punished and destroyed them, And made all their memory to perish.</text:span></text:span></text:p>
        <text:p text:style-name="P3"><text:span text:style-name="text"><text:span text:style-name="T2"/></text:span></text:p>
        <text:p text:style-name="P3"><text:span text:style-name="text"><text:span text:style-name="T2">You have increased the nation, O Lord,</text:span></text:span></text:p>
        <text:p text:style-name="P3"><text:span text:style-name="text"><text:span text:style-name="T2">You have increased the nation;</text:span></text:span></text:p>
        <text:p text:style-name="P3"><text:span text:style-name="text"><text:span text:style-name="T2">You are glorified; You have expanded all the borders of the land.</text:span></text:span></text:p>
        <text:p text:style-name="P3"><text:span text:style-name="text"><text:span text:style-name="T2"/></text:span></text:p>
        <text:p text:style-name="P3"><text:span text:style-name="text"><text:span text:style-name="T2">Lord, in trouble they have visited You,</text:span></text:span></text:p>
        <text:p text:style-name="P3"><text:span text:style-name="text"><text:span text:style-name="T2">They poured out a prayer when Your chastening was upon them.</text:span></text:span></text:p>
        <text:p text:style-name="P3"><text:span text:style-name="text"><text:span text:style-name="T2"/></text:span></text:p>
        <text:p text:style-name="P3"><text:span text:style-name="text"><text:span text:style-name="T2">Your dead shall live; Together with my dead body they shall arise.</text:span></text:span></text:p>
        <text:p text:style-name="P3"><text:span text:style-name="text"><text:span text:style-name="T2">Awake and sing, you who dwell in dust;</text:span></text:span></text:p>
        <text:p text:style-name="P3"><text:span text:style-name="text"><text:span text:style-name="T2">For your dew is like the dew of herbs,</text:span></text:span></text:p>
        <text:p text:style-name="P3"><text:span text:style-name="text"><text:span text:style-name="T2">And the earth shall cast out the dead.</text:span></text:span></text:p>
        <text:p text:style-name="P3"><text:span text:style-name="text"><text:span text:style-name="T2"/></text:span></text:p>
        <text:p text:style-name="P3"><text:span text:style-name="text"><text:span text:style-name="T2">For He bruises, but He binds up;</text:span></text:span></text:p>
        <text:p text:style-name="P3"><text:span text:style-name="text"><text:span text:style-name="T2">He wounds, but His hands make whole.</text:span></text:span></text:p>
        <text:p text:style-name="P3"><text:span text:style-name="text"><text:span text:style-name="T2"/></text:span></text:p>
      </text:section>
      <text:p text:style-name="P18"><text:span text:style-name="text"><text:span text:style-name="T4"/></text:span></text:p>
      <text:p text:style-name="P17"><text:span text:style-name="text"><text:span text:style-name="T6">(Pause for a count of 5)</text:span></text:span></text:p>
      <text:p text:style-name="P1"><text:span text:style-name="text"><text:span text:style-name="T3">This is the word of the Lord.</text:span></text:span></text:p>
      <text:p text:style-name="P1"><text:span text:style-name="text"><text:span text:style-name="T1"/></text:span></text:p>
      <text:p text:style-name="P7">The Eleventh Sunday after Trinity</text:p>
      <text:p text:style-name="P20"/>
      <text:p text:style-name="P16">Psalm 124</text:p>
      <text:p text:style-name="P16"/>
      <text:p text:style-name="P15"/>
      <text:p text:style-name="P13"><text:span text:style-name="T11">1 <text:s/></text:span>IF the LORD himself had not been on our side, now may Israel say; * if the LORD himself had not been on our side, when men rose up against us;<text:line-break/> <text:line-break/><text:span text:style-name="T11">2 <text:s/></text:span>They had swallowed us up alive; * when they were so wrathfully displeased at us.<text:line-break/> <text:line-break/><text:span text:style-name="T11">3 <text:s/></text:span>Yea, the waters had drowned us, * and the stream had gone over our soul.<text:line-break/> <text:line-break/><text:span text:style-name="T11">4 <text:s/></text:span>The deep waters of the proud * had gone even over our soul.<text:line-break/> <text:line-break/><text:span text:style-name="T11">5 <text:s/></text:span>But praised be the LORD, * who hath not given us over for a prey unto their teeth.<text:line-break/> <text:line-break/><text:span text:style-name="T11">6 <text:s/></text:span>Our soul is escaped even as a bird out of the snare of the fowler; * the snare is broken, and we are delivered.<text:line-break/> <text:line-break/><text:span text:style-name="T13">7</text:span><text:span text:style-name="T11"> <text:s/></text:span>Our help standeth in the Name of the LORD, * who hath made heaven and earth.</text:p>
      <text:p text:style-name="P2"><text:span text:style-name="text"><text:span text:style-name="T1">Glory be…</text:span></text:span></text:p>
      <text:p text:style-name="P2"><text:span text:style-name="text"><text:span text:style-name="T1"/></text:span></text:p>
      <text:p text:style-name="P8">The Eleventh Sunday after Trinity</text:p>
      <text:p text:style-name="P9"/>
      <text:p text:style-name="P14">The New Testament is written in the <text:span text:style-name="T14">15</text:span>th chapter of St. Paul's First Epistle to the Corinthians, beginning at the <text:span text:style-name="T10">fir</text:span>st verse.</text:p>
      <text:p text:style-name="P21"/>
      <text:p text:style-name="P14">This passage may be found in the Book of Common Prayer on page 204.</text:p>
      <text:p text:style-name="P5">(Pause to allow parishioners to find the page.)</text:p>
      <text:p text:style-name="P10"/>
      <text:section text:style-name="Sect1" text:name="Section1">
        <text:p text:style-name="P11">BRETHREN, I declare unto you the gospel which I preached unto you, which also ye have received, and wherein ye stand; by which also ye are saved, if ye keep in memory what I preached unto you, unless ye have believed in vain.</text:p>
        <text:p text:style-name="P11"/>
        <text:p text:style-name="P11">For I delivered unto you first of all that which I also received, how that Christ died for our sins according to the scriptures; and that he was buried, and that he rose again the third day according to the scriptures: and that he was seen of Cephas, then of the twelve: after that, he was seen of above five hundred brethren at once; of whom the greater part remain unto this present, but some are fallen asleep. After that, he was seen of James; then of all the apostles.</text:p>
        <text:p text:style-name="P11"/>
        <text:p text:style-name="P11">And last of all he was seen of me also, as of one born out of due time. For I am the least of the apostles, that am not meet to be called an apostle, because I persecuted the church of God. But by the grace of God I am what I am: and his grace which was bestowed upon me was not in vain; but I laboured more abundantly than they all: yet not I, but the grace of God which was with me. Therefore whether it were I or they, so we preach, and so ye believed.</text:p>
      </text:section>
      <text:p text:style-name="P6"/>
      <text:p text:style-name="P5">(Pause for a count of 5)</text:p>
      <text:p text:style-name="P22"><text:span text:style-name="text"><text:span text:style-name="T12">This is the word of the Lord.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3:00:41.014630955</meta:creation-date>
    <meta:initial-creator>Figueroa Andrew</meta:initial-creator>
    <dc:language>en-US</dc:language>
    <meta:editing-cycles>10</meta:editing-cycles>
    <meta:editing-duration>PT40M24S</meta:editing-duration>
    <meta:generator>LibreOffice/7.3.4.2$Linux_X86_64 LibreOffice_project/30$Build-2</meta:generator>
    <dc:date>2022-08-25T15:14:15.147895524</dc:date>
    <dc:creator>Figueroa Andrew</dc:creator>
    <meta:document-statistic meta:table-count="0" meta:image-count="0" meta:object-count="0" meta:page-count="3" meta:paragraph-count="38" meta:word-count="658" meta:character-count="3303" meta:non-whitespace-character-count="2664"/>
  </office:meta>
</office:document-meta>
</file>