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loext:graphic-properties draw:fill="solid" draw:fill-color="#ffffff"/>
      <style:paragraph-properties fo:margin-top="0in" fo:margin-bottom="0in" style:contextual-spacing="false" style:line-height-at-least="0in" fo:background-color="#ffffff"/>
      <style:text-properties officeooo:paragraph-rsid="00030b59"/>
    </style:style>
    <style:style style:name="P2"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style:contextual-spacing="false" fo:line-height="100%"/>
      <style:text-properties officeooo:paragraph-rsid="000181df"/>
    </style:style>
    <style:style style:name="P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5" style:family="paragraph" style:parent-style-name="Standard_20__28_user_29_">
      <style:paragraph-properties fo:margin-top="0in" fo:margin-bottom="0in" style:contextual-spacing="false" fo:line-height="100%" fo:text-align="center" style:justify-single-word="false"/>
      <style:text-properties fo:font-size="6pt" officeooo:paragraph-rsid="000181df" style:font-size-asian="6pt" style:font-size-complex="6pt"/>
    </style:style>
    <style:style style:name="P6"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15%"/>
      <style:text-properties fo:font-size="16pt" officeooo:paragraph-rsid="00235388" style:font-size-asian="16pt" style:font-size-complex="16pt"/>
    </style:style>
    <style:style style:name="P10" style:family="paragraph" style:parent-style-name="Standard_20__28_user_29_">
      <style:paragraph-properties fo:line-height="115%"/>
      <style:text-properties fo:font-size="16pt" officeooo:paragraph-rsid="00253040" style:font-size-asian="16pt" style:font-size-complex="16pt"/>
    </style:style>
    <style:style style:name="P11" style:family="paragraph" style:parent-style-name="Standard_20__28_user_29_">
      <style:paragraph-properties fo:line-height="100%"/>
      <style:text-properties fo:font-size="6pt" officeooo:paragraph-rsid="00030b59" style:font-size-asian="6pt" style:font-size-complex="6pt"/>
    </style:style>
    <style:style style:name="P12" style:family="paragraph" style:parent-style-name="Standard_20__28_user_29_">
      <style:paragraph-properties fo:line-height="100%"/>
      <style:text-properties fo:font-size="14pt" officeooo:paragraph-rsid="002b29f3" style:font-size-asian="14pt" style:font-size-complex="14pt"/>
    </style:style>
    <style:style style:name="P13"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margin-top="0in" fo:margin-bottom="0.1in" style:contextual-spacing="false" fo:line-height="150%" fo:text-align="center" style:justify-single-word="false"/>
      <style:text-properties fo:color="#800000" loext:opacity="100%" fo:font-size="6pt" fo:font-style="normal" officeooo:paragraph-rsid="000181df" style:font-size-asian="6pt" style:font-style-asian="normal" style:font-size-complex="6pt" style:font-style-complex="normal"/>
    </style:style>
    <style:style style:name="P16"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101648" style:font-weight-asian="bold" style:font-weight-complex="bold"/>
    </style:style>
    <style:style style:name="P17" style:family="paragraph" style:parent-style-name="Standard_20__28_user_29_">
      <style:paragraph-properties fo:margin-left="0.5in" fo:margin-right="0.55in" fo:margin-top="0in" fo:margin-bottom="0.1in" style:contextual-spacing="false" fo:line-height="100%" fo:text-indent="0in" style:auto-text-indent="false"/>
      <style:text-properties fo:font-size="16pt" officeooo:paragraph-rsid="00030b59" style:font-size-asian="16pt" style:font-size-complex="16pt"/>
    </style:style>
    <style:style style:name="P18"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1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fo:text-align="center" style:justify-single-word="false" fo:break-before="page"/>
      <style:text-properties fo:color="#800000" loext:opacity="100%" fo:font-weight="bold" officeooo:paragraph-rsid="00101648" style:font-weight-asian="bold" style:font-weight-complex="bold"/>
    </style:style>
    <style:style style:name="P21"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2" style:family="paragraph" style:parent-style-name="Standard_20__28_user_29_">
      <style:paragraph-properties fo:line-height="10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23"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24" style:family="paragraph" style:parent-style-name="Standard_20__28_user_29_">
      <style:paragraph-properties fo:line-height="150%" fo:text-align="center" style:justify-single-word="false"/>
      <style:text-properties fo:color="#800000" loext:opacity="100%" fo:font-size="12pt" fo:font-style="italic" officeooo:paragraph-rsid="00016f9c" style:font-size-asian="10.5pt" style:font-style-asian="italic" style:font-size-complex="12pt" style:font-style-complex="italic"/>
    </style:style>
    <style:style style:name="P25" style:family="paragraph" style:parent-style-name="Standard_20__28_user_29_">
      <style:paragraph-properties fo:line-height="100%"/>
      <style:text-properties fo:font-size="6pt" officeooo:paragraph-rsid="0032b77a" style:font-size-asian="6pt" style:font-size-complex="6pt"/>
    </style:style>
    <style:style style:name="P26" style:family="paragraph" style:parent-style-name="Standard_20__28_user_29_">
      <style:paragraph-properties fo:line-height="100%"/>
      <style:text-properties officeooo:paragraph-rsid="0032b77a"/>
    </style:style>
    <style:style style:name="P27"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05993a"/>
    </style:style>
    <style:style style:name="T8" style:family="text">
      <style:text-properties officeooo:rsid="0011e932"/>
    </style:style>
    <style:style style:name="T9" style:family="text">
      <style:text-properties fo:font-size="16pt" style:font-size-asian="16pt" style:font-size-complex="16pt"/>
    </style:style>
    <style:style style:name="T10" style:family="text">
      <style:text-properties fo:font-size="16pt" officeooo:rsid="00193f6b" style:font-size-asian="16pt" style:font-size-complex="16pt"/>
    </style:style>
    <style:style style:name="T11" style:family="text">
      <style:text-properties fo:font-size="16pt" officeooo:rsid="001ee439" style:font-size-asian="16pt" style:font-size-complex="16pt"/>
    </style:style>
    <style:style style:name="T12" style:family="text">
      <style:text-properties fo:font-size="16pt" officeooo:rsid="0029714b" style:font-size-asian="16pt" style:font-size-complex="16pt"/>
    </style:style>
    <style:style style:name="T13" style:family="text">
      <style:text-properties style:use-window-font-color="true" loext:opacity="0%" style:font-name="Liberation Serif" fo:font-size="16pt" fo:language="en" fo:country="US" officeooo:rsid="001ee439"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29714b"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d47dbd"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e5060c"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de644d"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2fb364"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fo:font-size="6pt" style:font-size-asian="6pt" style:font-size-complex="6pt"/>
    </style:style>
    <style:style style:name="T20" style:family="text">
      <style:text-properties fo:font-size="14pt" style:font-size-asian="14pt" style:font-size-complex="14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The <text:span text:style-name="T7">Thirteen</text:span>th Sunday after Trinity</text:p>
      <text:p text:style-name="P25"/>
      <text:p text:style-name="P26"><text:span text:style-name="T9">The Old Testament is written in the </text:span><text:span text:style-name="T12">17th</text:span><text:span text:style-name="T9"> chapter of </text:span><text:span text:style-name="T14">Eccl</text:span><text:span text:style-name="T18">e</text:span><text:span text:style-name="T14">siasticus</text:span><text:span text:style-name="T9">, beginning at the </text:span><text:span text:style-name="T12">firs</text:span><text:span text:style-name="T9">t verse.</text:span></text:p>
      <text:p text:style-name="P11"/>
      <text:p text:style-name="P12"><text:span text:style-name="T9">This passage </text:span><text:span text:style-name="T15">is take</text:span><text:span text:style-name="T16">n</text:span><text:span text:style-name="T15"> from the </text:span><text:span text:style-name="T17">Apocrypha.</text:span><text:span text:style-name="T15"> Ecclesiasticus is also known as Sirach</text:span><text:span text:style-name="T9">.</text:span></text:p>
      <text:p text:style-name="P22"/>
      <text:p text:style-name="P23">(Pause to allow parishioners to find the page.)</text:p>
      <text:p text:style-name="P24"/>
      <text:section text:style-name="Sect1" text:name="Section4">
        <text:p text:style-name="P1"><text:span text:style-name="text"><text:span text:style-name="T4">The Lord created man out of earth, and turned him back to it again. He gave to men few days, a limited time, but granted them authority over the things upon the earth. He endowed them with strength like his own, and made them in his own image.</text:span></text:span></text:p>
        <text:p text:style-name="P1"><text:span text:style-name="text"><text:span text:style-name="T4"/></text:span></text:p>
        <text:p text:style-name="P1"><text:span text:style-name="text"><text:span text:style-name="T4">He placed the fear of them in all living beings, and granted them dominion over beasts and birds. He made for them tongue and eyes; he gave them ears and a mind for thinking. He filled them with knowledge and understanding, and showed them good and evil.</text:span></text:span></text:p>
        <text:p text:style-name="P1"><text:span text:style-name="text"><text:span text:style-name="T4"/></text:span></text:p>
        <text:p text:style-name="P1"><text:span text:style-name="text"><text:span text:style-name="T4">He set his eye upon their hearts to show them the majesty of his works. And they will praise his holy name, to proclaim the grandeur of his works.</text:span></text:span></text:p>
        <text:p text:style-name="P1"><text:span text:style-name="text"><text:span text:style-name="T4"/></text:span></text:p>
        <text:p text:style-name="P1"><text:span text:style-name="text"><text:span text:style-name="T4">He bestowed knowledge upon them, and allotted to them the law of life. He established with them an eternal covenant, and showed them his judgments.</text:span></text:span></text:p>
        <text:p text:style-name="P1"><text:span text:style-name="text"><text:span text:style-name="T4"/></text:span></text:p>
        <text:p text:style-name="P1"><text:span text:style-name="text"><text:span text:style-name="T4">Their eyes saw his glorious majesty, and their ears heard the glory of his voice. And he said to them, “Beware of all unrighteousness.”</text:span></text:span></text:p>
        <text:p text:style-name="P1"><text:span text:style-name="text"><text:span text:style-name="T4"/></text:span></text:p>
        <text:p text:style-name="P1"><text:span text:style-name="text"><text:span text:style-name="T4">And he gave commandment to each of them concerning his neighbor. Their ways are always before him, they will not be hid from his eyes.</text:span></text:span></text:p>
      </text:section>
      <text:p text:style-name="P6"><text:span text:style-name="text"><text:span text:style-name="T3"/></text:span></text:p>
      <text:p text:style-name="P7"><text:span text:style-name="text"><text:span text:style-name="T5">(Pause for a count of 5)</text:span></text:span></text:p>
      <text:p text:style-name="P7"><text:span text:style-name="text"><text:span text:style-name="T2">This is the word of the Lord.</text:span></text:span></text:p>
      <text:p text:style-name="P20">The <text:span text:style-name="T7">Thirteen</text:span>th Sunday after Trinity</text:p>
      <text:p text:style-name="P21"/>
      <text:p text:style-name="P8">Psalm 1<text:span text:style-name="T8">04</text:span>: 2<text:span text:style-name="T8">4</text:span>-<text:span text:style-name="T8">36</text:span></text:p>
      <text:p text:style-name="P8"/>
      <text:p text:style-name="P17">24 <text:s/>O Lord, how manifold are thy works! * in wisdom hast thou made them all; the earth is full of thy riches.</text:p>
      <text:p text:style-name="P17">25 <text:s/>So is the great and wide sea also; * wherein are things creeping innumerable, both small and great beasts.</text:p>
      <text:p text:style-name="P17">26 <text:s/>There go the ships, and there is that leviathan, * whom thou hast made to take his pastime therein.</text:p>
      <text:p text:style-name="P17">27 <text:s/>These wait all upon thee, * that thou mayest give them meat in due season.</text:p>
      <text:p text:style-name="P17">28 <text:s/>When thou givest it them, they gather it; * and when thou openest thy hand, they are filled with good.</text:p>
      <text:p text:style-name="P17">29 <text:s/>When thou hidest thy face, they are troubled: * when thou takest away their breath, they die, and are turned again to their dust.</text:p>
      <text:p text:style-name="P17">30 <text:s/>When thou lettest thy breath go forth, they shall be made; * and thou shalt renew the face of the earth.</text:p>
      <text:p text:style-name="P17">31 <text:s/>The glorious majesty of the Lord shall endure for ever; * the Lord shall rejoice in his works.</text:p>
      <text:p text:style-name="P17">32 <text:s/>The earth shall tremble at the look of him; * if he do but touch the hills, they shall smoke.</text:p>
      <text:p text:style-name="P17">33 <text:s/>I will sing unto the Lord as long as I live; * I will praise my God while I have my being.</text:p>
      <text:p text:style-name="P17">34 <text:s/>And so shall my words please him: * my joy shall be in the Lord.</text:p>
      <text:p text:style-name="P17">35 <text:s/>As for sinners, they shall be consumed out of the earth, * and the ungodly shall come to an end.</text:p>
      <text:p text:style-name="P17">36 Praise thou the Lord, O my soul. * Praise the Lord.</text:p>
      <text:p text:style-name="P13"><text:span text:style-name="text"><text:span text:style-name="T1">Glory be…</text:span></text:span></text:p>
      <text:p text:style-name="P16">The <text:span text:style-name="T7">Thirteen</text:span>th Sunday after Trinity</text:p>
      <text:p text:style-name="P3"><text:span text:style-name="T10">T</text:span><text:span text:style-name="T9">he </text:span><text:span text:style-name="T13">New Testament</text:span><text:span text:style-name="T9"> is written in the </text:span><text:span text:style-name="T11">thir</text:span><text:span text:style-name="T9">d chapter of St. Paul's Epistle to the Galatians, beginning at the 16th verse.</text:span></text:p>
      <text:p text:style-name="P4"/>
      <text:p text:style-name="P2">This passage may be found in the Book of Common Prayer on page 207.</text:p>
      <text:p text:style-name="P5"/>
      <text:p text:style-name="P14">(Pause to allow parishioners to find the page.)</text:p>
      <text:p text:style-name="P15"/>
      <text:section text:style-name="Sect1" text:name="Section1">
        <text:p text:style-name="P9">TO Abraham and his seed were the promises made. God saith not, And to seeds, as of many; but as of one, And to thy seed, which is Christ.</text:p>
        <text:p text:style-name="P9"/>
        <text:p text:style-name="P10">And this I say, that the covenant, that was confirmed before of God in Christ, the law, which was four hundred and thirty years after, cannot disannul, that it should make the promise of none effect. For if the inheritance be of the law, it is no more of promise: but God gave it to Abraham by promise. Wherefore then serveth the law? It was added because of transgressions, till the seed should come to whom the promise was made; and it was ordained by angels in the hand of a mediator.</text:p>
        <text:p text:style-name="P10"/>
        <text:p text:style-name="P10">Now a mediator is not a mediator of one, but God is one. Is the law then against the promises of God? God forbid: for if there had been a law given which could have given life, verily righteousness should have been by the law. But the scripture hath concluded all under sin, that the promise by faith of Jesus Christ might be given to them that believe.</text:p>
      </text:section>
      <text:p text:style-name="P18"/>
      <text:p text:style-name="P18">(Pause for a count of 5)</text:p>
      <text:p text:style-name="P19"><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5:21.434985841</meta:creation-date>
    <meta:initial-creator>Figueroa Andrew</meta:initial-creator>
    <dc:language>en-US</dc:language>
    <meta:editing-cycles>16</meta:editing-cycles>
    <meta:editing-duration>PT4H17M1S</meta:editing-duration>
    <meta:generator>LibreOffice/7.1.3.2$Linux_X86_64 LibreOffice_project/10$Build-2</meta:generator>
    <dc:date>2021-08-23T16:04:27.804748499</dc:date>
    <dc:creator>Figueroa Andrew</dc:creator>
    <meta:document-statistic meta:table-count="0" meta:image-count="0" meta:object-count="0" meta:page-count="3" meta:paragraph-count="37" meta:word-count="772" meta:character-count="3987" meta:non-whitespace-character-count="3240"/>
  </office:meta>
</office:document-meta>
</file>